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7E0000022693C0744F581A1D6D.jpg" manifest:media-type="image/jpeg"/>
  <manifest:file-entry manifest:full-path="Pictures/10000001000025C800001EF588E7E33D1A183665.png" manifest:media-type="image/png"/>
  <manifest:file-entry manifest:full-path="Pictures/100000000000022D00000154E139A7457C70A6B8.jpg" manifest:media-type="image/jpeg"/>
  <manifest:file-entry manifest:full-path="Pictures/10000000000002E2000001593A3013F3DF78E6BA.jpg" manifest:media-type="image/jpeg"/>
  <manifest:file-entry manifest:full-path="Pictures/10000001000000FA000000E661651E1A94198B46.png" manifest:media-type="image/png"/>
  <manifest:file-entry manifest:full-path="Pictures/100000000000015E0000016FC4C0F7001CB1E7AB.jpg" manifest:media-type="image/jpeg"/>
  <manifest:file-entry manifest:full-path="Pictures/100000010000073800000474C2B20D118B51DBB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ndara" svg:font-family="Candar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</office:font-face-decls>
  <office:automatic-styles>
    <style:style style:name="Tabela3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3.A" style:family="table-column">
      <style:table-column-properties style:column-width="17cm" style:rel-column-width="65535*"/>
    </style:style>
    <style:style style:name="Tabela3.1" style:family="table-row">
      <style:table-row-properties fo:background-color="transparent" fo:keep-together="auto">
        <style:background-image/>
      </style:table-row-properties>
    </style:style>
    <style:style style:name="Tabela3.A1" style:family="table-cell">
      <style:table-cell-properties fo:background-color="#eeeeee" fo:padding="0.101cm" fo:border="0.5pt solid #000000">
        <style:background-image/>
      </style:table-cell-properties>
    </style:style>
    <style:style style:name="Tabela3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3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1" style:family="table">
      <style:table-properties style:width="17cm" table:align="margins"/>
    </style:style>
    <style:style style:name="Tabela11.A" style:family="table-column">
      <style:table-column-properties style:column-width="17cm" style:rel-column-width="65535*"/>
    </style:style>
    <style:style style:name="Tabela11.A1" style:family="table-cell">
      <style:table-cell-properties fo:background-color="#eeeeee" fo:padding="0.097cm" fo:border="0.5pt solid #000000" style:writing-mode="page">
        <style:background-image/>
      </style:table-cell-properties>
    </style:style>
    <style:style style:name="Tabela11.A2" style:family="table-cell">
      <style:table-cell-properties fo:background-color="#eeeeee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1.A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1.A5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1.A7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1.A9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1.A11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1.A13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5" style:family="table">
      <style:table-properties style:width="17cm" table:align="margins"/>
    </style:style>
    <style:style style:name="Tabela5.A" style:family="table-column">
      <style:table-column-properties style:column-width="17cm" style:rel-column-width="65535*"/>
    </style:style>
    <style:style style:name="Tabela5.A1" style:family="table-cell">
      <style:table-cell-properties fo:background-color="#eeeeee" fo:padding="0.097cm" fo:border="0.5pt solid #000000" style:writing-mode="page">
        <style:background-image/>
      </style:table-cell-properties>
    </style:style>
    <style:style style:name="Tabela5.A2" style:family="table-cell">
      <style:table-cell-properties fo:background-color="#eeeeee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5.A3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5.A5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3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13.A" style:family="table-column">
      <style:table-column-properties style:column-width="17cm" style:rel-column-width="65535*"/>
    </style:style>
    <style:style style:name="Tabela13.1" style:family="table-row">
      <style:table-row-properties fo:background-color="transparent" fo:keep-together="auto">
        <style:background-image/>
      </style:table-row-properties>
    </style:style>
    <style:style style:name="Tabela13.A1" style:family="table-cell">
      <style:table-cell-properties fo:background-color="#eeeeee" fo:padding="0.101cm" fo:border="0.5pt solid #000000">
        <style:background-image/>
      </style:table-cell-properties>
    </style:style>
    <style:style style:name="Tabela13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1.A" style:family="table-column">
      <style:table-column-properties style:column-width="17cm" style:rel-column-width="65535*"/>
    </style:style>
    <style:style style:name="Tabela1.1" style:family="table-row">
      <style:table-row-properties fo:background-color="transparent" fo:keep-together="auto">
        <style:background-image/>
      </style:table-row-properties>
    </style:style>
    <style:style style:name="Tabela1.A1" style:family="table-cell">
      <style:table-cell-properties fo:background-color="#eeeeee" fo:padding="0.101cm" fo:border="0.5pt solid #000000">
        <style:background-image/>
      </style:table-cell-properties>
    </style:style>
    <style:style style:name="Tabela1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.A3" style:family="table-cell">
      <style:table-cell-properties fo:padding="0.101cm" fo:border-left="0.5pt solid #000000" fo:border-right="0.5pt solid #000000" fo:border-top="none" fo:border-bottom="0.5pt solid #000000"/>
    </style:style>
    <style:style style:name="Tabela10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10.A" style:family="table-column">
      <style:table-column-properties style:column-width="17cm" style:rel-column-width="65535*"/>
    </style:style>
    <style:style style:name="Tabela10.1" style:family="table-row">
      <style:table-row-properties fo:background-color="transparent" fo:keep-together="auto">
        <style:background-image/>
      </style:table-row-properties>
    </style:style>
    <style:style style:name="Tabela10.A1" style:family="table-cell">
      <style:table-cell-properties fo:background-color="#eeeeee" fo:padding="0.101cm" fo:border="0.5pt solid #000000">
        <style:background-image/>
      </style:table-cell-properties>
    </style:style>
    <style:style style:name="Tabela10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0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9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9.A" style:family="table-column">
      <style:table-column-properties style:column-width="17cm" style:rel-column-width="65535*"/>
    </style:style>
    <style:style style:name="Tabela9.1" style:family="table-row">
      <style:table-row-properties fo:background-color="transparent" fo:keep-together="auto">
        <style:background-image/>
      </style:table-row-properties>
    </style:style>
    <style:style style:name="Tabela9.A1" style:family="table-cell">
      <style:table-cell-properties fo:background-color="#eeeeee" fo:padding="0.101cm" fo:border="0.5pt solid #000000">
        <style:background-image/>
      </style:table-cell-properties>
    </style:style>
    <style:style style:name="Tabela9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9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2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12.A" style:family="table-column">
      <style:table-column-properties style:column-width="17cm" style:rel-column-width="65535*"/>
    </style:style>
    <style:style style:name="Tabela12.1" style:family="table-row">
      <style:table-row-properties fo:background-color="transparent" fo:keep-together="auto">
        <style:background-image/>
      </style:table-row-properties>
    </style:style>
    <style:style style:name="Tabela12.A1" style:family="table-cell">
      <style:table-cell-properties fo:background-color="#eeeeee" fo:padding="0.101cm" fo:border="0.5pt solid #000000">
        <style:background-image/>
      </style:table-cell-properties>
    </style:style>
    <style:style style:name="Tabela12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2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6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6.A" style:family="table-column">
      <style:table-column-properties style:column-width="17cm" style:rel-column-width="65535*"/>
    </style:style>
    <style:style style:name="Tabela6.1" style:family="table-row">
      <style:table-row-properties fo:background-color="transparent" fo:keep-together="auto">
        <style:background-image/>
      </style:table-row-properties>
    </style:style>
    <style:style style:name="Tabela6.A1" style:family="table-cell">
      <style:table-cell-properties fo:background-color="#eeeeee" fo:padding="0.101cm" fo:border="0.5pt solid #000000">
        <style:background-image/>
      </style:table-cell-properties>
    </style:style>
    <style:style style:name="Tabela6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6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6.A5" style:family="table-cell">
      <style:table-cell-properties fo:padding="0.101cm" fo:border-left="0.5pt solid #000000" fo:border-right="0.5pt solid #000000" fo:border-top="none" fo:border-bottom="0.5pt solid #000000"/>
    </style:style>
    <style:style style:name="Tabela6.A9" style:family="table-cell">
      <style:table-cell-properties fo:padding="0.101cm" fo:border-left="0.5pt solid #000000" fo:border-right="0.5pt solid #000000" fo:border-top="none" fo:border-bottom="0.5pt solid #000000"/>
    </style:style>
    <style:style style:name="Tabela7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7.A" style:family="table-column">
      <style:table-column-properties style:column-width="17cm" style:rel-column-width="65535*"/>
    </style:style>
    <style:style style:name="Tabela7.1" style:family="table-row">
      <style:table-row-properties fo:background-color="transparent" fo:keep-together="auto">
        <style:background-image/>
      </style:table-row-properties>
    </style:style>
    <style:style style:name="Tabela7.A1" style:family="table-cell">
      <style:table-cell-properties fo:background-color="#eeeeee" fo:padding="0.101cm" fo:border="0.5pt solid #000000">
        <style:background-image/>
      </style:table-cell-properties>
    </style:style>
    <style:style style:name="Tabela7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7.A3" style:family="table-cell">
      <style:table-cell-properties fo:padding="0.101cm" fo:border-left="0.5pt solid #000000" fo:border-right="0.5pt solid #000000" fo:border-top="none" fo:border-bottom="0.5pt solid #000000"/>
    </style:style>
    <style:style style:name="Tabela7.A5" style:family="table-cell">
      <style:table-cell-properties fo:padding="0.101cm" fo:border-left="0.5pt solid #000000" fo:border-right="0.5pt solid #000000" fo:border-top="none" fo:border-bottom="0.5pt solid #000000"/>
    </style:style>
    <style:style style:name="Tabela8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8.A" style:family="table-column">
      <style:table-column-properties style:column-width="17cm" style:rel-column-width="65535*"/>
    </style:style>
    <style:style style:name="Tabela8.1" style:family="table-row">
      <style:table-row-properties fo:background-color="transparent" fo:keep-together="auto">
        <style:background-image/>
      </style:table-row-properties>
    </style:style>
    <style:style style:name="Tabela8.A1" style:family="table-cell">
      <style:table-cell-properties fo:background-color="#eeeeee" fo:padding="0.101cm" fo:border="0.5pt solid #000000">
        <style:background-image/>
      </style:table-cell-properties>
    </style:style>
    <style:style style:name="Tabela8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8.A3" style:family="table-cell">
      <style:table-cell-properties fo:padding="0.101cm" fo:border-left="0.5pt solid #000000" fo:border-right="0.5pt solid #000000" fo:border-top="none" fo:border-bottom="0.5pt solid #000000"/>
    </style:style>
    <style:style style:name="Tabela8.A5" style:family="table-cell">
      <style:table-cell-properties fo:padding="0.101cm" fo:border-left="0.5pt solid #000000" fo:border-right="0.5pt solid #000000" fo:border-top="none" fo:border-bottom="0.5pt solid #000000"/>
    </style:style>
    <style:style style:name="Tabela4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4.A" style:family="table-column">
      <style:table-column-properties style:column-width="8.5cm" style:rel-column-width="32767*"/>
    </style:style>
    <style:style style:name="Tabela4.B" style:family="table-column">
      <style:table-column-properties style:column-width="8.5cm" style:rel-column-width="32768*"/>
    </style:style>
    <style:style style:name="Tabela4.1" style:family="table-row">
      <style:table-row-properties style:min-row-height="0.203cm" fo:background-color="transparent" fo:keep-together="auto">
        <style:background-image/>
      </style:table-row-properties>
    </style:style>
    <style:style style:name="Tabela4.A1" style:family="table-cell">
      <style:table-cell-properties fo:background-color="#eeeeee" fo:padding="0.101cm" fo:border="0.5pt solid #000000">
        <style:background-image/>
      </style:table-cell-properties>
    </style:style>
    <style:style style:name="Tabela4.A2" style:family="table-cell">
      <style:table-cell-properties fo:padding="0.101cm" fo:border-left="0.5pt solid #000000" fo:border-right="none" fo:border-top="0.5pt solid #000000" fo:border-bottom="none"/>
    </style:style>
    <style:style style:name="Tabela4.B2" style:family="table-cell">
      <style:table-cell-properties fo:padding="0.101cm" fo:border-left="none" fo:border-right="0.5pt solid #000000" fo:border-top="0.5pt solid #000000" fo:border-bottom="none"/>
    </style:style>
    <style:style style:name="Tabela4.A3" style:family="table-cell">
      <style:table-cell-properties fo:padding="0.101cm" fo:border-left="0.5pt solid #000000" fo:border-right="none" fo:border-top="none" fo:border-bottom="none"/>
    </style:style>
    <style:style style:name="Tabela4.B3" style:family="table-cell">
      <style:table-cell-properties fo:padding="0.101cm" fo:border-left="none" fo:border-right="0.5pt solid #000000" fo:border-top="none" fo:border-bottom="none"/>
    </style:style>
    <style:style style:name="Tabela4.A4" style:family="table-cell">
      <style:table-cell-properties fo:padding="0.101cm" fo:border-left="0.5pt solid #000000" fo:border-right="none" fo:border-top="none" fo:border-bottom="0.5pt solid #000000"/>
    </style:style>
    <style:style style:name="Tabela4.B4" style:family="table-cell">
      <style:table-cell-properties fo:padding="0.101cm" fo:border-left="none" fo:border-right="0.5pt solid #000000" fo:border-top="none" fo:border-bottom="0.5pt solid #000000"/>
    </style:style>
    <style:style style:name="Tabela2" style:family="table">
      <style:table-properties style:width="17cm" table:align="margins"/>
    </style:style>
    <style:style style:name="Tabela2.A" style:family="table-column">
      <style:table-column-properties style:column-width="17cm" style:rel-column-width="65535*"/>
    </style:style>
    <style:style style:name="Tabela2.A1" style:family="table-cell">
      <style:table-cell-properties fo:background-color="#eeeeee" fo:padding="0.097cm" fo:border="0.5pt solid #000000" style:writing-mode="page">
        <style:background-image/>
      </style:table-cell-properties>
    </style:style>
    <style:style style:name="Tabela2.A2" style:family="table-cell">
      <style:table-cell-properties fo:background-color="#eeeeee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2.A3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5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7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9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11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4" style:family="table">
      <style:table-properties style:width="17cm" table:align="margins"/>
    </style:style>
    <style:style style:name="Tabela14.A" style:family="table-column">
      <style:table-column-properties style:column-width="17cm" style:rel-column-width="65535*"/>
    </style:style>
    <style:style style:name="Tabela14.A1" style:family="table-cell">
      <style:table-cell-properties fo:background-color="#eeeeee" fo:padding="0.097cm" fo:border="0.5pt solid #000000" style:writing-mode="page">
        <style:background-image/>
      </style:table-cell-properties>
    </style:style>
    <style:style style:name="Tabela14.A2" style:family="table-cell">
      <style:table-cell-properties fo:background-color="#eeeeee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4.A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4.A5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4.A9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paragraph-properties fo:text-align="justify" style:justify-single-word="false">
        <style:tab-stops>
          <style:tab-stop style:position="8.299cm" style:type="center"/>
          <style:tab-stop style:position="14.446cm"/>
        </style:tab-stops>
      </style:paragraph-properties>
      <style:text-properties officeooo:paragraph-rsid="000547ac"/>
    </style:style>
    <style:style style:name="P2" style:family="paragraph" style:parent-style-name="Standard" style:master-page-name="">
      <style:paragraph-properties fo:text-align="center" style:justify-single-word="false" style:page-number="auto"/>
      <style:text-properties fo:color="#000000" loext:opacity="100%" style:font-name="Calibri" fo:font-size="12pt" fo:font-weight="bold" officeooo:rsid="03d61826" officeooo:paragraph-rsid="01211397" style:font-name-asian="Calibri2" style:font-size-asian="12pt" style:font-weight-asian="bold" style:font-name-complex="Calibri2" style:font-weight-complex="bold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fo:color="#000000" loext:opacity="100%" style:font-name="Calibri1" fo:font-weight="normal" officeooo:paragraph-rsid="011ef787" style:font-weight-asian="normal" style:font-name-complex="Calibri2" style:font-weight-complex="normal"/>
    </style:style>
    <style:style style:name="P4" style:family="paragraph" style:parent-style-name="Footer">
      <style:paragraph-properties fo:text-align="center" style:justify-single-word="false"/>
      <style:text-properties style:font-name="Calibri1" fo:font-size="8pt" officeooo:paragraph-rsid="009b5397" style:font-size-asian="8pt" style:font-size-complex="8pt"/>
    </style:style>
    <style:style style:name="P5" style:family="paragraph" style:parent-style-name="Footer">
      <style:paragraph-properties fo:text-align="center" style:justify-single-word="false"/>
      <style:text-properties style:font-name="Calibri1" fo:font-size="8pt" officeooo:paragraph-rsid="00a232ec" style:font-size-asian="8pt" style:font-size-complex="8pt"/>
    </style:style>
    <style:style style:name="P6" style:family="paragraph" style:parent-style-name="Footer">
      <style:paragraph-properties fo:text-align="center" style:justify-single-word="false"/>
      <style:text-properties style:font-name="Calibri1" fo:font-size="8pt" style:font-size-asian="8pt" style:font-size-complex="8pt"/>
    </style:style>
    <style:style style:name="P7" style:family="paragraph" style:parent-style-name="Footer">
      <style:paragraph-properties fo:text-align="center" style:justify-single-word="false"/>
      <style:text-properties style:font-name="Calibri1" fo:font-size="8pt" officeooo:paragraph-rsid="009d7ad5" style:font-size-asian="8pt" style:font-size-complex="8pt"/>
    </style:style>
    <style:style style:name="P8" style:family="paragraph" style:parent-style-name="Footer">
      <style:paragraph-properties fo:text-align="center" style:justify-single-word="false"/>
      <style:text-properties style:font-name="Calibri1" fo:font-size="8pt" officeooo:paragraph-rsid="009ae8a2" style:font-size-asian="8pt" style:font-size-complex="8pt"/>
    </style:style>
    <style:style style:name="P9" style:family="paragraph" style:parent-style-name="Footer">
      <style:paragraph-properties fo:text-align="center" style:justify-single-word="false"/>
      <style:text-properties style:font-name="Calibri1" fo:font-size="8pt" officeooo:paragraph-rsid="00a3f013" style:font-size-asian="8pt" style:font-size-complex="8pt"/>
    </style:style>
    <style:style style:name="P10" style:family="paragraph" style:parent-style-name="Footer">
      <style:paragraph-properties fo:text-align="center" style:justify-single-word="false"/>
      <style:text-properties style:font-name="Calibri1" fo:font-size="8pt" officeooo:paragraph-rsid="05653dd0" style:font-size-asian="8pt" style:font-size-complex="8pt"/>
    </style:style>
    <style:style style:name="P11" style:family="paragraph" style:parent-style-name="Footer">
      <style:paragraph-properties fo:text-align="end" style:justify-single-word="false"/>
      <style:text-properties style:font-name="Calibri1" fo:font-size="8pt" officeooo:paragraph-rsid="04800ae4" style:font-size-asian="8pt" style:font-size-complex="8pt"/>
    </style:style>
    <style:style style:name="P12" style:family="paragraph" style:parent-style-name="Footer">
      <style:paragraph-properties fo:text-align="center" style:justify-single-word="false"/>
      <style:text-properties style:font-name="Calibri1" fo:font-size="8pt" fo:font-style="italic" officeooo:paragraph-rsid="00a0f62a" style:font-size-asian="8pt" style:font-style-asian="italic" style:font-size-complex="8pt" style:font-style-complex="italic"/>
    </style:style>
    <style:style style:name="P13" style:family="paragraph" style:parent-style-name="Standard">
      <style:paragraph-properties fo:text-align="justify" style:justify-single-word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officeooo:paragraph-rsid="001e0736"/>
    </style:style>
    <style:style style:name="P14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officeooo:paragraph-rsid="011ef787"/>
    </style:style>
    <style:style style:name="P1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45767b" officeooo:paragraph-rsid="05665ba7" style:font-size-asian="12pt" style:language-asian="pt" style:country-asian="BR" style:font-weight-asian="bold" style:font-name-complex="Calibri2" style:font-size-complex="12pt" style:font-weight-complex="bold"/>
    </style:style>
    <style:style style:name="P16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b62352" officeooo:paragraph-rsid="0566424c" style:font-size-asian="12pt" style:language-asian="pt" style:country-asian="BR" style:font-weight-asian="bold" style:font-name-complex="Calibri2" style:font-size-complex="12pt" style:font-weight-complex="bold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3f38807" officeooo:paragraph-rsid="05665ba7" style:font-size-asian="12pt" style:language-asian="pt" style:country-asian="BR" style:font-weight-asian="bold" style:font-name-complex="Calibri2" style:font-size-complex="12pt" style:font-weight-complex="bold"/>
    </style:style>
    <style:style style:name="P1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46d484c" style:font-size-asian="12pt" style:font-weight-asian="bold" style:font-size-complex="12pt" style:font-weight-complex="bold"/>
    </style:style>
    <style:style style:name="P1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665ba7" style:font-size-asian="12pt" style:font-weight-asian="bold" style:font-size-complex="12pt" style:font-weight-complex="bold"/>
    </style:style>
    <style:style style:name="P20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67cbd1" style:font-size-asian="12pt" style:font-weight-asian="bold" style:font-size-complex="12pt" style:font-weight-complex="bold"/>
    </style:style>
    <style:style style:name="P21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</style:tab-stops>
      </style:paragraph-properties>
      <style:text-properties style:font-name="Calibri1" fo:font-size="12pt" fo:font-weight="bold" officeooo:paragraph-rsid="04712649" style:font-size-asian="12pt" style:font-weight-asian="bold" style:font-size-complex="12pt" style:font-weight-complex="bold"/>
    </style:style>
    <style:style style:name="P22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67cbd1" style:font-size-asian="12pt" style:font-weight-asian="bold" style:font-size-complex="12pt" style:font-weight-complex="bold"/>
    </style:style>
    <style:style style:name="P23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b62352" officeooo:paragraph-rsid="00b62352" style:font-size-asian="12pt" style:font-weight-asian="bold" style:font-size-complex="12pt" style:font-weight-complex="bold"/>
    </style:style>
    <style:style style:name="P2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3f95bad" style:font-size-asian="12pt" style:font-weight-asian="bold" style:font-size-complex="12pt" style:font-weight-complex="bold"/>
    </style:style>
    <style:style style:name="P2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5627677" style:font-size-asian="12pt" style:font-weight-asian="bold" style:font-size-complex="12pt" style:font-weight-complex="bold"/>
    </style:style>
    <style:style style:name="P26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00e61d4" style:font-size-asian="12pt" style:font-weight-asian="bold" style:font-name-complex="Calibri2" style:font-size-complex="12pt" style:font-weight-complex="bold"/>
    </style:style>
    <style:style style:name="P2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665ba7" style:font-size-asian="12pt" style:font-weight-asian="bold" style:font-name-complex="Calibri2" style:font-size-complex="12pt" style:font-weight-complex="bold"/>
    </style:style>
    <style:style style:name="P2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cm"/>
          <style:tab-stop style:position="0.501cm"/>
        </style:tab-stops>
      </style:paragraph-properties>
      <style:text-properties style:font-name="Calibri1" fo:font-size="12pt" fo:font-weight="bold" officeooo:rsid="001528fe" officeooo:paragraph-rsid="05665ba7" style:font-size-asian="12pt" style:font-weight-asian="bold" style:font-name-complex="Calibri2" style:font-size-complex="12pt" style:font-weight-complex="bold"/>
    </style:style>
    <style:style style:name="P2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4f0c1cf" fo:background-color="transparent" style:font-size-asian="12pt" style:font-weight-asian="bold" style:font-name-complex="Calibri2" style:font-size-complex="12pt" style:font-weight-complex="bold"/>
    </style:style>
    <style:style style:name="P3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50c10d3" fo:background-color="transparent" style:font-size-asian="12pt" style:font-weight-asian="bold" style:font-name-complex="Calibri2" style:font-size-complex="12pt" style:font-weight-complex="bold"/>
    </style:style>
    <style:style style:name="P3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50c10d3" fo:background-color="transparent" style:font-size-asian="12pt" style:font-weight-asian="bold" style:font-name-complex="Calibri2" style:font-size-complex="12pt" style:font-weight-complex="bold"/>
    </style:style>
    <style:style style:name="P3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5b2dd51" officeooo:paragraph-rsid="05b2dd51" fo:background-color="transparent" style:font-size-asian="12pt" style:font-weight-asian="bold" style:font-name-complex="Calibri2" style:font-size-complex="12pt" style:font-weight-complex="bold"/>
    </style:style>
    <style:style style:name="P33" style:family="paragraph" style:parent-style-name="List_20_Paragraph">
      <loext:graphic-properties draw:fill="none" draw:fill-gradient-name="gradient" draw:fill-hatch-name="hatch"/>
      <style:paragraph-properties fo:margin-left="0.3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23e3aa3" officeooo:paragraph-rsid="052b8cfa" fo:background-color="transparent" style:font-size-asian="12pt" style:language-asian="pt" style:country-asian="BR" style:font-weight-asian="bold" style:font-name-complex="Calibri2" style:font-size-complex="12pt" style:font-weight-complex="bold"/>
    </style:style>
    <style:style style:name="P3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665ba7" fo:background-color="transparent" style:font-size-asian="12pt" style:font-weight-asian="normal" style:font-name-complex="Calibri2" style:font-size-complex="12pt" style:font-weight-complex="normal"/>
    </style:style>
    <style:style style:name="P3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67cbd1" fo:background-color="transparent" style:font-size-asian="12pt" style:font-weight-asian="normal" style:font-name-complex="Calibri2" style:font-size-complex="12pt" style:font-weight-complex="normal"/>
    </style:style>
    <style:style style:name="P36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573701" officeooo:paragraph-rsid="05665ba7" fo:background-color="transparent" style:font-size-asian="12pt" style:font-weight-asian="normal" style:font-name-complex="Calibri2" style:font-size-complex="12pt" style:font-weight-complex="normal"/>
    </style:style>
    <style:style style:name="P3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573701" officeooo:paragraph-rsid="05665ba7" fo:background-color="transparent" style:font-size-asian="12pt" style:font-weight-asian="normal" style:font-name-complex="Calibri2" style:font-size-complex="12pt" style:font-weight-complex="normal"/>
    </style:style>
    <style:style style:name="P3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573701" officeooo:paragraph-rsid="05752b54" fo:background-color="transparent" style:font-size-asian="12pt" style:font-weight-asian="normal" style:font-name-complex="Calibri2" style:font-size-complex="12pt" style:font-weight-complex="normal"/>
    </style:style>
    <style:style style:name="P39" style:family="paragraph" style:parent-style-name="List_20_Paragraph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2d63761" officeooo:paragraph-rsid="04c1b16b" fo:background-color="transparent" style:font-size-asian="12pt" style:font-weight-asian="normal" style:font-name-complex="Calibri2" style:font-size-complex="12pt" style:font-weight-complex="normal"/>
    </style:style>
    <style:style style:name="P40" style:family="paragraph" style:parent-style-name="List_20_Paragraph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2fedda3" officeooo:paragraph-rsid="04c1b16b" fo:background-color="transparent" style:font-size-asian="12pt" style:font-weight-asian="normal" style:font-name-complex="Calibri2" style:font-size-complex="12pt" style:font-weight-complex="normal"/>
    </style:style>
    <style:style style:name="P41" style:family="paragraph" style:parent-style-name="List_20_Paragraph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26df501" officeooo:paragraph-rsid="04c1b16b" fo:background-color="transparent" style:font-size-asian="12pt" style:font-weight-asian="normal" style:font-name-complex="Calibri2" style:font-size-complex="12pt" style:font-weight-complex="normal"/>
    </style:style>
    <style:style style:name="P42" style:family="paragraph" style:parent-style-name="List_20_Paragraph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189ff2" officeooo:paragraph-rsid="04c1b16b" fo:background-color="transparent" style:font-size-asian="12pt" style:font-weight-asian="normal" style:font-name-complex="Calibri2" style:font-size-complex="12pt" style:font-weight-complex="normal"/>
    </style:style>
    <style:style style:name="P43" style:family="paragraph" style:parent-style-name="List_20_Paragraph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1.108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8d2c1d" officeooo:paragraph-rsid="04ca3dee" fo:background-color="transparent" style:font-size-asian="12pt" style:font-weight-asian="normal" style:font-name-complex="Calibri2" style:font-size-complex="12pt" style:font-weight-complex="normal"/>
    </style:style>
    <style:style style:name="P44" style:family="paragraph" style:parent-style-name="List_20_Paragraph">
      <loext:graphic-properties draw:fill="none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998ac3" officeooo:paragraph-rsid="055f52df" fo:background-color="transparent" style:font-size-asian="12pt" style:language-asian="pt" style:country-asian="BR" style:font-weight-asian="normal" style:font-name-complex="Calibri2" style:font-size-complex="12pt" style:font-weight-complex="normal"/>
    </style:style>
    <style:style style:name="P45" style:family="paragraph" style:parent-style-name="List_20_Paragraph">
      <loext:graphic-properties draw:fill="none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998ac3" officeooo:paragraph-rsid="0597d548" fo:background-color="transparent" style:font-size-asian="12pt" style:language-asian="pt" style:country-asian="BR" style:font-weight-asian="normal" style:font-name-complex="Calibri2" style:font-size-complex="12pt" style:font-weight-complex="normal"/>
    </style:style>
    <style:style style:name="P46" style:family="paragraph" style:parent-style-name="List_20_Paragraph">
      <loext:graphic-properties draw:fill="none" draw:fill-gradient-name="gradient" draw:fill-hatch-name="hatch"/>
      <style:paragraph-properties fo:margin-left="0.4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e40373" officeooo:paragraph-rsid="05934449" fo:background-color="transparent" style:font-size-asian="12pt" style:language-asian="pt" style:country-asian="BR" style:font-weight-asian="normal" style:font-name-complex="Calibri2" style:font-size-complex="12pt" style:font-weight-complex="normal"/>
    </style:style>
    <style:style style:name="P47" style:family="paragraph" style:parent-style-name="List_20_Paragraph">
      <loext:graphic-properties draw:fill="none" draw:fill-gradient-name="gradient" draw:fill-hatch-name="hatch"/>
      <style:paragraph-properties fo:margin-left="0.4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e40373" officeooo:paragraph-rsid="05cc1c6f" fo:background-color="transparent" style:font-size-asian="12pt" style:language-asian="pt" style:country-asian="BR" style:font-weight-asian="normal" style:font-name-complex="Calibri2" style:font-size-complex="12pt" style:font-weight-complex="normal"/>
    </style:style>
    <style:style style:name="P4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189ff2" officeooo:paragraph-rsid="000e61d4" fo:background-color="#ffff00" style:font-size-asian="12pt" style:font-weight-asian="normal" style:font-name-complex="Calibri2" style:font-size-complex="12pt" style:font-weight-complex="normal"/>
    </style:style>
    <style:style style:name="P4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189ff2" officeooo:paragraph-rsid="000fa269" fo:background-color="#ffff00" style:font-size-asian="12pt" style:font-weight-asian="normal" style:font-name-complex="Calibri2" style:font-size-complex="12pt" style:font-weight-complex="normal"/>
    </style:style>
    <style:style style:name="P50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3069606" fo:background-color="#ffff00" style:font-size-asian="12pt" style:font-weight-asian="normal" style:font-name-complex="Calibri2" style:font-size-complex="12pt" style:font-weight-complex="normal"/>
    </style:style>
    <style:style style:name="P5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188a036" officeooo:paragraph-rsid="01afa6d6" fo:background-color="#ffff00" style:font-size-asian="12pt" style:language-asian="pt" style:country-asian="BR" style:font-weight-asian="normal" style:font-name-complex="Calibri2" style:font-size-complex="12pt" style:font-weight-complex="normal"/>
    </style:style>
    <style:style style:name="P52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3e4de46" style:font-size-asian="12pt" style:font-weight-asian="normal" style:font-size-complex="12pt" style:font-weight-complex="normal"/>
    </style:style>
    <style:style style:name="P53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3e9eaef" style:font-size-asian="12pt" style:font-weight-asian="normal" style:font-size-complex="12pt" style:font-weight-complex="normal"/>
    </style:style>
    <style:style style:name="P5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3f95bad" style:font-size-asian="12pt" style:font-weight-asian="normal" style:font-size-complex="12pt" style:font-weight-complex="normal"/>
    </style:style>
    <style:style style:name="P5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3e1c36b" style:font-size-asian="12pt" style:font-weight-asian="normal" style:font-size-complex="12pt" style:font-weight-complex="normal"/>
    </style:style>
    <style:style style:name="P5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4658c99" style:font-size-asian="12pt" style:font-weight-asian="normal" style:font-size-complex="12pt" style:font-weight-complex="normal"/>
    </style:style>
    <style:style style:name="P5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3069606" style:font-size-asian="12pt" style:font-weight-asian="normal" style:font-name-complex="Calibri2" style:font-size-complex="12pt" style:font-weight-complex="normal"/>
    </style:style>
    <style:style style:name="P5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0105f9a" style:font-size-asian="12pt" style:font-weight-asian="normal" style:font-name-complex="Calibri2" style:font-size-complex="12pt" style:font-weight-complex="normal"/>
    </style:style>
    <style:style style:name="P5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67cbd1" style:font-size-asian="12pt" style:font-weight-asian="normal" style:font-name-complex="Calibri2" style:font-size-complex="12pt" style:font-weight-complex="normal"/>
    </style:style>
    <style:style style:name="P6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665ba7" style:font-size-asian="12pt" style:font-weight-asian="normal" style:font-name-complex="Calibri2" style:font-size-complex="12pt" style:font-weight-complex="normal"/>
    </style:style>
    <style:style style:name="P6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0105f9a" style:font-size-asian="12pt" style:font-weight-asian="normal" style:font-name-complex="Calibri2" style:font-size-complex="12pt" style:font-weight-complex="normal"/>
    </style:style>
    <style:style style:name="P6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4658c99" style:font-size-asian="12pt" style:font-weight-asian="normal" style:font-name-complex="Calibri2" style:font-size-complex="12pt" style:font-weight-complex="normal"/>
    </style:style>
    <style:style style:name="P6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45767b" officeooo:paragraph-rsid="0566424c" style:font-size-asian="12pt" style:language-asian="pt" style:country-asian="BR" style:font-weight-asian="normal" style:font-name-complex="Calibri2" style:font-size-complex="12pt" style:font-weight-complex="normal"/>
    </style:style>
    <style:style style:name="P6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cm"/>
          <style:tab-stop style:position="0.501cm"/>
        </style:tab-stops>
      </style:paragraph-properties>
      <style:text-properties style:font-name="Calibri1" fo:font-size="12pt" officeooo:paragraph-rsid="05665ba7" style:font-size-asian="12pt" style:font-size-complex="12pt"/>
    </style:style>
    <style:style style:name="P65" style:family="paragraph" style:parent-style-name="Standard">
      <style:paragraph-properties fo:line-height="100%"/>
      <style:text-properties style:font-name="Calibri1" fo:font-size="12pt" officeooo:paragraph-rsid="04c1b16b" style:font-size-asian="12pt" style:font-size-complex="12pt"/>
    </style:style>
    <style:style style:name="P66" style:family="paragraph" style:parent-style-name="Standard">
      <style:paragraph-properties fo:line-height="100%"/>
      <style:text-properties style:font-name="Calibri1" fo:font-size="12pt" style:font-size-asian="12pt" style:font-size-complex="12pt"/>
    </style:style>
    <style:style style:name="P67" style:family="paragraph" style:parent-style-name="Standard">
      <loext:graphic-properties draw:fill-hatch-name="hatch"/>
      <style:paragraph-properties fo:margin-top="0cm" fo:margin-bottom="0cm" style:contextual-spacing="false" fo:line-height="100%"/>
      <style:text-properties style:font-name="Calibri1" fo:font-size="12pt" officeooo:paragraph-rsid="000fa269" style:font-size-asian="12pt" style:font-size-complex="12pt"/>
    </style:style>
    <style:style style:name="P68" style:family="paragraph" style:parent-style-name="Standard">
      <style:paragraph-properties fo:line-height="100%"/>
      <style:text-properties style:font-name="Calibri1" fo:font-size="12pt" officeooo:paragraph-rsid="0136bc6c" style:font-size-asian="12pt" style:font-size-complex="12pt"/>
    </style:style>
    <style:style style:name="P69" style:family="paragraph" style:parent-style-name="Standard">
      <style:paragraph-properties fo:line-height="100%"/>
      <style:text-properties style:font-name="Calibri1" fo:font-size="12pt" officeooo:paragraph-rsid="01cad0db" style:font-size-asian="12pt" style:font-size-complex="12pt"/>
    </style:style>
    <style:style style:name="P70" style:family="paragraph" style:parent-style-name="Standard">
      <style:paragraph-properties fo:line-height="100%"/>
      <style:text-properties style:font-name="Calibri1" fo:font-size="12pt" officeooo:paragraph-rsid="04ca3dee" style:font-size-asian="12pt" style:font-size-complex="12pt"/>
    </style:style>
    <style:style style:name="P71" style:family="paragraph" style:parent-style-name="Standard" style:master-page-name="">
      <style:paragraph-properties fo:line-height="100%" style:page-number="auto"/>
      <style:text-properties style:font-name="Calibri1" fo:font-size="12pt" officeooo:paragraph-rsid="04ca3dee" style:font-size-asian="12pt" style:font-size-complex="12pt"/>
    </style:style>
    <style:style style:name="P72" style:family="paragraph" style:parent-style-name="Text_20_body">
      <loext:graphic-properties draw:fill-hatch-name="hatch"/>
      <style:paragraph-properties fo:margin-top="0cm" fo:margin-bottom="0cm" style:contextual-spacing="false" fo:line-height="100%"/>
      <style:text-properties style:font-name="Calibri1" fo:font-size="12pt" style:font-size-asian="12pt" style:font-size-complex="12pt"/>
    </style:style>
    <style:style style:name="P73" style:family="paragraph" style:parent-style-name="Standard">
      <style:paragraph-properties fo:line-height="100%"/>
      <style:text-properties style:font-name="Calibri1" fo:font-size="12pt" officeooo:paragraph-rsid="0566424c" style:font-size-asian="12pt" style:font-size-complex="12pt"/>
    </style:style>
    <style:style style:name="P74" style:family="paragraph" style:parent-style-name="Standard">
      <style:paragraph-properties fo:line-height="100%"/>
      <style:text-properties style:font-name="Calibri1" fo:font-size="12pt" officeooo:paragraph-rsid="05665ba7" style:font-size-asian="12pt" style:font-size-complex="12pt"/>
    </style:style>
    <style:style style:name="P75" style:family="paragraph" style:parent-style-name="Standard">
      <style:paragraph-properties fo:line-height="100%"/>
      <style:text-properties style:font-name="Calibri1" fo:font-size="12pt" officeooo:paragraph-rsid="0567cbd1" style:font-size-asian="12pt" style:font-size-complex="12pt"/>
    </style:style>
    <style:style style:name="P76" style:family="paragraph" style:parent-style-name="Standard">
      <loext:graphic-properties draw:fill-hatch-name="hatch"/>
      <style:paragraph-properties fo:margin-top="0cm" fo:margin-bottom="0cm" style:contextual-spacing="false" fo:line-height="100%"/>
      <style:text-properties style:font-name="Calibri1" fo:font-size="12pt" officeooo:paragraph-rsid="058a7739" style:font-size-asian="12pt" style:font-size-complex="12pt"/>
    </style:style>
    <style:style style:name="P77" style:family="paragraph" style:parent-style-name="Standard">
      <style:paragraph-properties fo:line-height="100%"/>
      <style:text-properties style:font-name="Calibri1" fo:font-size="12pt" officeooo:paragraph-rsid="05b75834" style:font-size-asian="12pt" style:font-size-complex="12pt"/>
    </style:style>
    <style:style style:name="P7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5665ba7" style:font-size-asian="12pt" style:font-name-complex="Calibri2" style:font-size-complex="12pt"/>
    </style:style>
    <style:style style:name="P7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4ca3dee" fo:background-color="transparent" style:font-size-asian="12pt" style:font-name-complex="Calibri2" style:font-size-complex="12pt"/>
    </style:style>
    <style:style style:name="P80" style:family="paragraph" style:parent-style-name="Footer">
      <style:paragraph-properties fo:text-align="end" style:justify-single-word="false"/>
      <style:text-properties style:font-name="Candara" officeooo:paragraph-rsid="00fcdc48"/>
    </style:style>
    <style:style style:name="P8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5665ba7" style:font-size-asian="12pt" style:font-weight-asian="normal" style:font-name-complex="Calibri2" style:font-size-complex="12pt" style:font-weight-complex="normal"/>
    </style:style>
    <style:style style:name="P8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0105f9a" style:font-size-asian="12pt" style:font-weight-asian="normal" style:font-name-complex="Calibri2" style:font-size-complex="12pt" style:font-weight-complex="normal"/>
    </style:style>
    <style:style style:name="P8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style:font-size-asian="12pt" style:font-weight-asian="normal" style:font-name-complex="Calibri2" style:font-size-complex="12pt" style:font-weight-complex="normal"/>
    </style:style>
    <style:style style:name="P8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rsid="0466ab9e" officeooo:paragraph-rsid="0466ab9e" style:font-size-asian="12pt" style:font-weight-asian="normal" style:font-name-complex="Calibri2" style:font-size-complex="12pt" style:font-weight-complex="normal"/>
    </style:style>
    <style:style style:name="P8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0105f9a" style:font-size-asian="12pt" style:font-weight-asian="normal" style:font-size-complex="12pt" style:font-weight-complex="normal"/>
    </style:style>
    <style:style style:name="P8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style:font-size-asian="12pt" style:font-weight-asian="normal" style:font-size-complex="12pt" style:font-weight-complex="normal"/>
    </style:style>
    <style:style style:name="P8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0105f9a" fo:background-color="#ffff00" style:font-size-asian="12pt" style:font-weight-asian="normal" style:font-name-complex="Calibri2" style:font-size-complex="12pt" style:font-weight-complex="normal"/>
    </style:style>
    <style:style style:name="P8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fo:background-color="#ffff00" style:font-size-asian="12pt" style:font-weight-asian="normal" style:font-name-complex="Calibri2" style:font-size-complex="12pt" style:font-weight-complex="normal"/>
    </style:style>
    <style:style style:name="P8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0105f9a" fo:background-color="transparent" style:font-size-asian="12pt" style:font-weight-asian="normal" style:font-name-complex="Calibri2" style:font-size-complex="12pt" style:font-weight-complex="normal"/>
    </style:style>
    <style:style style:name="P9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fo:background-color="transparent" style:font-size-asian="12pt" style:font-weight-asian="normal" style:font-name-complex="Calibri2" style:font-size-complex="12pt" style:font-weight-complex="normal"/>
    </style:style>
    <style:style style:name="P9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rsid="05e77486" officeooo:paragraph-rsid="05627677" fo:background-color="transparent" style:font-size-asian="12pt" style:font-weight-asian="normal" style:font-name-complex="Calibri2" style:font-size-complex="12pt" style:font-weight-complex="normal"/>
    </style:style>
    <style:style style:name="P9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rsid="05e77486" officeooo:paragraph-rsid="056bb9dc" fo:background-color="transparent" style:font-size-asian="12pt" style:font-weight-asian="normal" style:font-name-complex="Calibri2" style:font-size-complex="12pt" style:font-weight-complex="normal"/>
    </style:style>
    <style:style style:name="P9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rsid="00c68428" officeooo:paragraph-rsid="05627677" fo:background-color="transparent" style:font-size-asian="12pt" style:font-weight-asian="normal" style:font-name-complex="Calibri2" style:font-size-complex="12pt" style:font-weight-complex="normal"/>
    </style:style>
    <style:style style:name="P9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fo:background-color="transparent" style:font-size-asian="12pt" style:font-weight-asian="normal" style:font-size-complex="12pt" style:font-weight-complex="normal"/>
    </style:style>
    <style:style style:name="P9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fo:color="#2a6099" loext:opacity="100%" style:font-name="Calibri1" fo:font-size="12pt" fo:font-weight="normal" officeooo:rsid="00c68428" officeooo:paragraph-rsid="02525ccf" style:font-size-asian="12pt" style:font-weight-asian="normal" style:font-size-complex="12pt" style:font-weight-complex="normal"/>
    </style:style>
    <style:style style:name="P96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fo:color="#2a6099" loext:opacity="100%" style:font-name="Calibri1" fo:font-size="12pt" fo:font-weight="normal" officeooo:rsid="00c68428" officeooo:paragraph-rsid="03c09487" style:font-size-asian="12pt" style:font-weight-asian="normal" style:font-size-complex="12pt" style:font-weight-complex="normal"/>
    </style:style>
    <style:style style:name="P9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fo:color="#2a6099" loext:opacity="100%" style:font-name="Calibri1" fo:font-size="12pt" fo:font-weight="normal" officeooo:rsid="00c68428" officeooo:paragraph-rsid="046290d3" style:font-size-asian="12pt" style:font-weight-asian="normal" style:font-name-complex="Calibri2" style:font-size-complex="12pt" style:font-weight-complex="normal"/>
    </style:style>
    <style:style style:name="P9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fo:color="#2a6099" loext:opacity="100%" style:font-name="Calibri1" fo:font-size="12pt" fo:font-weight="normal" officeooo:rsid="00c68428" officeooo:paragraph-rsid="0477a8f7" style:font-size-asian="12pt" style:font-weight-asian="normal" style:font-name-complex="Calibri2" style:font-size-complex="12pt" style:font-weight-complex="normal"/>
    </style:style>
    <style:style style:name="P9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fo:color="#2a6099" loext:opacity="100%" style:font-name="Calibri1" fo:font-size="12pt" officeooo:rsid="012fe0ed" officeooo:paragraph-rsid="03baadfb" style:font-size-asian="12pt" style:font-name-complex="Calibri2" style:font-size-complex="12pt"/>
    </style:style>
    <style:style style:name="P100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fo:color="#ff0000" loext:opacity="100%" style:font-name="Calibri1" fo:font-size="12pt" fo:font-weight="normal" officeooo:rsid="00c68428" officeooo:paragraph-rsid="02525ccf" style:font-size-asian="12pt" style:font-weight-asian="normal" style:font-name-complex="Calibri2" style:font-size-complex="12pt" style:font-weight-complex="normal"/>
    </style:style>
    <style:style style:name="P10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fo:color="#ff0000" loext:opacity="100%" style:font-name="Calibri1" fo:font-size="12pt" fo:font-weight="normal" officeooo:paragraph-rsid="00105f9a" style:font-size-asian="12pt" style:font-weight-asian="normal" style:font-name-complex="Calibri2" style:font-size-complex="12pt" style:font-weight-complex="normal"/>
    </style:style>
    <style:style style:name="P102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fo:color="#ff0000" loext:opacity="100%" style:font-name="Calibri1" fo:font-size="12pt" officeooo:rsid="012fe0ed" officeooo:paragraph-rsid="03baadfb" style:font-size-asian="12pt" style:font-name-complex="Calibri2" style:font-size-complex="12pt"/>
    </style:style>
    <style:style style:name="P103" style:family="paragraph" style:parent-style-name="Heading_20_1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fo:font-weight="bold" officeooo:paragraph-rsid="011ef787" style:font-weight-asian="bold" style:font-weight-complex="bold"/>
    </style:style>
    <style:style style:name="P104" style:family="paragraph" style:parent-style-name="Heading_20_1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fo:font-size="12pt" fo:font-weight="bold" officeooo:rsid="00b62352" officeooo:paragraph-rsid="0566424c" style:font-size-asian="12pt" style:language-asian="pt" style:country-asian="BR" style:font-weight-asian="bold" style:font-name-complex="Calibri2" style:font-size-complex="12pt" style:font-weight-complex="bold"/>
    </style:style>
    <style:style style:name="P105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003628" officeooo:paragraph-rsid="03f38807" style:font-size-asian="12pt" style:font-weight-asian="bold" style:font-name-complex="Calibri2" style:font-size-complex="12pt" style:font-weight-complex="bold"/>
    </style:style>
    <style:style style:name="P106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003628" officeooo:paragraph-rsid="05d1006b" style:font-size-asian="12pt" style:font-weight-asian="bold" style:font-name-complex="Calibri2" style:font-size-complex="12pt" style:font-weight-complex="bold"/>
    </style:style>
    <style:style style:name="P10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003628" officeooo:paragraph-rsid="05d2341f" style:font-size-asian="12pt" style:font-weight-asian="bold" style:font-name-complex="Calibri2" style:font-size-complex="12pt" style:font-weight-complex="bold"/>
    </style:style>
    <style:style style:name="P108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4cb887d" officeooo:paragraph-rsid="04cb887d" style:font-size-asian="12pt" style:font-weight-asian="bold" style:font-name-complex="Calibri2" style:font-size-complex="12pt" style:font-weight-complex="bold"/>
    </style:style>
    <style:style style:name="P10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d1006b" style:font-size-asian="12pt" style:font-weight-asian="bold" style:font-name-complex="Calibri2" style:font-size-complex="12pt" style:font-weight-complex="bold"/>
    </style:style>
    <style:style style:name="P110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0105f9a" style:font-size-asian="12pt" style:font-weight-asian="bold" style:font-name-complex="Calibri2" style:font-size-complex="12pt"/>
    </style:style>
    <style:style style:name="P111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03f3927" style:font-size-asian="12pt" style:font-weight-asian="bold" style:font-size-complex="12pt" style:font-weight-complex="bold"/>
    </style:style>
    <style:style style:name="P112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4ca3dee" style:font-size-asian="12pt" style:font-weight-asian="bold" style:font-size-complex="12pt" style:font-weight-complex="bold"/>
    </style:style>
    <style:style style:name="P113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d1006b" style:font-size-asian="12pt" style:font-weight-asian="bold" style:font-size-complex="12pt" style:font-weight-complex="bold"/>
    </style:style>
    <style:style style:name="P11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d1006b" style:font-size-asian="12pt" style:font-weight-asian="bold" style:font-size-complex="12pt" style:font-weight-complex="bold"/>
    </style:style>
    <style:style style:name="P11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5d1006b" style:font-size-asian="12pt" style:font-weight-asian="bold" style:font-size-complex="12pt" style:font-weight-complex="bold"/>
    </style:style>
    <style:style style:name="P116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5d2341f" style:font-size-asian="12pt" style:font-weight-asian="bold" style:font-size-complex="12pt" style:font-weight-complex="bold"/>
    </style:style>
    <style:style style:name="P11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b62352" officeooo:paragraph-rsid="05d2341f" style:font-size-asian="12pt" style:font-weight-asian="bold" style:font-size-complex="12pt" style:font-weight-complex="bold"/>
    </style:style>
    <style:style style:name="P118" style:family="paragraph" style:parent-style-name="List_20_Paragraph" style:list-style-name="L3">
      <loext:graphic-properties draw:fill="none" draw:fill-gradient-name="gradient" draw:fill-hatch-name="hatch"/>
      <style:paragraph-properties fo:margin-left="0.3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8ebea3" officeooo:paragraph-rsid="052bf329" fo:background-color="transparent" style:font-size-asian="12pt" style:language-asian="pt" style:country-asian="BR" style:font-weight-asian="bold" style:font-name-complex="Calibri2" style:font-size-complex="12pt" style:font-weight-complex="bold"/>
    </style:style>
    <style:style style:name="P11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d2341f" fo:background-color="transparent" style:font-size-asian="12pt" style:font-weight-asian="bold" style:font-name-complex="Calibri2" style:font-size-complex="12pt" style:font-weight-complex="bold"/>
    </style:style>
    <style:style style:name="P120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5d2341f" fo:background-color="transparent" style:font-size-asian="12pt" style:font-weight-asian="bold" style:font-name-complex="Calibri2" style:font-size-complex="12pt" style:font-weight-complex="bold"/>
    </style:style>
    <style:style style:name="P121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5d1006b" fo:background-color="#ffff00" style:font-size-asian="12pt" style:font-weight-asian="bold" style:font-name-complex="Calibri2" style:font-size-complex="12pt" style:font-weight-complex="bold"/>
    </style:style>
    <style:style style:name="P122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4c1b16b" style:font-size-asian="12pt" style:font-size-complex="12pt"/>
    </style:style>
    <style:style style:name="P123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507f5f0" style:font-size-asian="12pt" style:font-size-complex="12pt"/>
    </style:style>
    <style:style style:name="P124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4d126b5" style:font-size-asian="12pt" style:font-size-complex="12pt"/>
    </style:style>
    <style:style style:name="P125" style:family="paragraph" style:parent-style-name="List_20_Paragraph" style:list-style-name="L3">
      <loext:graphic-properties draw:fill="none" draw:fill-hatch-name="hatch"/>
      <style:paragraph-properties fo:margin-left="0.3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55f52df" style:font-size-asian="12pt" style:font-size-complex="12pt"/>
    </style:style>
    <style:style style:name="P126" style:family="paragraph" style:parent-style-name="List_20_Paragraph" style:list-style-name="L3">
      <loext:graphic-properties draw:fill="none" draw:fill-hatch-name="hatch"/>
      <style:paragraph-properties fo:margin-left="0.6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55f52df" style:font-size-asian="12pt" style:font-size-complex="12pt"/>
    </style:style>
    <style:style style:name="P127" style:family="paragraph" style:parent-style-name="List_20_Paragraph" style:list-style-name="L3">
      <loext:graphic-properties draw:fill="none" draw:fill-hatch-name="hatch"/>
      <style:paragraph-properties fo:margin-left="0.3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597d548" style:font-size-asian="12pt" style:font-size-complex="12pt"/>
    </style:style>
    <style:style style:name="P128" style:family="paragraph" style:parent-style-name="List_20_Paragraph" style:list-style-name="L3">
      <loext:graphic-properties draw:fill="none" draw:fill-hatch-name="hatch"/>
      <style:paragraph-properties fo:margin-left="0.6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597d548" style:font-size-asian="12pt" style:font-size-complex="12pt"/>
    </style:style>
    <style:style style:name="P129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rsid="04f69974" officeooo:paragraph-rsid="04f69974" style:font-size-asian="12pt" style:font-size-complex="12pt"/>
    </style:style>
    <style:style style:name="P130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2739d54" officeooo:paragraph-rsid="04c1b16b" fo:background-color="transparent" style:font-size-asian="12pt" style:font-weight-asian="normal" style:font-name-complex="Calibri2" style:font-size-complex="12pt" style:font-weight-complex="normal"/>
    </style:style>
    <style:style style:name="P131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353c982" officeooo:paragraph-rsid="04c1b16b" fo:background-color="transparent" style:font-size-asian="12pt" style:font-weight-asian="normal" style:font-name-complex="Calibri2" style:font-size-complex="12pt" style:font-weight-complex="normal"/>
    </style:style>
    <style:style style:name="P132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26df501" officeooo:paragraph-rsid="04c1b16b" fo:background-color="transparent" style:font-size-asian="12pt" style:font-weight-asian="normal" style:font-name-complex="Calibri2" style:font-size-complex="12pt" style:font-weight-complex="normal"/>
    </style:style>
    <style:style style:name="P133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4f69974" officeooo:paragraph-rsid="04f69974" fo:background-color="transparent" style:font-size-asian="12pt" style:font-weight-asian="normal" style:font-name-complex="Calibri2" style:font-size-complex="12pt" style:font-weight-complex="normal"/>
    </style:style>
    <style:style style:name="P134" style:family="paragraph" style:parent-style-name="List_20_Paragraph" style:list-style-name="L2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.6cm" style:auto-text-indent="false" fo:background-color="transparent">
        <style:tab-stops>
          <style:tab-stop style:position="1.108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4ca3dee" fo:background-color="transparent" style:font-size-asian="12pt" style:font-weight-asian="normal" style:font-name-complex="Calibri2" style:font-size-complex="12pt" style:font-weight-complex="normal"/>
    </style:style>
    <style:style style:name="P13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d2341f" fo:background-color="transparent" style:font-size-asian="12pt" style:font-weight-asian="normal" style:font-name-complex="Calibri2" style:font-size-complex="12pt" style:font-weight-complex="normal"/>
    </style:style>
    <style:style style:name="P136" style:family="paragraph" style:parent-style-name="List_20_Paragraph" style:list-style-name="L2">
      <loext:graphic-properties draw:fill="none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.6cm" style:auto-text-indent="false" fo:background-color="transparent">
        <style:tab-stops>
          <style:tab-stop style:position="1.108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4ca3dee" style:font-size-asian="12pt" style:font-weight-asian="normal" style:font-name-complex="Calibri2" style:font-size-complex="12pt" style:font-weight-complex="normal"/>
    </style:style>
    <style:style style:name="P137" style:family="paragraph" style:parent-style-name="List_20_Paragraph" style:list-style-name="L2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.6cm" style:auto-text-indent="false" fo:background-color="transparent">
        <style:tab-stops>
          <style:tab-stop style:position="1.108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4ca3dee" style:font-size-asian="12pt" style:font-weight-asian="normal" style:font-name-complex="Calibri2" style:font-size-complex="12pt" style:font-weight-complex="normal"/>
    </style:style>
    <style:style style:name="P13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d1006b" style:font-size-asian="12pt" style:font-weight-asian="normal" style:font-name-complex="Calibri2" style:font-size-complex="12pt" style:font-weight-complex="normal"/>
    </style:style>
    <style:style style:name="P13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5d1006b" style:font-size-asian="12pt" style:font-weight-asian="normal" style:font-size-complex="12pt" style:font-weight-complex="normal"/>
    </style:style>
    <style:style style:name="P140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5d2341f" style:font-size-asian="12pt" style:font-weight-asian="normal" style:font-size-complex="12pt" style:font-weight-complex="normal"/>
    </style:style>
    <style:style style:name="P141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189ff2" officeooo:paragraph-rsid="05d1006b" fo:background-color="#ffff00" style:font-size-asian="12pt" style:font-weight-asian="normal" style:font-name-complex="Calibri2" style:font-size-complex="12pt" style:font-weight-complex="normal"/>
    </style:style>
    <style:style style:name="P142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7c014c" officeooo:paragraph-rsid="05d1006b" fo:background-color="#ffff00" style:font-size-asian="12pt" style:font-weight-asian="normal" style:font-name-complex="Calibri2" style:font-size-complex="12pt" style:font-weight-complex="normal"/>
    </style:style>
    <style:style style:name="P143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d1006b" fo:background-color="#ffff00" style:font-size-asian="12pt" style:font-weight-asian="normal" style:font-name-complex="Calibri2" style:font-size-complex="12pt" style:font-weight-complex="normal"/>
    </style:style>
    <style:style style:name="P144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4d126b5" fo:background-color="transparent" style:font-size-asian="12pt" style:font-size-complex="12pt"/>
    </style:style>
    <style:style style:name="P145" style:family="paragraph" style:parent-style-name="List_20_Paragraph" style:list-style-name="L1">
      <loext:graphic-properties draw:fill="none" draw:fill-gradient-name="gradient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rsid="02f2e8ef" officeooo:paragraph-rsid="04c1b16b" fo:background-color="transparent" style:font-size-asian="12pt" style:font-size-complex="12pt"/>
    </style:style>
    <style:style style:name="P146" style:family="paragraph" style:parent-style-name="List_20_Paragraph" style:list-style-name="L3">
      <loext:graphic-properties draw:fill="none" draw:fill-gradient-name="gradient" draw:fill-hatch-name="hatch"/>
      <style:paragraph-properties fo:margin-left="0.3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officeooo:paragraph-rsid="053def76"/>
    </style:style>
    <style:style style:name="P147" style:family="paragraph" style:parent-style-name="List_20_Paragraph" style:list-style-name="L3">
      <loext:graphic-properties draw:fill="none" draw:fill-gradient-name="gradient" draw:fill-hatch-name="hatch"/>
      <style:paragraph-properties fo:margin-left="0.3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officeooo:paragraph-rsid="052bf329"/>
    </style:style>
    <style:style style:name="P148" style:family="paragraph" style:parent-style-name="List_20_Paragraph" style:list-style-name="L3">
      <loext:graphic-properties draw:fill="none" draw:fill-gradient-name="gradient" draw:fill-hatch-name="hatch"/>
      <style:paragraph-properties fo:margin-left="0.3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officeooo:paragraph-rsid="052b8cfa"/>
    </style:style>
    <style:style style:name="P149" style:family="paragraph" style:parent-style-name="List_20_Paragraph" style:list-style-name="L3">
      <loext:graphic-properties draw:fill="none" draw:fill-gradient-name="gradient" draw:fill-hatch-name="hatch"/>
      <style:paragraph-properties fo:margin-left="0.3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officeooo:paragraph-rsid="058a7739"/>
    </style:style>
    <style:style style:name="P150" style:family="paragraph" style:parent-style-name="List_20_Paragraph" style:list-style-name="L3">
      <loext:graphic-properties draw:fill="none" draw:fill-gradient-name="gradient" draw:fill-hatch-name="hatch"/>
      <style:paragraph-properties fo:margin-left="0.4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officeooo:paragraph-rsid="05934449"/>
    </style:style>
    <style:style style:name="P151" style:family="paragraph" style:parent-style-name="List_20_Paragraph" style:list-style-name="L3">
      <loext:graphic-properties draw:fill="none" draw:fill-gradient-name="gradient" draw:fill-hatch-name="hatch"/>
      <style:paragraph-properties fo:margin-left="0.4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officeooo:paragraph-rsid="05cc1c6f"/>
    </style:style>
    <style:style style:name="P152" style:family="paragraph" style:parent-style-name="List_20_Paragraph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bold" officeooo:rsid="012fe0ed" officeooo:paragraph-rsid="0492e87d" style:font-size-asian="12pt" style:font-weight-asian="bold" style:font-name-complex="Calibri2" style:font-size-complex="12pt" style:font-weight-complex="bold"/>
    </style:style>
    <style:style style:name="P153" style:family="paragraph" style:parent-style-name="Standard" style:master-page-name="First_20_Page">
      <style:paragraph-properties fo:text-align="center" style:justify-single-word="false" style:page-number="0"/>
      <style:text-properties fo:color="#000000" loext:opacity="100%" style:font-name="Calibri1" fo:font-size="12pt" fo:font-weight="bold" officeooo:paragraph-rsid="011ef787" style:font-name-asian="Calibri2" style:font-size-asian="12pt" style:font-weight-asian="bold" style:font-name-complex="Calibri2" style:font-weight-complex="bold"/>
    </style:style>
    <style:style style:name="P154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Calibri1" fo:font-size="12pt" fo:font-weight="bold" officeooo:rsid="0142631b" officeooo:paragraph-rsid="0566424c" style:font-size-asian="12pt" style:font-weight-asian="bold" style:font-size-complex="12pt"/>
    </style:style>
    <style:style style:name="P155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Calibri1" fo:font-size="12pt" fo:font-weight="bold" officeooo:paragraph-rsid="052b34d3" style:font-size-asian="12pt" style:font-weight-asian="bold" style:font-size-complex="12pt"/>
    </style:style>
    <style:style style:name="P156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Calibri1" fo:font-size="12pt" fo:font-weight="bold" officeooo:paragraph-rsid="058a7739" style:font-size-asian="12pt" style:font-weight-asian="bold" style:font-size-complex="12pt"/>
    </style:style>
    <style:style style:name="P157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1" fo:font-size="12pt" fo:font-weight="bold" officeooo:paragraph-rsid="052b34d3" style:font-size-asian="12pt" style:font-weight-asian="bold" style:font-size-complex="12pt"/>
    </style:style>
    <style:style style:name="P158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1" fo:font-size="12pt" fo:font-weight="bold" officeooo:paragraph-rsid="058a7739" style:font-size-asian="12pt" style:font-weight-asian="bold" style:font-size-complex="12pt"/>
    </style:style>
    <style:style style:name="P159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1" fo:font-size="12pt" fo:font-weight="bold" officeooo:paragraph-rsid="043b0605" style:font-size-asian="12pt" style:font-weight-asian="bold" style:font-size-complex="12pt" style:font-weight-complex="bold"/>
    </style:style>
    <style:style style:name="P160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Calibri1" fo:font-size="12pt" fo:font-weight="bold" officeooo:rsid="012fe0ed" officeooo:paragraph-rsid="012fe0ed" style:font-size-asian="12pt" style:font-weight-asian="bold" style:font-size-complex="12pt" style:font-weight-complex="bold"/>
    </style:style>
    <style:style style:name="P161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Calibri1" fo:font-size="12pt" fo:font-weight="bold" officeooo:rsid="012fe0ed" officeooo:paragraph-rsid="047f6bbb" style:font-size-asian="12pt" style:font-weight-asian="bold" style:font-name-complex="Calibri2" style:font-size-complex="12pt" style:font-weight-complex="bold"/>
    </style:style>
    <style:style style:name="P162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Calibri1" fo:font-size="12pt" fo:font-weight="bold" officeooo:rsid="013830ff" officeooo:paragraph-rsid="047d78a8" style:font-size-asian="12pt" style:font-weight-asian="bold" style:font-name-complex="Calibri2" style:font-size-complex="12pt" style:font-weight-complex="bold"/>
    </style:style>
    <style:style style:name="P163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5b2ac34" officeooo:paragraph-rsid="05b75834" fo:background-color="transparent" style:font-size-asian="12pt" style:font-weight-asian="bold" style:font-name-complex="Calibri2" style:font-size-complex="12pt" style:font-weight-complex="bold"/>
    </style:style>
    <style:style style:name="P164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4c1b16b" fo:background-color="transparent" style:font-size-asian="12pt" style:font-weight-asian="bold" style:font-name-complex="Calibri2" style:font-size-complex="12pt" style:font-weight-complex="bold"/>
    </style:style>
    <style:style style:name="P165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00fa269" fo:background-color="transparent" style:font-size-asian="12pt" style:font-weight-asian="bold" style:font-name-complex="Calibri2" style:font-size-complex="12pt" style:font-weight-complex="bold"/>
    </style:style>
    <style:style style:name="P16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d1006b" fo:background-color="transparent" style:font-size-asian="12pt" style:font-weight-asian="bold" style:font-name-complex="Calibri2" style:font-size-complex="12pt" style:font-weight-complex="bold"/>
    </style:style>
    <style:style style:name="P167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1" fo:font-size="12pt" fo:font-weight="normal" officeooo:rsid="01446715" officeooo:paragraph-rsid="0566424c" style:font-size-asian="12pt" style:font-weight-asian="normal" style:font-size-complex="12pt" style:font-weight-complex="normal"/>
    </style:style>
    <style:style style:name="P168" style:family="paragraph" style:parent-style-name="Standard" style:list-style-name="WWNum25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5b2dd51" officeooo:paragraph-rsid="05b75834" fo:background-color="transparent" style:font-size-asian="12pt" style:font-weight-asian="normal" style:font-name-complex="Calibri2" style:font-size-complex="12pt" style:font-weight-complex="normal"/>
    </style:style>
    <style:style style:name="P16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d1006b" fo:background-color="transparent" style:font-size-asian="12pt" style:font-weight-asian="normal" style:font-name-complex="Calibri2" style:font-size-complex="12pt" style:font-weight-complex="normal"/>
    </style:style>
    <style:style style:name="P17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d2341f" fo:background-color="transparent" style:font-size-asian="12pt" style:font-weight-asian="normal" style:font-name-complex="Calibri2" style:font-size-complex="12pt" style:font-weight-complex="normal"/>
    </style:style>
    <style:style style:name="P17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5d2341f" fo:background-color="transparent" style:font-size-asian="12pt" style:font-weight-asian="normal" style:font-name-complex="Calibri2" style:font-size-complex="12pt" style:font-weight-complex="normal"/>
    </style:style>
    <style:style style:name="P172" style:family="paragraph" style:parent-style-name="Standard" style:list-style-name="L4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188a036" officeooo:paragraph-rsid="01a829a4" fo:background-color="#ffff00" style:font-size-asian="12pt" style:language-asian="pt" style:country-asian="BR" style:font-weight-asian="normal" style:font-name-complex="Calibri2" style:font-size-complex="12pt" style:font-weight-complex="normal"/>
    </style:style>
    <style:style style:name="P173" style:family="paragraph" style:parent-style-name="Standard" style:list-style-name="L2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4ca3dee" fo:background-color="transparent" style:font-size-asian="12pt" style:font-name-complex="Calibri2" style:font-size-complex="12pt"/>
    </style:style>
    <style:style style:name="P174" style:family="paragraph" style:parent-style-name="Standard">
      <style:paragraph-properties fo:line-height="100%"/>
      <style:text-properties style:font-name="Calibri1" fo:font-size="12pt" officeooo:paragraph-rsid="05665ba7" style:font-size-asian="12pt" style:font-size-complex="12pt"/>
    </style:style>
    <style:style style:name="P175" style:family="paragraph" style:parent-style-name="Standard" style:master-page-name="">
      <style:paragraph-properties fo:line-height="100%" style:page-number="auto"/>
      <style:text-properties style:font-name="Calibri1" fo:font-size="12pt" officeooo:paragraph-rsid="05d2341f" style:font-size-asian="12pt" style:font-size-complex="12pt"/>
    </style:style>
    <style:style style:name="P176" style:family="paragraph" style:parent-style-name="Standard">
      <style:paragraph-properties fo:line-height="100%"/>
      <style:text-properties style:font-name="Calibri1" fo:font-size="12pt" officeooo:paragraph-rsid="05d2341f" style:font-size-asian="12pt" style:font-size-complex="12pt"/>
    </style:style>
    <style:style style:name="P177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bold" officeooo:rsid="05be82e4" officeooo:paragraph-rsid="05be82e4" style:font-size-asian="12pt" style:font-weight-asian="bold" style:font-name-complex="Calibri2" style:font-size-complex="12pt" style:font-weight-complex="bold"/>
    </style:style>
    <style:style style:name="P178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bold" officeooo:rsid="013830ff" officeooo:paragraph-rsid="048f68f8" style:font-size-asian="12pt" style:font-weight-asian="bold" style:font-name-complex="Calibri2" style:font-size-complex="12pt" style:font-weight-complex="bold"/>
    </style:style>
    <style:style style:name="P17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text-line-through-style="none" style:text-line-through-type="none" style:font-name="Calibri1" fo:font-size="12pt" fo:font-weight="normal" officeooo:rsid="076ab3fd" officeooo:paragraph-rsid="05d266b1" style:font-size-asian="12pt" style:font-weight-asian="normal" style:font-name-complex="Calibri2" style:font-size-complex="12pt" style:font-weight-complex="normal"/>
    </style:style>
    <style:style style:name="P18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rsid="05e77486" officeooo:paragraph-rsid="05d2341f" fo:background-color="transparent" style:font-size-asian="12pt" style:font-weight-asian="normal" style:font-name-complex="Calibri2" style:font-size-complex="12pt" style:font-weight-complex="normal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normal" officeooo:rsid="008d2c1d" fo:background-color="transparent" loext:char-shading-value="0" style:font-style-asian="italic" style:font-weight-asian="normal" style:font-name-complex="Calibri2" style:font-style-complex="italic" style:font-weight-complex="normal"/>
    </style:style>
    <style:style style:name="T3" style:family="text">
      <style:text-properties fo:font-style="italic" fo:font-weight="normal" officeooo:rsid="027cd4f1" fo:background-color="transparent" loext:char-shading-value="0" style:font-style-asian="italic" style:font-weight-asian="normal" style:font-name-complex="Calibri2" style:font-style-complex="italic" style:font-weight-complex="normal"/>
    </style:style>
    <style:style style:name="T4" style:family="text">
      <style:text-properties fo:font-style="italic" fo:font-weight="normal" officeooo:rsid="0369a2cc" fo:background-color="transparent" loext:char-shading-value="0" style:font-style-asian="italic" style:font-weight-asian="normal" style:font-name-complex="Calibri2" style:font-style-complex="italic" style:font-weight-complex="normal"/>
    </style:style>
    <style:style style:name="T5" style:family="text">
      <style:text-properties fo:font-style="italic" fo:font-weight="normal" officeooo:rsid="036b8803" fo:background-color="transparent" loext:char-shading-value="0" style:font-style-asian="italic" style:font-weight-asian="normal" style:font-name-complex="Calibri2" style:font-style-complex="italic" style:font-weight-complex="normal"/>
    </style:style>
    <style:style style:name="T6" style:family="text">
      <style:text-properties fo:font-style="italic" fo:font-weight="normal" officeooo:rsid="0522e6e6" style:language-asian="pt" style:country-asian="BR" style:font-style-asian="italic" style:font-weight-asian="normal" style:font-style-complex="italic" style:font-weight-complex="normal"/>
    </style:style>
    <style:style style:name="T7" style:family="text">
      <style:text-properties fo:font-style="italic" officeooo:rsid="056f0d7c" fo:background-color="transparent" loext:char-shading-value="0" style:font-style-asian="italic" style:font-style-complex="italic"/>
    </style:style>
    <style:style style:name="T8" style:family="text">
      <style:text-properties fo:font-style="italic" officeooo:rsid="05d92af6" fo:background-color="#ffff00" loext:char-shading-value="0" style:font-style-asian="italic" style:font-style-complex="italic"/>
    </style:style>
    <style:style style:name="T9" style:family="text">
      <style:text-properties fo:font-style="italic" officeooo:rsid="05de2e6a" fo:background-color="#ffff00" loext:char-shading-value="0" style:font-style-asian="italic" style:font-style-complex="italic"/>
    </style:style>
    <style:style style:name="T10" style:family="text">
      <style:text-properties fo:font-style="italic" officeooo:rsid="05d6be14" fo:background-color="#ffff00" loext:char-shading-value="0" style:font-style-asian="italic" style:font-style-complex="italic"/>
    </style:style>
    <style:style style:name="T11" style:family="text">
      <style:text-properties fo:font-style="italic" officeooo:rsid="05d9676e" fo:background-color="#ffff00" loext:char-shading-value="0" style:font-style-asian="italic" style:font-style-complex="italic"/>
    </style:style>
    <style:style style:name="T12" style:family="text">
      <style:text-properties fo:font-style="italic" officeooo:rsid="05d17fa3" fo:background-color="#ffff00" loext:char-shading-value="0" style:font-style-asian="italic" style:font-style-complex="italic"/>
    </style:style>
    <style:style style:name="T13" style:family="text">
      <style:text-properties officeooo:rsid="00993978"/>
    </style:style>
    <style:style style:name="T14" style:family="text">
      <style:text-properties officeooo:rsid="009b5397"/>
    </style:style>
    <style:style style:name="T15" style:family="text">
      <style:text-properties officeooo:rsid="009ae8a2"/>
    </style:style>
    <style:style style:name="T16" style:family="text">
      <style:text-properties fo:background-color="transparent" loext:char-shading-value="0"/>
    </style:style>
    <style:style style:name="T17" style:family="text">
      <style:text-properties fo:background-color="transparent" loext:char-shading-value="0" style:language-asian="pt" style:country-asian="BR"/>
    </style:style>
    <style:style style:name="T18" style:family="text">
      <style:text-properties officeooo:rsid="0052a6dd" fo:background-color="transparent" loext:char-shading-value="0" style:language-asian="pt" style:country-asian="BR"/>
    </style:style>
    <style:style style:name="T19" style:family="text">
      <style:text-properties officeooo:rsid="012fe0ed" fo:background-color="transparent" loext:char-shading-value="0" style:language-asian="pt" style:country-asian="BR"/>
    </style:style>
    <style:style style:name="T20" style:family="text">
      <style:text-properties officeooo:rsid="013a1ac4" fo:background-color="transparent" loext:char-shading-value="0" style:language-asian="pt" style:country-asian="BR"/>
    </style:style>
    <style:style style:name="T21" style:family="text">
      <style:text-properties officeooo:rsid="01d10be2" fo:background-color="transparent" loext:char-shading-value="0" style:language-asian="pt" style:country-asian="BR"/>
    </style:style>
    <style:style style:name="T22" style:family="text">
      <style:text-properties officeooo:rsid="01faf577" fo:background-color="transparent" loext:char-shading-value="0" style:language-asian="pt" style:country-asian="BR"/>
    </style:style>
    <style:style style:name="T23" style:family="text">
      <style:text-properties officeooo:rsid="00189ff2" fo:background-color="transparent" loext:char-shading-value="0" style:language-asian="pt" style:country-asian="BR"/>
    </style:style>
    <style:style style:name="T24" style:family="text">
      <style:text-properties officeooo:rsid="01be640c" fo:background-color="transparent" loext:char-shading-value="0" style:language-asian="pt" style:country-asian="BR"/>
    </style:style>
    <style:style style:name="T25" style:family="text">
      <style:text-properties officeooo:rsid="01fb158f" fo:background-color="transparent" loext:char-shading-value="0" style:language-asian="pt" style:country-asian="BR"/>
    </style:style>
    <style:style style:name="T26" style:family="text">
      <style:text-properties officeooo:rsid="00189ff2" fo:background-color="transparent" loext:char-shading-value="0" style:language-asian="pt" style:country-asian="BR" style:font-name-complex="Calibri2"/>
    </style:style>
    <style:style style:name="T27" style:family="text">
      <style:text-properties officeooo:rsid="01faf577" fo:background-color="transparent" loext:char-shading-value="0" style:language-asian="pt" style:country-asian="BR" style:font-name-complex="Calibri2"/>
    </style:style>
    <style:style style:name="T28" style:family="text">
      <style:text-properties officeooo:rsid="01be640c" fo:background-color="transparent" loext:char-shading-value="0" style:language-asian="pt" style:country-asian="BR" style:font-name-complex="Calibri2"/>
    </style:style>
    <style:style style:name="T29" style:family="text">
      <style:text-properties officeooo:rsid="018119b7" fo:background-color="transparent" loext:char-shading-value="0" style:language-asian="pt" style:country-asian="BR" style:font-name-complex="Calibri2" style:font-weight-complex="bold"/>
    </style:style>
    <style:style style:name="T30" style:family="text">
      <style:text-properties officeooo:rsid="04d50213" fo:background-color="transparent" loext:char-shading-value="0" style:language-asian="pt" style:country-asian="BR" style:font-name-complex="Calibri2" style:font-weight-complex="bold"/>
    </style:style>
    <style:style style:name="T31" style:family="text">
      <style:text-properties officeooo:rsid="02252a1d" fo:background-color="transparent" loext:char-shading-value="0" style:language-asian="pt" style:country-asian="BR" style:font-name-complex="Calibri2"/>
    </style:style>
    <style:style style:name="T32" style:family="text">
      <style:text-properties officeooo:rsid="024a8ca8" fo:background-color="transparent" loext:char-shading-value="0" style:language-asian="pt" style:country-asian="BR" style:font-name-complex="Calibri2"/>
    </style:style>
    <style:style style:name="T33" style:family="text">
      <style:text-properties officeooo:rsid="000b9dcf" fo:background-color="transparent" loext:char-shading-value="0" style:language-asian="pt" style:country-asian="BR" style:font-name-complex="Calibri2"/>
    </style:style>
    <style:style style:name="T34" style:family="text">
      <style:text-properties officeooo:rsid="01f2dbba" fo:background-color="transparent" loext:char-shading-value="0" style:language-asian="pt" style:country-asian="BR" style:font-name-complex="Calibri2"/>
    </style:style>
    <style:style style:name="T35" style:family="text">
      <style:text-properties officeooo:rsid="00f6c340" fo:background-color="transparent" loext:char-shading-value="0" style:language-asian="pt" style:country-asian="BR" style:font-name-complex="Calibri2"/>
    </style:style>
    <style:style style:name="T36" style:family="text">
      <style:text-properties officeooo:rsid="059df2b6" fo:background-color="transparent" loext:char-shading-value="0" style:language-asian="pt" style:country-asian="BR" style:font-name-complex="Calibri2"/>
    </style:style>
    <style:style style:name="T37" style:family="text">
      <style:text-properties officeooo:rsid="02252a1d" fo:background-color="transparent" loext:char-shading-value="0" style:language-asian="pt" style:country-asian="BR"/>
    </style:style>
    <style:style style:name="T38" style:family="text">
      <style:text-properties officeooo:rsid="024a8ca8" fo:background-color="transparent" loext:char-shading-value="0" style:language-asian="pt" style:country-asian="BR"/>
    </style:style>
    <style:style style:name="T39" style:family="text">
      <style:text-properties officeooo:rsid="00c68428" fo:background-color="transparent" loext:char-shading-value="0" style:language-asian="pt" style:country-asian="BR"/>
    </style:style>
    <style:style style:name="T40" style:family="text">
      <style:text-properties officeooo:rsid="0406d9fd" fo:background-color="transparent" loext:char-shading-value="0" style:language-asian="pt" style:country-asian="BR"/>
    </style:style>
    <style:style style:name="T41" style:family="text">
      <style:text-properties officeooo:rsid="050fc1ee" fo:background-color="transparent" loext:char-shading-value="0" style:language-asian="pt" style:country-asian="BR"/>
    </style:style>
    <style:style style:name="T42" style:family="text">
      <style:text-properties officeooo:rsid="007c014c" fo:background-color="transparent" loext:char-shading-value="0" style:language-asian="pt" style:country-asian="BR"/>
    </style:style>
    <style:style style:name="T43" style:family="text">
      <style:text-properties officeooo:rsid="008d2c1d" fo:background-color="transparent" loext:char-shading-value="0"/>
    </style:style>
    <style:style style:name="T44" style:family="text">
      <style:text-properties officeooo:rsid="01be640c" fo:background-color="transparent" loext:char-shading-value="0" style:font-name-complex="Calibri2"/>
    </style:style>
    <style:style style:name="T45" style:family="text">
      <style:text-properties officeooo:rsid="01faf577" fo:background-color="transparent" loext:char-shading-value="0" style:font-name-complex="Calibri2"/>
    </style:style>
    <style:style style:name="T46" style:family="text">
      <style:text-properties officeooo:rsid="01fb158f" fo:background-color="transparent" loext:char-shading-value="0" style:font-name-complex="Calibri2"/>
    </style:style>
    <style:style style:name="T47" style:family="text">
      <style:text-properties officeooo:rsid="000b9dcf" fo:background-color="transparent" loext:char-shading-value="0" style:font-name-complex="Calibri2"/>
    </style:style>
    <style:style style:name="T48" style:family="text">
      <style:text-properties officeooo:rsid="000e1428" fo:background-color="transparent" loext:char-shading-value="0" style:font-name-complex="Calibri2"/>
    </style:style>
    <style:style style:name="T49" style:family="text">
      <style:text-properties officeooo:rsid="0046cdd3" fo:background-color="transparent" loext:char-shading-value="0" style:font-name-complex="Calibri2"/>
    </style:style>
    <style:style style:name="T50" style:family="text">
      <style:text-properties officeooo:rsid="0577d31e" fo:background-color="transparent" loext:char-shading-value="0" style:font-name-complex="Calibri2"/>
    </style:style>
    <style:style style:name="T51" style:family="text">
      <style:text-properties officeooo:rsid="00b9f03f" fo:background-color="transparent" loext:char-shading-value="0" style:font-name-complex="Calibri2"/>
    </style:style>
    <style:style style:name="T52" style:family="text">
      <style:text-properties officeooo:rsid="05b642c9" fo:background-color="transparent" loext:char-shading-value="0" style:font-name-complex="Calibri2"/>
    </style:style>
    <style:style style:name="T53" style:family="text">
      <style:text-properties officeooo:rsid="03069606" fo:background-color="transparent" loext:char-shading-value="0" style:font-name-complex="Calibri2"/>
    </style:style>
    <style:style style:name="T54" style:family="text">
      <style:text-properties officeooo:rsid="000e1428" fo:background-color="transparent" loext:char-shading-value="0"/>
    </style:style>
    <style:style style:name="T55" style:family="text">
      <style:text-properties officeooo:rsid="001a2b42" fo:background-color="transparent" loext:char-shading-value="0"/>
    </style:style>
    <style:style style:name="T56" style:family="text">
      <style:text-properties officeooo:rsid="00b62352" fo:background-color="transparent" loext:char-shading-value="0"/>
    </style:style>
    <style:style style:name="T57" style:family="text">
      <style:text-properties officeooo:rsid="032d7cb0" fo:background-color="transparent" loext:char-shading-value="0"/>
    </style:style>
    <style:style style:name="T58" style:family="text">
      <style:text-properties officeooo:rsid="0333aad0" fo:background-color="transparent" loext:char-shading-value="0"/>
    </style:style>
    <style:style style:name="T59" style:family="text">
      <style:text-properties officeooo:rsid="0044e290" fo:background-color="transparent" loext:char-shading-value="0"/>
    </style:style>
    <style:style style:name="T60" style:family="text">
      <style:text-properties officeooo:rsid="056f0d7c" fo:background-color="transparent" loext:char-shading-value="0"/>
    </style:style>
    <style:style style:name="T61" style:family="text">
      <style:text-properties officeooo:rsid="007c014c" fo:background-color="transparent" loext:char-shading-value="0"/>
    </style:style>
    <style:style style:name="T62" style:family="text">
      <style:text-properties officeooo:rsid="063700bb" fo:background-color="transparent" loext:char-shading-value="0"/>
    </style:style>
    <style:style style:name="T63" style:family="text">
      <style:text-properties officeooo:rsid="057ad33f" fo:background-color="transparent" loext:char-shading-value="0"/>
    </style:style>
    <style:style style:name="T64" style:family="text">
      <style:text-properties officeooo:rsid="05b00084" fo:background-color="transparent" loext:char-shading-value="0"/>
    </style:style>
    <style:style style:name="T65" style:family="text">
      <style:text-properties officeooo:rsid="05724a23" fo:background-color="transparent" loext:char-shading-value="0"/>
    </style:style>
    <style:style style:name="T66" style:family="text">
      <style:text-properties officeooo:rsid="072c0c8c" fo:background-color="transparent" loext:char-shading-value="0"/>
    </style:style>
    <style:style style:name="T67" style:family="text">
      <style:text-properties fo:color="#000000" loext:opacity="100%"/>
    </style:style>
    <style:style style:name="T68" style:family="text">
      <style:text-properties fo:color="#000000" loext:opacity="100%" style:font-name-complex="Calibri2"/>
    </style:style>
    <style:style style:name="T69" style:family="text">
      <style:text-properties fo:color="#000000" loext:opacity="100%" officeooo:rsid="00051719" style:font-name-complex="Calibri2"/>
    </style:style>
    <style:style style:name="T70" style:family="text">
      <style:text-properties fo:color="#000000" loext:opacity="100%" officeooo:rsid="02aa8ba0"/>
    </style:style>
    <style:style style:name="T71" style:family="text">
      <style:text-properties fo:color="#000000" loext:opacity="100%" officeooo:rsid="02bb86f5"/>
    </style:style>
    <style:style style:name="T72" style:family="text">
      <style:text-properties fo:color="#000000" loext:opacity="100%" officeooo:rsid="0085d455"/>
    </style:style>
    <style:style style:name="T73" style:family="text">
      <style:text-properties fo:color="#000000" loext:opacity="100%" officeooo:rsid="03f38807"/>
    </style:style>
    <style:style style:name="T74" style:family="text">
      <style:text-properties style:font-name="Calibri1" fo:font-size="8pt" fo:font-weight="normal" style:font-size-asian="8pt" style:font-weight-asian="normal" style:font-size-complex="8pt" style:font-weight-complex="normal"/>
    </style:style>
    <style:style style:name="T75" style:family="text">
      <style:text-properties style:font-name="Calibri1" fo:font-size="8pt" fo:font-weight="normal" officeooo:rsid="01010722" style:font-size-asian="8pt" style:font-weight-asian="normal" style:font-size-complex="8pt" style:font-weight-complex="normal"/>
    </style:style>
    <style:style style:name="T76" style:family="text">
      <style:text-properties style:font-name="Calibri1" fo:font-size="8pt" fo:font-weight="normal" officeooo:rsid="00fb880d" style:font-size-asian="8pt" style:font-weight-asian="normal" style:font-size-complex="8pt" style:font-weight-complex="normal"/>
    </style:style>
    <style:style style:name="T77" style:family="text">
      <style:text-properties style:font-name="Calibri1" fo:font-size="12pt" fo:font-weight="bold" officeooo:rsid="0331a0c6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78" style:family="text">
      <style:text-properties style:font-name="Calibri1" fo:font-size="12pt" fo:font-weight="bold" officeooo:rsid="00189ff2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79" style:family="text">
      <style:text-properties style:font-name="Calibri1" fo:font-size="12pt" fo:font-weight="bold" officeooo:rsid="018119b7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0" style:family="text">
      <style:text-properties style:font-name="Calibri1" fo:font-size="12pt" fo:font-weight="bold" officeooo:rsid="023ac027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1" style:family="text">
      <style:text-properties style:font-name="Calibri1" fo:font-size="12pt" fo:font-weight="bold" officeooo:rsid="02c04944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2" style:family="text">
      <style:text-properties style:font-name="Calibri1" fo:font-size="12pt" fo:font-weight="bold" officeooo:rsid="023e3aa3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3" style:family="text">
      <style:text-properties style:font-name="Calibri1" fo:font-size="12pt" fo:font-weight="bold" officeooo:rsid="02c10cc1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4" style:family="text">
      <style:text-properties style:font-name="Calibri1" fo:font-size="12pt" fo:font-weight="bold" officeooo:rsid="0095e912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5" style:family="text">
      <style:text-properties style:font-name="Calibri1" fo:font-size="12pt" fo:font-weight="bold" officeooo:rsid="0206f60e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6" style:family="text">
      <style:text-properties style:font-name="Calibri1" fo:font-size="12pt" fo:font-weight="bold" officeooo:rsid="00945465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7" style:family="text">
      <style:text-properties style:font-name="Calibri1" fo:font-size="12pt" fo:font-weight="bold" officeooo:rsid="010de26e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8" style:family="text">
      <style:text-properties style:font-name="Calibri1" fo:font-size="12pt" fo:font-weight="bold" officeooo:rsid="0216575f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89" style:family="text">
      <style:text-properties style:font-name="Calibri1" fo:font-size="12pt" fo:font-weight="bold" officeooo:rsid="003ba825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0" style:family="text">
      <style:text-properties style:font-name="Calibri1" fo:font-size="12pt" fo:font-weight="bold" officeooo:rsid="052b8cfa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1" style:family="text">
      <style:text-properties style:font-name="Calibri1" fo:font-size="12pt" fo:font-weight="bold" officeooo:rsid="008ebea3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2" style:family="text">
      <style:text-properties style:font-name="Calibri1" fo:font-size="12pt" fo:font-weight="bold" officeooo:rsid="003884eb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3" style:family="text">
      <style:text-properties style:font-name="Calibri1" fo:font-size="12pt" fo:font-weight="bold" officeooo:rsid="00874da9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4" style:family="text">
      <style:text-properties style:font-name="Calibri1" fo:font-size="12pt" fo:font-weight="bold" officeooo:rsid="00a4e771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5" style:family="text">
      <style:text-properties style:font-name="Calibri1" fo:font-size="12pt" fo:font-weight="bold" officeooo:rsid="007c08a4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6" style:family="text">
      <style:text-properties style:font-name="Calibri1" fo:font-size="12pt" fo:font-weight="bold" officeooo:rsid="009912dd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7" style:family="text">
      <style:text-properties style:font-name="Calibri1" fo:font-size="12pt" fo:font-weight="bold" officeooo:rsid="058f4cf6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8" style:family="text">
      <style:text-properties style:font-name="Calibri1" fo:font-size="12pt" fo:font-weight="bold" officeooo:rsid="059bb526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99" style:family="text">
      <style:text-properties style:font-name="Calibri1" fo:font-size="12pt" fo:font-weight="bold" officeooo:rsid="05b0d7e1" fo:background-color="transparent" loext:char-shading-value="0" style:font-size-asian="12pt" style:language-asian="pt" style:country-asian="BR" style:font-weight-asian="bold" style:font-name-complex="Calibri2" style:font-size-complex="12pt" style:font-weight-complex="bold"/>
    </style:style>
    <style:style style:name="T100" style:family="text">
      <style:text-properties style:font-name="Calibri1" fo:font-size="12pt" fo:font-weight="bold" officeooo:rsid="040c4982" style:font-size-asian="12pt" style:language-asian="pt" style:country-asian="BR" style:font-weight-asian="bold" style:font-name-complex="Calibri2" style:font-size-complex="12pt" style:font-weight-complex="bold"/>
    </style:style>
    <style:style style:name="T101" style:family="text">
      <style:text-properties style:font-name="Calibri1" fo:font-size="12pt" fo:font-weight="normal" officeooo:rsid="032d7cb0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02" style:family="text">
      <style:text-properties style:font-name="Calibri1" fo:font-size="12pt" fo:font-weight="normal" officeooo:rsid="00945465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03" style:family="text">
      <style:text-properties style:font-name="Calibri1" fo:font-size="12pt" fo:font-weight="normal" officeooo:rsid="00189ff2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04" style:family="text">
      <style:text-properties style:font-name="Calibri1" fo:font-size="12pt" fo:font-weight="normal" officeooo:rsid="003ba825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05" style:family="text">
      <style:text-properties style:font-name="Calibri1" fo:font-size="12pt" fo:font-weight="normal" officeooo:rsid="00e40373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06" style:family="text">
      <style:text-properties style:font-name="Calibri1" fo:font-size="12pt" fo:font-weight="normal" officeooo:rsid="01a2a197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07" style:family="text">
      <style:text-properties style:font-name="Calibri1" fo:font-size="12pt" fo:font-weight="normal" officeooo:rsid="00f6c340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08" style:family="text">
      <style:text-properties style:font-name="Calibri1" fo:font-size="12pt" fo:font-weight="normal" officeooo:rsid="01095be1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09" style:family="text">
      <style:text-properties style:font-name="Calibri1" fo:font-size="12pt" fo:font-weight="normal" officeooo:rsid="010d2bd8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10" style:family="text">
      <style:text-properties style:font-name="Calibri1" fo:font-size="12pt" fo:font-weight="normal" officeooo:rsid="010de26e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11" style:family="text">
      <style:text-properties style:font-name="Calibri1" fo:font-size="12pt" fo:font-weight="normal" officeooo:rsid="021c71a1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12" style:family="text">
      <style:text-properties style:font-name="Calibri1" fo:font-size="12pt" fo:font-weight="normal" officeooo:rsid="020888ab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13" style:family="text">
      <style:text-properties style:font-name="Calibri1" fo:font-size="12pt" fo:font-weight="normal" officeooo:rsid="008cc1f8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14" style:family="text">
      <style:text-properties style:font-name="Calibri1" fo:font-size="12pt" fo:font-weight="normal" officeooo:rsid="055e8ad9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15" style:family="text">
      <style:text-properties style:font-name="Calibri1" fo:font-size="12pt" fo:font-weight="normal" officeooo:rsid="00189ff2" fo:background-color="transparent" loext:char-shading-value="0" style:font-size-asian="12pt" style:font-weight-asian="normal" style:font-name-complex="Calibri2" style:font-size-complex="12pt" style:font-weight-complex="normal"/>
    </style:style>
    <style:style style:name="T116" style:family="text">
      <style:text-properties style:font-name="Calibri1" fo:font-size="12pt" fo:font-weight="normal" officeooo:rsid="00189ff2" fo:background-color="#ffff00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17" style:family="text">
      <style:text-properties style:font-name="Calibri1" fo:font-size="12pt" fo:font-weight="normal" officeooo:rsid="00e40373" fo:background-color="#ffff00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18" style:family="text">
      <style:text-properties style:font-name="Calibri1" fo:font-size="12pt" fo:font-weight="normal" officeooo:rsid="00f6c340" fo:background-color="#ffff00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119" style:family="text">
      <style:text-properties style:font-name="Calibri1" fo:font-size="12pt" fo:font-weight="normal" officeooo:rsid="00189ff2" fo:background-color="#ffff00" loext:char-shading-value="0" style:font-size-asian="12pt" style:font-weight-asian="normal" style:font-name-complex="Calibri2" style:font-size-complex="12pt" style:font-weight-complex="normal"/>
    </style:style>
    <style:style style:name="T120" style:family="text">
      <style:text-properties fo:background-color="#ffff00" loext:char-shading-value="0"/>
    </style:style>
    <style:style style:name="T121" style:family="text">
      <style:text-properties officeooo:rsid="00189ff2" fo:background-color="#ffff00" loext:char-shading-value="0"/>
    </style:style>
    <style:style style:name="T122" style:family="text">
      <style:text-properties fo:background-color="#ffff00" loext:char-shading-value="0" style:language-asian="pt" style:country-asian="BR"/>
    </style:style>
    <style:style style:name="T123" style:family="text">
      <style:text-properties officeooo:rsid="008d6172" fo:background-color="#ffff00" loext:char-shading-value="0" style:language-asian="pt" style:country-asian="BR"/>
    </style:style>
    <style:style style:name="T124" style:family="text">
      <style:text-properties officeooo:rsid="00c68428" fo:background-color="#ffff00" loext:char-shading-value="0" style:language-asian="pt" style:country-asian="BR"/>
    </style:style>
    <style:style style:name="T125" style:family="text">
      <style:text-properties officeooo:rsid="0589eeca" fo:background-color="#ffff00" loext:char-shading-value="0" style:language-asian="pt" style:country-asian="BR"/>
    </style:style>
    <style:style style:name="T126" style:family="text">
      <style:text-properties officeooo:rsid="008d2c1d" fo:background-color="#ffff00" loext:char-shading-value="0"/>
    </style:style>
    <style:style style:name="T127" style:family="text">
      <style:text-properties officeooo:rsid="00b62352" fo:background-color="#ffff00" loext:char-shading-value="0"/>
    </style:style>
    <style:style style:name="T128" style:family="text">
      <style:text-properties officeooo:rsid="00c68428" fo:background-color="#ffff00" loext:char-shading-value="0"/>
    </style:style>
    <style:style style:name="T129" style:family="text">
      <style:text-properties officeooo:rsid="0080441b" fo:background-color="#ffff00" loext:char-shading-value="0" style:font-name-complex="Calibri2"/>
    </style:style>
    <style:style style:name="T130" style:family="text">
      <style:text-properties officeooo:rsid="00189ff2" fo:background-color="#ffff00" loext:char-shading-value="0" style:font-name-complex="Calibri2"/>
    </style:style>
    <style:style style:name="T131" style:family="text">
      <style:text-properties officeooo:rsid="0484e649" fo:background-color="#ffff00" loext:char-shading-value="0"/>
    </style:style>
    <style:style style:name="T132" style:family="text">
      <style:text-properties officeooo:rsid="007c014c" fo:background-color="#ffff00" loext:char-shading-value="0"/>
    </style:style>
    <style:style style:name="T133" style:family="text">
      <style:text-properties officeooo:rsid="05d92af6" fo:background-color="#ffff00" loext:char-shading-value="0"/>
    </style:style>
    <style:style style:name="T134" style:family="text">
      <style:text-properties officeooo:rsid="05ca1099" fo:background-color="#ffff00" loext:char-shading-value="0"/>
    </style:style>
    <style:style style:name="T135" style:family="text">
      <style:text-properties officeooo:rsid="05d17fa3" fo:background-color="#ffff00" loext:char-shading-value="0"/>
    </style:style>
    <style:style style:name="T136" style:family="text">
      <style:text-properties officeooo:rsid="05ceccca" fo:background-color="#ffff00" loext:char-shading-value="0"/>
    </style:style>
    <style:style style:name="T137" style:family="text">
      <style:text-properties officeooo:rsid="0740202b" fo:background-color="#ffff00" loext:char-shading-value="0"/>
    </style:style>
    <style:style style:name="T138" style:family="text">
      <style:text-properties officeooo:rsid="0589eeca" fo:background-color="#ffff00" loext:char-shading-value="0"/>
    </style:style>
    <style:style style:name="T139" style:family="text">
      <style:text-properties officeooo:rsid="074779bf" fo:background-color="#ffff00" loext:char-shading-value="0"/>
    </style:style>
    <style:style style:name="T140" style:family="text">
      <style:text-properties officeooo:rsid="0744bdea" fo:background-color="#ffff00" loext:char-shading-value="0"/>
    </style:style>
    <style:style style:name="T141" style:family="text">
      <style:text-properties style:font-name-complex="Calibri2"/>
    </style:style>
    <style:style style:name="T142" style:family="text">
      <style:text-properties officeooo:rsid="00003628" style:font-name-complex="Calibri2"/>
    </style:style>
    <style:style style:name="T143" style:family="text">
      <style:text-properties officeooo:rsid="0044e290" style:font-name-complex="Calibri2"/>
    </style:style>
    <style:style style:name="T144" style:family="text">
      <style:text-properties officeooo:rsid="0046cdd3" style:font-name-complex="Calibri2"/>
    </style:style>
    <style:style style:name="T145" style:family="text">
      <style:text-properties officeooo:rsid="00155f74" style:font-name-complex="Calibri2"/>
    </style:style>
    <style:style style:name="T146" style:family="text">
      <style:text-properties style:font-name-complex="Calibri2" style:font-weight-complex="bold"/>
    </style:style>
    <style:style style:name="T147" style:family="text">
      <style:text-properties officeooo:rsid="02134c2d" style:font-name-complex="Calibri2" style:font-weight-complex="bold"/>
    </style:style>
    <style:style style:name="T148" style:family="text">
      <style:text-properties officeooo:rsid="05a72aed" style:font-name-complex="Calibri2" style:font-weight-complex="bold"/>
    </style:style>
    <style:style style:name="T149" style:family="text">
      <style:text-properties officeooo:rsid="00af1200" style:font-name-complex="Calibri2"/>
    </style:style>
    <style:style style:name="T150" style:family="text">
      <style:text-properties officeooo:rsid="00aeb83c" style:font-name-complex="Calibri2"/>
    </style:style>
    <style:style style:name="T151" style:family="text">
      <style:text-properties officeooo:rsid="00bbe05d" style:font-name-complex="Calibri2"/>
    </style:style>
    <style:style style:name="T152" style:family="text">
      <style:text-properties officeooo:rsid="003e1c7c" style:font-name-complex="Calibri2"/>
    </style:style>
    <style:style style:name="T153" style:family="text">
      <style:text-properties officeooo:rsid="0065ff13" style:font-name-complex="Calibri2"/>
    </style:style>
    <style:style style:name="T154" style:family="text">
      <style:text-properties officeooo:rsid="004017e9" style:font-name-complex="Calibri2"/>
    </style:style>
    <style:style style:name="T155" style:family="text">
      <style:text-properties officeooo:rsid="0078b85d" style:font-name-complex="Calibri2"/>
    </style:style>
    <style:style style:name="T156" style:family="text">
      <style:text-properties officeooo:rsid="007c014c" style:font-name-complex="Calibri2"/>
    </style:style>
    <style:style style:name="T157" style:family="text">
      <style:text-properties officeooo:rsid="008e1646" style:font-name-complex="Calibri2"/>
    </style:style>
    <style:style style:name="T158" style:family="text">
      <style:text-properties officeooo:rsid="01485c0a" style:font-name-complex="Calibri2"/>
    </style:style>
    <style:style style:name="T159" style:family="text">
      <style:text-properties officeooo:rsid="0237d426" style:font-name-complex="Calibri2"/>
    </style:style>
    <style:style style:name="T160" style:family="text">
      <style:text-properties officeooo:rsid="0324c4ce" style:font-name-complex="Calibri2"/>
    </style:style>
    <style:style style:name="T161" style:family="text">
      <style:text-properties officeooo:rsid="00cd2940" style:font-name-complex="Calibri2"/>
    </style:style>
    <style:style style:name="T162" style:family="text">
      <style:text-properties officeooo:rsid="0080441b" style:font-name-complex="Calibri2"/>
    </style:style>
    <style:style style:name="T163" style:family="text">
      <style:text-properties officeooo:rsid="03e1c36b" style:font-name-complex="Calibri2"/>
    </style:style>
    <style:style style:name="T164" style:family="text">
      <style:text-properties officeooo:rsid="043493f5" style:font-name-complex="Calibri2"/>
    </style:style>
    <style:style style:name="T165" style:family="text">
      <style:text-properties officeooo:rsid="043b0605" style:font-name-complex="Calibri2"/>
    </style:style>
    <style:style style:name="T166" style:family="text">
      <style:text-properties officeooo:rsid="0466ab9e" style:font-name-complex="Calibri2"/>
    </style:style>
    <style:style style:name="T167" style:family="text">
      <style:text-properties officeooo:rsid="0471ccf7" style:font-name-complex="Calibri2"/>
    </style:style>
    <style:style style:name="T168" style:family="text">
      <style:text-properties officeooo:rsid="0566e813" style:font-name-complex="Calibri2"/>
    </style:style>
    <style:style style:name="T169" style:family="text">
      <style:text-properties officeooo:rsid="0577d31e" style:font-name-complex="Calibri2"/>
    </style:style>
    <style:style style:name="T170" style:family="text">
      <style:text-properties officeooo:rsid="059df2b6" style:font-name-complex="Calibri2"/>
    </style:style>
    <style:style style:name="T171" style:family="text">
      <style:text-properties officeooo:rsid="05ae4330" style:font-name-complex="Calibri2"/>
    </style:style>
    <style:style style:name="T172" style:family="text">
      <style:text-properties officeooo:rsid="074bcee3" style:font-name-complex="Calibri2"/>
    </style:style>
    <style:style style:name="T173" style:family="text">
      <style:text-properties officeooo:rsid="0576baa3" style:font-name-complex="Calibri2"/>
    </style:style>
    <style:style style:name="T174" style:family="text">
      <style:text-properties officeooo:rsid="07339bc9" style:font-name-complex="Calibri2"/>
    </style:style>
    <style:style style:name="T175" style:family="text">
      <style:text-properties officeooo:rsid="012fd7e6"/>
    </style:style>
    <style:style style:name="T176" style:family="text">
      <style:text-properties officeooo:rsid="012fd7e6" style:language-asian="pt" style:country-asian="BR"/>
    </style:style>
    <style:style style:name="T177" style:family="text">
      <style:text-properties style:language-asian="pt" style:country-asian="BR" style:font-name-complex="Calibri2"/>
    </style:style>
    <style:style style:name="T178" style:family="text">
      <style:text-properties officeooo:rsid="00003628" style:language-asian="pt" style:country-asian="BR" style:font-name-complex="Calibri2"/>
    </style:style>
    <style:style style:name="T179" style:family="text">
      <style:text-properties style:language-asian="pt" style:country-asian="BR" style:font-name-complex="Calibri2" style:font-weight-complex="bold"/>
    </style:style>
    <style:style style:name="T180" style:family="text">
      <style:text-properties officeooo:rsid="009912dd" style:language-asian="pt" style:country-asian="BR" style:font-name-complex="Calibri2" style:font-weight-complex="bold"/>
    </style:style>
    <style:style style:name="T181" style:family="text">
      <style:text-properties officeooo:rsid="00874da9" style:language-asian="pt" style:country-asian="BR" style:font-name-complex="Calibri2" style:font-weight-complex="bold"/>
    </style:style>
    <style:style style:name="T182" style:family="text">
      <style:text-properties officeooo:rsid="00a4e771" style:language-asian="pt" style:country-asian="BR" style:font-name-complex="Calibri2" style:font-weight-complex="bold"/>
    </style:style>
    <style:style style:name="T183" style:family="text">
      <style:text-properties officeooo:rsid="04ed760b" style:language-asian="pt" style:country-asian="BR" style:font-name-complex="Calibri2" style:font-weight-complex="bold"/>
    </style:style>
    <style:style style:name="T184" style:family="text">
      <style:text-properties officeooo:rsid="058bb041" style:language-asian="pt" style:country-asian="BR" style:font-name-complex="Calibri2" style:font-weight-complex="bold"/>
    </style:style>
    <style:style style:name="T185" style:family="text">
      <style:text-properties officeooo:rsid="0045767b" style:language-asian="pt" style:country-asian="BR" style:font-name-complex="Calibri2"/>
    </style:style>
    <style:style style:name="T186" style:family="text">
      <style:text-properties officeooo:rsid="003884eb" style:language-asian="pt" style:country-asian="BR" style:font-name-complex="Calibri2"/>
    </style:style>
    <style:style style:name="T187" style:family="text">
      <style:text-properties officeooo:rsid="009912dd" style:language-asian="pt" style:country-asian="BR" style:font-name-complex="Calibri2"/>
    </style:style>
    <style:style style:name="T188" style:family="text">
      <style:text-properties officeooo:rsid="00874da9" style:language-asian="pt" style:country-asian="BR" style:font-name-complex="Calibri2"/>
    </style:style>
    <style:style style:name="T189" style:family="text">
      <style:text-properties officeooo:rsid="00a4e771" style:language-asian="pt" style:country-asian="BR" style:font-name-complex="Calibri2"/>
    </style:style>
    <style:style style:name="T190" style:family="text">
      <style:text-properties officeooo:rsid="01464aa6" style:language-asian="pt" style:country-asian="BR" style:font-name-complex="Calibri2"/>
    </style:style>
    <style:style style:name="T191" style:family="text">
      <style:text-properties officeooo:rsid="0147761a" style:language-asian="pt" style:country-asian="BR" style:font-name-complex="Calibri2"/>
    </style:style>
    <style:style style:name="T192" style:family="text">
      <style:text-properties officeooo:rsid="01485c0a" style:language-asian="pt" style:country-asian="BR" style:font-name-complex="Calibri2"/>
    </style:style>
    <style:style style:name="T193" style:family="text">
      <style:text-properties officeooo:rsid="014bd897" style:language-asian="pt" style:country-asian="BR" style:font-name-complex="Calibri2"/>
    </style:style>
    <style:style style:name="T194" style:family="text">
      <style:text-properties officeooo:rsid="03ffee1d" style:language-asian="pt" style:country-asian="BR" style:font-name-complex="Calibri2"/>
    </style:style>
    <style:style style:name="T195" style:family="text">
      <style:text-properties officeooo:rsid="04021908" style:language-asian="pt" style:country-asian="BR" style:font-name-complex="Calibri2"/>
    </style:style>
    <style:style style:name="T196" style:family="text">
      <style:text-properties officeooo:rsid="020f9fac" style:language-asian="pt" style:country-asian="BR" style:font-name-complex="Calibri2"/>
    </style:style>
    <style:style style:name="T197" style:family="text">
      <style:text-properties officeooo:rsid="01d912e9" style:language-asian="pt" style:country-asian="BR" style:font-name-complex="Calibri2"/>
    </style:style>
    <style:style style:name="T198" style:family="text">
      <style:text-properties officeooo:rsid="04053dae" style:language-asian="pt" style:country-asian="BR" style:font-name-complex="Calibri2"/>
    </style:style>
    <style:style style:name="T199" style:family="text">
      <style:text-properties officeooo:rsid="004a5a40" style:language-asian="pt" style:country-asian="BR" style:font-name-complex="Calibri2"/>
    </style:style>
    <style:style style:name="T200" style:family="text">
      <style:text-properties officeooo:rsid="0405291c" style:language-asian="pt" style:country-asian="BR" style:font-name-complex="Calibri2"/>
    </style:style>
    <style:style style:name="T201" style:family="text">
      <style:text-properties officeooo:rsid="004b9e6a" style:language-asian="pt" style:country-asian="BR" style:font-name-complex="Calibri2"/>
    </style:style>
    <style:style style:name="T202" style:family="text">
      <style:text-properties officeooo:rsid="00f6c340" style:language-asian="pt" style:country-asian="BR"/>
    </style:style>
    <style:style style:name="T203" style:family="text">
      <style:text-properties officeooo:rsid="01aa47e2" style:language-asian="pt" style:country-asian="BR"/>
    </style:style>
    <style:style style:name="T204" style:family="text">
      <style:text-properties officeooo:rsid="01bad68b" style:language-asian="pt" style:country-asian="BR"/>
    </style:style>
    <style:style style:name="T205" style:family="text">
      <style:text-properties officeooo:rsid="01f3b22d" style:language-asian="pt" style:country-asian="BR"/>
    </style:style>
    <style:style style:name="T206" style:family="text">
      <style:text-properties officeooo:rsid="00af1200" style:language-asian="pt" style:country-asian="BR"/>
    </style:style>
    <style:style style:name="T207" style:family="text">
      <style:text-properties officeooo:rsid="01f2dbba" style:language-asian="pt" style:country-asian="BR"/>
    </style:style>
    <style:style style:name="T208" style:family="text">
      <style:text-properties officeooo:rsid="01b5abd9" style:language-asian="pt" style:country-asian="BR"/>
    </style:style>
    <style:style style:name="T209" style:family="text">
      <style:text-properties officeooo:rsid="01b2ae8d" style:language-asian="pt" style:country-asian="BR"/>
    </style:style>
    <style:style style:name="T210" style:family="text">
      <style:text-properties officeooo:rsid="018fa311" style:language-asian="pt" style:country-asian="BR"/>
    </style:style>
    <style:style style:name="T211" style:family="text">
      <style:text-properties officeooo:rsid="0188a036" style:language-asian="pt" style:country-asian="BR"/>
    </style:style>
    <style:style style:name="T212" style:family="text">
      <style:text-properties officeooo:rsid="01b3e03e" style:language-asian="pt" style:country-asian="BR"/>
    </style:style>
    <style:style style:name="T213" style:family="text">
      <style:text-properties officeooo:rsid="00c68428" style:language-asian="pt" style:country-asian="BR"/>
    </style:style>
    <style:style style:name="T214" style:family="text">
      <style:text-properties officeooo:rsid="03b5c774" style:language-asian="pt" style:country-asian="BR"/>
    </style:style>
    <style:style style:name="T215" style:family="text">
      <style:text-properties officeooo:rsid="03f38807" style:language-asian="pt" style:country-asian="BR"/>
    </style:style>
    <style:style style:name="T216" style:family="text">
      <style:text-properties officeooo:rsid="0052a6dd" style:language-asian="pt" style:country-asian="BR"/>
    </style:style>
    <style:style style:name="T217" style:family="text">
      <style:text-properties officeooo:rsid="01d10be2" style:language-asian="pt" style:country-asian="BR"/>
    </style:style>
    <style:style style:name="T218" style:family="text">
      <style:text-properties officeooo:rsid="0406d9fd" style:language-asian="pt" style:country-asian="BR"/>
    </style:style>
    <style:style style:name="T219" style:family="text">
      <style:text-properties officeooo:rsid="04f0c1cf" style:language-asian="pt" style:country-asian="BR"/>
    </style:style>
    <style:style style:name="T220" style:family="text">
      <style:text-properties officeooo:rsid="059cce10" style:language-asian="pt" style:country-asian="BR"/>
    </style:style>
    <style:style style:name="T221" style:family="text">
      <style:text-properties officeooo:rsid="00003628" style:language-asian="pt" style:country-asian="BR"/>
    </style:style>
    <style:style style:name="T222" style:family="text">
      <style:text-properties officeooo:rsid="000b9dcf" style:language-asian="pt" style:country-asian="BR"/>
    </style:style>
    <style:style style:name="T223" style:family="text">
      <style:text-properties officeooo:rsid="00189ff2" style:language-asian="pt" style:country-asian="BR"/>
    </style:style>
    <style:style style:name="T224" style:family="text">
      <style:text-properties officeooo:rsid="0686b715" style:language-asian="pt" style:country-asian="BR"/>
    </style:style>
    <style:style style:name="T225" style:family="text">
      <style:text-properties officeooo:rsid="004cff49"/>
    </style:style>
    <style:style style:name="T226" style:family="text">
      <style:text-properties officeooo:rsid="004ea053"/>
    </style:style>
    <style:style style:name="T227" style:family="text">
      <style:text-properties style:use-window-font-color="true" loext:opacity="0%" fo:background-color="#ffff00" loext:char-shading-value="0" style:font-name-complex="Calibri2"/>
    </style:style>
    <style:style style:name="T228" style:family="text">
      <style:text-properties style:use-window-font-color="true" loext:opacity="0%" officeooo:rsid="00d394c8" fo:background-color="#ffff00" loext:char-shading-value="0" style:font-name-complex="Calibri2"/>
    </style:style>
    <style:style style:name="T229" style:family="text">
      <style:text-properties style:use-window-font-color="true" loext:opacity="0%" officeooo:rsid="00189ff2" fo:background-color="#ffff00" loext:char-shading-value="0" style:font-name-complex="Calibri2"/>
    </style:style>
    <style:style style:name="T230" style:family="text">
      <style:text-properties style:use-window-font-color="true" loext:opacity="0%" officeooo:rsid="00d394c8" fo:background-color="#ffff00" loext:char-shading-value="0"/>
    </style:style>
    <style:style style:name="T231" style:family="text">
      <style:text-properties style:use-window-font-color="true" loext:opacity="0%" style:font-name-complex="Calibri2"/>
    </style:style>
    <style:style style:name="T232" style:family="text">
      <style:text-properties style:use-window-font-color="true" loext:opacity="0%" officeooo:rsid="00422851" style:font-name-complex="Calibri2"/>
    </style:style>
    <style:style style:name="T233" style:family="text">
      <style:text-properties style:use-window-font-color="true" loext:opacity="0%" fo:background-color="transparent" loext:char-shading-value="0"/>
    </style:style>
    <style:style style:name="T234" style:family="text">
      <style:text-properties style:use-window-font-color="true" loext:opacity="0%" fo:background-color="transparent" loext:char-shading-value="0" style:font-name-complex="Calibri2"/>
    </style:style>
    <style:style style:name="T235" style:family="text">
      <style:text-properties style:use-window-font-color="true" loext:opacity="0%" officeooo:rsid="00189ff2" fo:background-color="transparent" loext:char-shading-value="0" style:font-name-complex="Calibri2"/>
    </style:style>
    <style:style style:name="T236" style:family="text">
      <style:text-properties style:use-window-font-color="true" loext:opacity="0%" officeooo:rsid="00422851" fo:background-color="transparent" loext:char-shading-value="0" style:font-name-complex="Calibri2"/>
    </style:style>
    <style:style style:name="T237" style:family="text">
      <style:text-properties style:use-window-font-color="true" loext:opacity="0%" officeooo:rsid="00d394c8" fo:background-color="transparent" loext:char-shading-value="0" style:font-name-complex="Calibri2"/>
    </style:style>
    <style:style style:name="T238" style:family="text">
      <style:text-properties style:use-window-font-color="true" loext:opacity="0%" officeooo:rsid="03e4de46" fo:background-color="transparent" loext:char-shading-value="0" style:font-name-complex="Calibri2"/>
    </style:style>
    <style:style style:name="T239" style:family="text">
      <style:text-properties style:use-window-font-color="true" loext:opacity="0%" officeooo:rsid="006fb6dc" fo:background-color="transparent" loext:char-shading-value="0" style:font-name-complex="Calibri2"/>
    </style:style>
    <style:style style:name="T240" style:family="text">
      <style:text-properties style:use-window-font-color="true" loext:opacity="0%" officeooo:rsid="000e1428" fo:background-color="transparent" loext:char-shading-value="0" style:font-name-complex="Calibri2"/>
    </style:style>
    <style:style style:name="T241" style:family="text">
      <style:text-properties style:use-window-font-color="true" loext:opacity="0%" officeooo:rsid="0046cdd3" fo:background-color="transparent" loext:char-shading-value="0" style:font-name-complex="Calibri2"/>
    </style:style>
    <style:style style:name="T242" style:family="text">
      <style:text-properties style:use-window-font-color="true" loext:opacity="0%" officeooo:rsid="00cd2940" fo:background-color="transparent" loext:char-shading-value="0" style:font-name-complex="Calibri2"/>
    </style:style>
    <style:style style:name="T243" style:family="text">
      <style:text-properties style:use-window-font-color="true" loext:opacity="0%" officeooo:rsid="07302630" fo:background-color="transparent" loext:char-shading-value="0" style:font-name-complex="Calibri2"/>
    </style:style>
    <style:style style:name="T244" style:family="text">
      <style:text-properties style:use-window-font-color="true" loext:opacity="0%" officeooo:rsid="03f95bad" fo:background-color="transparent" loext:char-shading-value="0" style:font-name-complex="Calibri2"/>
    </style:style>
    <style:style style:name="T245" style:family="text">
      <style:text-properties style:use-window-font-color="true" loext:opacity="0%" officeooo:rsid="03e316af" fo:background-color="transparent" loext:char-shading-value="0" style:font-name-complex="Calibri2"/>
    </style:style>
    <style:style style:name="T246" style:family="text">
      <style:text-properties style:use-window-font-color="true" loext:opacity="0%" officeooo:rsid="072ec162" fo:background-color="transparent" loext:char-shading-value="0" style:font-name-complex="Calibri2"/>
    </style:style>
    <style:style style:name="T247" style:family="text">
      <style:text-properties style:use-window-font-color="true" loext:opacity="0%" officeooo:rsid="00d394c8" fo:background-color="transparent" loext:char-shading-value="0"/>
    </style:style>
    <style:style style:name="T248" style:family="text">
      <style:text-properties style:use-window-font-color="true" loext:opacity="0%" officeooo:rsid="00422851" fo:background-color="transparent" loext:char-shading-value="0"/>
    </style:style>
    <style:style style:name="T249" style:family="text">
      <style:text-properties style:use-window-font-color="true" loext:opacity="0%" officeooo:rsid="00189ff2" fo:background-color="transparent" loext:char-shading-value="0"/>
    </style:style>
    <style:style style:name="T250" style:family="text">
      <style:text-properties style:use-window-font-color="true" loext:opacity="0%" officeooo:rsid="00c68428" fo:background-color="transparent" loext:char-shading-value="0" style:language-asian="pt" style:country-asian="BR"/>
    </style:style>
    <style:style style:name="T251" style:family="text">
      <style:text-properties style:use-window-font-color="true" loext:opacity="0%" officeooo:rsid="000b9dcf" fo:background-color="transparent" loext:char-shading-value="0" style:language-asian="pt" style:country-asian="BR" style:font-name-complex="Calibri2"/>
    </style:style>
    <style:style style:name="T252" style:family="text">
      <style:text-properties style:use-window-font-color="true" loext:opacity="0%" officeooo:rsid="00189ff2" fo:background-color="transparent" loext:char-shading-value="0" style:language-asian="pt" style:country-asian="BR" style:font-name-complex="Calibri2"/>
    </style:style>
    <style:style style:name="T253" style:family="text">
      <style:text-properties style:use-window-font-color="true" loext:opacity="0%" officeooo:rsid="00c68428" fo:background-color="transparent" loext:char-shading-value="0"/>
    </style:style>
    <style:style style:name="T254" style:family="text">
      <style:text-properties style:use-window-font-color="true" loext:opacity="0%" officeooo:rsid="06e4b177" fo:background-color="transparent" loext:char-shading-value="0"/>
    </style:style>
    <style:style style:name="T255" style:family="text">
      <style:text-properties style:use-window-font-color="true" loext:opacity="0%" officeooo:rsid="0029a692"/>
    </style:style>
    <style:style style:name="T256" style:family="text">
      <style:text-properties style:use-window-font-color="true" loext:opacity="0%" officeooo:rsid="0116be2d"/>
    </style:style>
    <style:style style:name="T257" style:family="text">
      <style:text-properties style:use-window-font-color="true" loext:opacity="0%" officeooo:rsid="00422851"/>
    </style:style>
    <style:style style:name="T258" style:family="text">
      <style:text-properties style:use-window-font-color="true" loext:opacity="0%" style:text-underline-style="solid" style:text-underline-width="auto" style:text-underline-color="font-color" fo:font-weight="normal" officeooo:rsid="03489c9c" style:font-weight-asian="normal" style:font-weight-complex="normal"/>
    </style:style>
    <style:style style:name="T259" style:family="text">
      <style:text-properties style:use-window-font-color="true" loext:opacity="0%" style:font-name="Calibri1" fo:font-size="12pt" fo:font-style="normal" fo:font-weight="normal" officeooo:rsid="00c68428" fo:background-color="transparent" loext:char-shading-value="0" style:font-size-asian="12pt" style:language-asian="pt" style:country-asian="BR" style:font-style-asian="normal" style:font-weight-asian="normal" style:font-name-complex="Calibri2" style:font-size-complex="12pt" style:font-style-complex="normal" style:font-weight-complex="normal"/>
    </style:style>
    <style:style style:name="T260" style:family="text">
      <style:text-properties style:use-window-font-color="true" loext:opacity="0%" fo:font-weight="bold" officeooo:rsid="000b9dcf" fo:background-color="transparent" loext:char-shading-value="0" style:language-asian="pt" style:country-asian="BR" style:font-weight-asian="bold" style:font-name-complex="Calibri2" style:font-weight-complex="bold"/>
    </style:style>
    <style:style style:name="T261" style:family="text">
      <style:text-properties officeooo:rsid="008d2c1d"/>
    </style:style>
    <style:style style:name="T262" style:family="text">
      <style:text-properties fo:font-weight="normal" fo:background-color="transparent" loext:char-shading-value="0" style:font-weight-asian="normal" style:font-name-complex="Calibri2" style:font-weight-complex="normal"/>
    </style:style>
    <style:style style:name="T263" style:family="text">
      <style:text-properties fo:font-weight="normal" officeooo:rsid="00189ff2" fo:background-color="transparent" loext:char-shading-value="0" style:font-weight-asian="normal" style:font-name-complex="Calibri2" style:font-weight-complex="normal"/>
    </style:style>
    <style:style style:name="T264" style:family="text">
      <style:text-properties fo:font-weight="normal" officeooo:rsid="02d63761" fo:background-color="transparent" loext:char-shading-value="0" style:font-weight-asian="normal" style:font-name-complex="Calibri2" style:font-weight-complex="normal"/>
    </style:style>
    <style:style style:name="T265" style:family="text">
      <style:text-properties fo:font-weight="normal" officeooo:rsid="02d6974d" fo:background-color="transparent" loext:char-shading-value="0" style:font-weight-asian="normal" style:font-name-complex="Calibri2" style:font-weight-complex="normal"/>
    </style:style>
    <style:style style:name="T266" style:family="text">
      <style:text-properties fo:font-weight="normal" officeooo:rsid="026eab17" fo:background-color="transparent" loext:char-shading-value="0" style:font-weight-asian="normal" style:font-name-complex="Calibri2" style:font-weight-complex="normal"/>
    </style:style>
    <style:style style:name="T267" style:family="text">
      <style:text-properties fo:font-weight="normal" officeooo:rsid="02da3685" fo:background-color="transparent" loext:char-shading-value="0" style:font-weight-asian="normal" style:font-name-complex="Calibri2" style:font-weight-complex="normal"/>
    </style:style>
    <style:style style:name="T268" style:family="text">
      <style:text-properties fo:font-weight="normal" officeooo:rsid="026fa109" fo:background-color="transparent" loext:char-shading-value="0" style:font-weight-asian="normal" style:font-name-complex="Calibri2" style:font-weight-complex="normal"/>
    </style:style>
    <style:style style:name="T269" style:family="text">
      <style:text-properties fo:font-weight="normal" officeooo:rsid="02ccdcfe" fo:background-color="transparent" loext:char-shading-value="0" style:font-weight-asian="normal" style:font-name-complex="Calibri2" style:font-weight-complex="normal"/>
    </style:style>
    <style:style style:name="T270" style:family="text">
      <style:text-properties fo:font-weight="normal" officeooo:rsid="02739d54" fo:background-color="transparent" loext:char-shading-value="0" style:font-weight-asian="normal" style:font-name-complex="Calibri2" style:font-weight-complex="normal"/>
    </style:style>
    <style:style style:name="T271" style:family="text">
      <style:text-properties fo:font-weight="normal" officeooo:rsid="0353c982" fo:background-color="transparent" loext:char-shading-value="0" style:font-weight-asian="normal" style:font-name-complex="Calibri2" style:font-weight-complex="normal"/>
    </style:style>
    <style:style style:name="T272" style:family="text">
      <style:text-properties fo:font-weight="normal" officeooo:rsid="00155f74" fo:background-color="transparent" loext:char-shading-value="0" style:font-weight-asian="normal" style:font-name-complex="Calibri2" style:font-weight-complex="normal"/>
    </style:style>
    <style:style style:name="T273" style:family="text">
      <style:text-properties fo:font-weight="normal" officeooo:rsid="008d2c1d" fo:background-color="transparent" loext:char-shading-value="0" style:font-weight-asian="normal" style:font-name-complex="Calibri2" style:font-weight-complex="normal"/>
    </style:style>
    <style:style style:name="T274" style:family="text">
      <style:text-properties fo:font-weight="normal" officeooo:rsid="008e1646" fo:background-color="transparent" loext:char-shading-value="0" style:font-weight-asian="normal" style:font-name-complex="Calibri2" style:font-weight-complex="normal"/>
    </style:style>
    <style:style style:name="T275" style:family="text">
      <style:text-properties fo:font-weight="normal" officeooo:rsid="035fae01" fo:background-color="transparent" loext:char-shading-value="0" style:font-weight-asian="normal" style:font-name-complex="Calibri2" style:font-weight-complex="normal"/>
    </style:style>
    <style:style style:name="T276" style:family="text">
      <style:text-properties fo:font-weight="normal" officeooo:rsid="02919eef" fo:background-color="transparent" loext:char-shading-value="0" style:font-weight-asian="normal" style:font-name-complex="Calibri2" style:font-weight-complex="normal"/>
    </style:style>
    <style:style style:name="T277" style:family="text">
      <style:text-properties fo:font-weight="normal" officeooo:rsid="03026dc6" fo:background-color="transparent" loext:char-shading-value="0" style:font-weight-asian="normal" style:font-name-complex="Calibri2" style:font-weight-complex="normal"/>
    </style:style>
    <style:style style:name="T278" style:family="text">
      <style:text-properties fo:font-weight="normal" officeooo:rsid="02938932" fo:background-color="transparent" loext:char-shading-value="0" style:font-weight-asian="normal" style:font-name-complex="Calibri2" style:font-weight-complex="normal"/>
    </style:style>
    <style:style style:name="T279" style:family="text">
      <style:text-properties fo:font-weight="normal" officeooo:rsid="0281ac64" fo:background-color="transparent" loext:char-shading-value="0" style:font-weight-asian="normal" style:font-name-complex="Calibri2" style:font-weight-complex="normal"/>
    </style:style>
    <style:style style:name="T280" style:family="text">
      <style:text-properties fo:font-weight="normal" officeooo:rsid="03a88299" fo:background-color="transparent" loext:char-shading-value="0" style:font-weight-asian="normal" style:font-name-complex="Calibri2" style:font-weight-complex="normal"/>
    </style:style>
    <style:style style:name="T281" style:family="text">
      <style:text-properties fo:font-weight="normal" officeooo:rsid="026df501" fo:background-color="transparent" loext:char-shading-value="0" style:font-weight-asian="normal" style:font-name-complex="Calibri2" style:font-weight-complex="normal"/>
    </style:style>
    <style:style style:name="T282" style:family="text">
      <style:text-properties fo:font-weight="normal" officeooo:rsid="02ec258d" fo:background-color="transparent" loext:char-shading-value="0" style:font-weight-asian="normal" style:font-name-complex="Calibri2" style:font-weight-complex="normal"/>
    </style:style>
    <style:style style:name="T283" style:family="text">
      <style:text-properties fo:font-weight="normal" officeooo:rsid="031f0346" fo:background-color="transparent" loext:char-shading-value="0" style:font-weight-asian="normal" style:font-name-complex="Calibri2" style:font-weight-complex="normal"/>
    </style:style>
    <style:style style:name="T284" style:family="text">
      <style:text-properties fo:font-weight="normal" officeooo:rsid="026c7a74" fo:background-color="transparent" loext:char-shading-value="0" style:font-weight-asian="normal" style:font-name-complex="Calibri2" style:font-weight-complex="normal"/>
    </style:style>
    <style:style style:name="T285" style:family="text">
      <style:text-properties fo:font-weight="normal" officeooo:rsid="03514118" fo:background-color="transparent" loext:char-shading-value="0" style:font-weight-asian="normal" style:font-name-complex="Calibri2" style:font-weight-complex="normal"/>
    </style:style>
    <style:style style:name="T286" style:family="text">
      <style:text-properties fo:font-weight="normal" officeooo:rsid="031a884d" fo:background-color="transparent" loext:char-shading-value="0" style:font-weight-asian="normal" style:font-name-complex="Calibri2" style:font-weight-complex="normal"/>
    </style:style>
    <style:style style:name="T287" style:family="text">
      <style:text-properties fo:font-weight="normal" officeooo:rsid="031d7424" fo:background-color="transparent" loext:char-shading-value="0" style:font-weight-asian="normal" style:font-name-complex="Calibri2" style:font-weight-complex="normal"/>
    </style:style>
    <style:style style:name="T288" style:family="text">
      <style:text-properties fo:font-weight="normal" officeooo:rsid="026b40ed" fo:background-color="transparent" loext:char-shading-value="0" style:font-weight-asian="normal" style:font-name-complex="Calibri2" style:font-weight-complex="normal"/>
    </style:style>
    <style:style style:name="T289" style:family="text">
      <style:text-properties fo:font-weight="normal" officeooo:rsid="02dc4f2d" fo:background-color="transparent" loext:char-shading-value="0" style:font-weight-asian="normal" style:font-name-complex="Calibri2" style:font-weight-complex="normal"/>
    </style:style>
    <style:style style:name="T290" style:family="text">
      <style:text-properties fo:font-weight="normal" officeooo:rsid="02d309b1" fo:background-color="transparent" loext:char-shading-value="0" style:font-weight-asian="normal" style:font-name-complex="Calibri2" style:font-weight-complex="normal"/>
    </style:style>
    <style:style style:name="T291" style:family="text">
      <style:text-properties fo:font-weight="normal" officeooo:rsid="02e0e187" fo:background-color="transparent" loext:char-shading-value="0" style:font-weight-asian="normal" style:font-name-complex="Calibri2" style:font-weight-complex="normal"/>
    </style:style>
    <style:style style:name="T292" style:family="text">
      <style:text-properties fo:font-weight="normal" officeooo:rsid="02dfcd77" fo:background-color="transparent" loext:char-shading-value="0" style:font-weight-asian="normal" style:font-name-complex="Calibri2" style:font-weight-complex="normal"/>
    </style:style>
    <style:style style:name="T293" style:family="text">
      <style:text-properties fo:font-weight="normal" officeooo:rsid="02dd5656" fo:background-color="transparent" loext:char-shading-value="0" style:font-weight-asian="normal" style:font-name-complex="Calibri2" style:font-weight-complex="normal"/>
    </style:style>
    <style:style style:name="T294" style:family="text">
      <style:text-properties fo:font-weight="normal" officeooo:rsid="041de575" fo:background-color="transparent" loext:char-shading-value="0" style:font-weight-asian="normal" style:font-name-complex="Calibri2" style:font-weight-complex="normal"/>
    </style:style>
    <style:style style:name="T295" style:family="text">
      <style:text-properties fo:font-weight="normal" officeooo:rsid="03905fd8" fo:background-color="transparent" loext:char-shading-value="0" style:font-weight-asian="normal" style:font-name-complex="Calibri2" style:font-weight-complex="normal"/>
    </style:style>
    <style:style style:name="T296" style:family="text">
      <style:text-properties fo:font-weight="normal" officeooo:rsid="027b19d2" fo:background-color="transparent" loext:char-shading-value="0" style:font-weight-asian="normal" style:font-name-complex="Calibri2" style:font-weight-complex="normal"/>
    </style:style>
    <style:style style:name="T297" style:family="text">
      <style:text-properties fo:font-weight="normal" officeooo:rsid="027cd4f1" fo:background-color="transparent" loext:char-shading-value="0" style:font-weight-asian="normal" style:font-name-complex="Calibri2" style:font-weight-complex="normal"/>
    </style:style>
    <style:style style:name="T298" style:family="text">
      <style:text-properties fo:font-weight="normal" officeooo:rsid="03974963" fo:background-color="transparent" loext:char-shading-value="0" style:font-weight-asian="normal" style:font-name-complex="Calibri2" style:font-weight-complex="normal"/>
    </style:style>
    <style:style style:name="T299" style:family="text">
      <style:text-properties fo:font-weight="normal" officeooo:rsid="03808ac1" fo:background-color="transparent" loext:char-shading-value="0" style:font-weight-asian="normal" style:font-name-complex="Calibri2" style:font-weight-complex="normal"/>
    </style:style>
    <style:style style:name="T300" style:family="text">
      <style:text-properties fo:font-weight="normal" officeooo:rsid="04d126b5" fo:background-color="transparent" loext:char-shading-value="0" style:font-weight-asian="normal" style:font-name-complex="Calibri2" style:font-weight-complex="normal"/>
    </style:style>
    <style:style style:name="T301" style:family="text">
      <style:text-properties fo:font-weight="normal" officeooo:rsid="04faa04f" fo:background-color="transparent" loext:char-shading-value="0" style:font-weight-asian="normal" style:font-name-complex="Calibri2" style:font-weight-complex="normal"/>
    </style:style>
    <style:style style:name="T302" style:family="text">
      <style:text-properties fo:font-weight="normal" officeooo:rsid="0507f5f0" fo:background-color="transparent" loext:char-shading-value="0" style:font-weight-asian="normal" style:font-name-complex="Calibri2" style:font-weight-complex="normal"/>
    </style:style>
    <style:style style:name="T303" style:family="text">
      <style:text-properties fo:font-weight="normal" officeooo:rsid="0507f9eb" fo:background-color="transparent" loext:char-shading-value="0" style:font-weight-asian="normal" style:font-name-complex="Calibri2" style:font-weight-complex="normal"/>
    </style:style>
    <style:style style:name="T304" style:family="text">
      <style:text-properties fo:font-weight="normal" officeooo:rsid="00998ac3" fo:background-color="transparent" loext:char-shading-value="0" style:language-asian="pt" style:country-asian="BR" style:font-weight-asian="normal" style:font-name-complex="Calibri2" style:font-weight-complex="normal"/>
    </style:style>
    <style:style style:name="T305" style:family="text">
      <style:text-properties fo:font-weight="normal" officeooo:rsid="032d7cb0" fo:background-color="transparent" loext:char-shading-value="0" style:language-asian="pt" style:country-asian="BR" style:font-weight-asian="normal" style:font-name-complex="Calibri2" style:font-weight-complex="normal"/>
    </style:style>
    <style:style style:name="T306" style:family="text">
      <style:text-properties fo:font-weight="normal" officeooo:rsid="04143bcb" fo:background-color="transparent" loext:char-shading-value="0" style:language-asian="pt" style:country-asian="BR" style:font-weight-asian="normal" style:font-name-complex="Calibri2" style:font-weight-complex="normal"/>
    </style:style>
    <style:style style:name="T307" style:family="text">
      <style:text-properties fo:font-weight="normal" officeooo:rsid="054dfe8e" fo:background-color="transparent" loext:char-shading-value="0" style:language-asian="pt" style:country-asian="BR" style:font-weight-asian="normal" style:font-name-complex="Calibri2" style:font-weight-complex="normal"/>
    </style:style>
    <style:style style:name="T308" style:family="text">
      <style:text-properties fo:font-weight="normal" officeooo:rsid="054ff3d4" fo:background-color="transparent" loext:char-shading-value="0" style:language-asian="pt" style:country-asian="BR" style:font-weight-asian="normal" style:font-name-complex="Calibri2" style:font-weight-complex="normal"/>
    </style:style>
    <style:style style:name="T309" style:family="text">
      <style:text-properties fo:font-weight="normal" officeooo:rsid="0331a0c6" fo:background-color="transparent" loext:char-shading-value="0" style:language-asian="pt" style:country-asian="BR" style:font-weight-asian="normal" style:font-name-complex="Calibri2" style:font-weight-complex="bold"/>
    </style:style>
    <style:style style:name="T310" style:family="text">
      <style:text-properties fo:font-weight="normal" officeooo:rsid="00189ff2" fo:background-color="transparent" loext:char-shading-value="0" style:language-asian="pt" style:country-asian="BR" style:font-weight-asian="normal" style:font-name-complex="Calibri2" style:font-weight-complex="bold"/>
    </style:style>
    <style:style style:name="T311" style:family="text">
      <style:text-properties fo:font-weight="normal" officeooo:rsid="0557d8a7" fo:background-color="transparent" loext:char-shading-value="0" style:language-asian="pt" style:country-asian="BR" style:font-weight-asian="normal" style:font-name-complex="Calibri2" style:font-weight-complex="bold"/>
    </style:style>
    <style:style style:name="T312" style:family="text">
      <style:text-properties fo:font-weight="normal" officeooo:rsid="00c68428" fo:background-color="#ffff00" loext:char-shading-value="0" style:font-weight-asian="normal" style:font-weight-complex="normal"/>
    </style:style>
    <style:style style:name="T313" style:family="text">
      <style:text-properties fo:font-weight="normal" officeooo:rsid="00998ac3" fo:background-color="#ffff00" loext:char-shading-value="0" style:language-asian="pt" style:country-asian="BR" style:font-weight-asian="normal" style:font-name-complex="Calibri2" style:font-weight-complex="normal"/>
    </style:style>
    <style:style style:name="T314" style:family="text">
      <style:text-properties fo:font-weight="normal" officeooo:rsid="032d7cb0" fo:background-color="#ffff00" loext:char-shading-value="0" style:language-asian="pt" style:country-asian="BR" style:font-weight-asian="normal" style:font-name-complex="Calibri2" style:font-weight-complex="normal"/>
    </style:style>
    <style:style style:name="T315" style:family="text">
      <style:text-properties fo:font-weight="normal" officeooo:rsid="00874da9" fo:background-color="#ffff00" loext:char-shading-value="0" style:language-asian="pt" style:country-asian="BR" style:font-weight-asian="normal" style:font-weight-complex="normal"/>
    </style:style>
    <style:style style:name="T316" style:family="text">
      <style:text-properties fo:font-weight="normal" officeooo:rsid="00c68428" style:font-weight-asian="normal" style:font-weight-complex="normal"/>
    </style:style>
    <style:style style:name="T317" style:family="text">
      <style:text-properties fo:font-weight="normal" officeooo:rsid="03b9342d" style:font-weight-asian="normal" style:font-weight-complex="normal"/>
    </style:style>
    <style:style style:name="T318" style:family="text">
      <style:text-properties fo:font-weight="normal" officeooo:rsid="03baadfb" style:font-weight-asian="normal" style:font-weight-complex="normal"/>
    </style:style>
    <style:style style:name="T319" style:family="text">
      <style:text-properties fo:font-weight="normal" officeooo:rsid="042e22c1" style:font-weight-asian="normal" style:font-weight-complex="normal"/>
    </style:style>
    <style:style style:name="T320" style:family="text">
      <style:text-properties fo:font-weight="normal" officeooo:rsid="043fd9f4" style:font-weight-asian="normal" style:font-weight-complex="normal"/>
    </style:style>
    <style:style style:name="T321" style:family="text">
      <style:text-properties fo:font-weight="normal" officeooo:rsid="03489c9c" style:font-weight-asian="normal" style:font-weight-complex="normal"/>
    </style:style>
    <style:style style:name="T322" style:family="text">
      <style:text-properties fo:font-weight="normal" officeooo:rsid="02d63761" style:font-weight-asian="normal" style:font-weight-complex="normal"/>
    </style:style>
    <style:style style:name="T323" style:family="text">
      <style:text-properties fo:font-weight="normal" officeooo:rsid="0059cbfc" style:font-weight-asian="normal" style:font-weight-complex="normal"/>
    </style:style>
    <style:style style:name="T324" style:family="text">
      <style:text-properties fo:font-weight="normal" officeooo:rsid="0363abe0" style:font-weight-asian="normal" style:font-weight-complex="normal"/>
    </style:style>
    <style:style style:name="T325" style:family="text">
      <style:text-properties fo:font-weight="normal" officeooo:rsid="0245dd9c" style:font-weight-asian="normal" style:font-weight-complex="normal"/>
    </style:style>
    <style:style style:name="T326" style:family="text">
      <style:text-properties fo:font-weight="normal" officeooo:rsid="0347b1db" style:font-weight-asian="normal" style:font-weight-complex="normal"/>
    </style:style>
    <style:style style:name="T327" style:family="text">
      <style:text-properties fo:font-weight="normal" officeooo:rsid="0244b54e" style:font-weight-asian="normal" style:font-weight-complex="normal"/>
    </style:style>
    <style:style style:name="T328" style:family="text">
      <style:text-properties fo:font-weight="normal" officeooo:rsid="02704255" style:font-weight-asian="normal" style:font-weight-complex="normal"/>
    </style:style>
    <style:style style:name="T329" style:family="text">
      <style:text-properties fo:font-weight="normal" officeooo:rsid="0398e635" style:font-weight-asian="normal" style:font-weight-complex="normal"/>
    </style:style>
    <style:style style:name="T330" style:family="text">
      <style:text-properties fo:font-weight="normal" officeooo:rsid="041915ad" style:font-weight-asian="normal" style:font-weight-complex="normal"/>
    </style:style>
    <style:style style:name="T331" style:family="text">
      <style:text-properties fo:font-weight="normal" officeooo:rsid="03a19a45" style:font-weight-asian="normal" style:font-weight-complex="normal"/>
    </style:style>
    <style:style style:name="T332" style:family="text">
      <style:text-properties fo:font-weight="normal" officeooo:rsid="05782e0d" style:font-weight-asian="normal" style:font-weight-complex="normal"/>
    </style:style>
    <style:style style:name="T333" style:family="text">
      <style:text-properties fo:font-weight="normal" style:font-weight-asian="normal" style:font-name-complex="Calibri2" style:font-weight-complex="normal"/>
    </style:style>
    <style:style style:name="T334" style:family="text">
      <style:text-properties fo:font-weight="normal" officeooo:rsid="02d63761" style:font-weight-asian="normal" style:font-name-complex="Calibri2" style:font-weight-complex="normal"/>
    </style:style>
    <style:style style:name="T335" style:family="text">
      <style:text-properties fo:font-weight="normal" officeooo:rsid="02d6974d" style:font-weight-asian="normal" style:font-name-complex="Calibri2" style:font-weight-complex="normal"/>
    </style:style>
    <style:style style:name="T336" style:family="text">
      <style:text-properties fo:font-weight="normal" officeooo:rsid="026eab17" style:font-weight-asian="normal" style:font-name-complex="Calibri2" style:font-weight-complex="normal"/>
    </style:style>
    <style:style style:name="T337" style:family="text">
      <style:text-properties fo:font-weight="normal" officeooo:rsid="02739d54" style:font-weight-asian="normal" style:font-name-complex="Calibri2" style:font-weight-complex="normal"/>
    </style:style>
    <style:style style:name="T338" style:family="text">
      <style:text-properties fo:font-weight="normal" officeooo:rsid="0314133b" style:font-weight-asian="normal" style:font-name-complex="Calibri2" style:font-weight-complex="normal"/>
    </style:style>
    <style:style style:name="T339" style:family="text">
      <style:text-properties fo:font-weight="normal" officeooo:rsid="03905fd8" style:font-weight-asian="normal" style:font-name-complex="Calibri2" style:font-weight-complex="normal"/>
    </style:style>
    <style:style style:name="T340" style:family="text">
      <style:text-properties fo:font-weight="normal" officeooo:rsid="026c7a74" style:font-weight-asian="normal" style:font-name-complex="Calibri2" style:font-weight-complex="normal"/>
    </style:style>
    <style:style style:name="T341" style:family="text">
      <style:text-properties fo:font-weight="normal" officeooo:rsid="02d77084" style:font-weight-asian="normal" style:font-name-complex="Calibri2" style:font-weight-complex="normal"/>
    </style:style>
    <style:style style:name="T342" style:family="text">
      <style:text-properties fo:font-weight="normal" officeooo:rsid="00189ff2" style:font-weight-asian="normal" style:font-name-complex="Calibri2" style:font-weight-complex="normal"/>
    </style:style>
    <style:style style:name="T343" style:family="text">
      <style:text-properties fo:font-weight="normal" officeooo:rsid="02fedda3" style:font-weight-asian="normal" style:font-name-complex="Calibri2" style:font-weight-complex="normal"/>
    </style:style>
    <style:style style:name="T344" style:family="text">
      <style:text-properties fo:font-weight="normal" officeooo:rsid="0281ac64" style:font-weight-asian="normal" style:font-name-complex="Calibri2" style:font-weight-complex="normal"/>
    </style:style>
    <style:style style:name="T345" style:family="text">
      <style:text-properties fo:font-weight="normal" officeooo:rsid="04d126b5" style:font-weight-asian="normal" style:font-name-complex="Calibri2" style:font-weight-complex="normal"/>
    </style:style>
    <style:style style:name="T346" style:family="text">
      <style:text-properties fo:font-weight="normal" officeooo:rsid="0363abe0" style:language-asian="pt" style:country-asian="BR" style:font-weight-asian="normal" style:font-weight-complex="normal"/>
    </style:style>
    <style:style style:name="T347" style:family="text">
      <style:text-properties fo:font-weight="normal" officeooo:rsid="03a19a45" style:language-asian="pt" style:country-asian="BR" style:font-weight-asian="normal" style:font-weight-complex="normal"/>
    </style:style>
    <style:style style:name="T348" style:family="text">
      <style:text-properties fo:font-weight="normal" officeooo:rsid="03655072" style:language-asian="pt" style:country-asian="BR" style:font-weight-asian="normal" style:font-weight-complex="normal"/>
    </style:style>
    <style:style style:name="T349" style:family="text">
      <style:text-properties fo:font-weight="normal" officeooo:rsid="034ddf81" style:language-asian="pt" style:country-asian="BR" style:font-weight-asian="normal" style:font-weight-complex="normal"/>
    </style:style>
    <style:style style:name="T350" style:family="text">
      <style:text-properties fo:font-weight="normal" officeooo:rsid="009eba0b" style:language-asian="pt" style:country-asian="BR" style:font-weight-asian="normal" style:font-weight-complex="normal"/>
    </style:style>
    <style:style style:name="T351" style:family="text">
      <style:text-properties fo:font-weight="normal" officeooo:rsid="0522e6e6" style:language-asian="pt" style:country-asian="BR" style:font-weight-asian="normal" style:font-weight-complex="normal"/>
    </style:style>
    <style:style style:name="T352" style:family="text">
      <style:text-properties fo:font-weight="normal" officeooo:rsid="00874da9" style:language-asian="pt" style:country-asian="BR" style:font-weight-asian="normal" style:font-weight-complex="normal"/>
    </style:style>
    <style:style style:name="T353" style:family="text">
      <style:text-properties fo:font-weight="normal" officeooo:rsid="053ac08b" style:language-asian="pt" style:country-asian="BR" style:font-weight-asian="normal" style:font-weight-complex="normal"/>
    </style:style>
    <style:style style:name="T354" style:family="text">
      <style:text-properties fo:font-weight="normal" officeooo:rsid="03411ad1" style:language-asian="pt" style:country-asian="BR" style:font-weight-asian="normal" style:font-weight-complex="normal"/>
    </style:style>
    <style:style style:name="T355" style:family="text">
      <style:text-properties fo:font-weight="normal" officeooo:rsid="033f29ea" style:language-asian="pt" style:country-asian="BR" style:font-weight-asian="normal" style:font-weight-complex="normal"/>
    </style:style>
    <style:style style:name="T356" style:family="text">
      <style:text-properties fo:font-weight="normal" officeooo:rsid="053b2695" style:language-asian="pt" style:country-asian="BR" style:font-weight-asian="normal" style:font-weight-complex="normal"/>
    </style:style>
    <style:style style:name="T357" style:family="text">
      <style:text-properties fo:font-weight="normal" officeooo:rsid="056f5e8e" style:language-asian="pt" style:country-asian="BR" style:font-weight-asian="normal" style:font-weight-complex="normal"/>
    </style:style>
    <style:style style:name="T358" style:family="text">
      <style:text-properties fo:font-weight="normal" officeooo:rsid="057f7433" style:language-asian="pt" style:country-asian="BR" style:font-weight-asian="normal" style:font-weight-complex="normal"/>
    </style:style>
    <style:style style:name="T359" style:family="text">
      <style:text-properties fo:font-weight="normal" officeooo:rsid="058070fb" style:language-asian="pt" style:country-asian="BR" style:font-weight-asian="normal" style:font-weight-complex="normal"/>
    </style:style>
    <style:style style:name="T360" style:family="text">
      <style:text-properties fo:font-weight="normal" officeooo:rsid="05a13324" style:language-asian="pt" style:country-asian="BR" style:font-weight-asian="normal" style:font-weight-complex="normal"/>
    </style:style>
    <style:style style:name="T361" style:family="text">
      <style:text-properties fo:font-weight="normal" officeooo:rsid="05a4d216" style:language-asian="pt" style:country-asian="BR" style:font-weight-asian="normal" style:font-weight-complex="normal"/>
    </style:style>
    <style:style style:name="T362" style:family="text">
      <style:text-properties officeooo:rsid="00af1200"/>
    </style:style>
    <style:style style:name="T363" style:family="text">
      <style:text-properties officeooo:rsid="00933ddc"/>
    </style:style>
    <style:style style:name="T364" style:family="text">
      <style:text-properties officeooo:rsid="00b715cd"/>
    </style:style>
    <style:style style:name="T365" style:family="text">
      <style:text-properties officeooo:rsid="00cc22f4"/>
    </style:style>
    <style:style style:name="T366" style:family="text">
      <style:text-properties officeooo:rsid="00cd2940"/>
    </style:style>
    <style:style style:name="T367" style:family="text">
      <style:text-properties officeooo:rsid="0115a47c"/>
    </style:style>
    <style:style style:name="T368" style:family="text">
      <style:text-properties officeooo:rsid="00c68428"/>
    </style:style>
    <style:style style:name="T369" style:family="text">
      <style:text-properties officeooo:rsid="0116be2d"/>
    </style:style>
    <style:style style:name="T370" style:family="text">
      <style:text-properties officeooo:rsid="012fe0ed"/>
    </style:style>
    <style:style style:name="T371" style:family="text">
      <style:text-properties officeooo:rsid="013a1ac4"/>
    </style:style>
    <style:style style:name="T372" style:family="text">
      <style:text-properties officeooo:rsid="01e79c7c"/>
    </style:style>
    <style:style style:name="T373" style:family="text">
      <style:text-properties officeooo:rsid="01faf577"/>
    </style:style>
    <style:style style:name="T374" style:family="text">
      <style:text-properties officeooo:rsid="01d912e9"/>
    </style:style>
    <style:style style:name="T375" style:family="text">
      <style:text-properties officeooo:rsid="022d42db"/>
    </style:style>
    <style:style style:name="T376" style:family="text">
      <style:text-properties fo:color="#ff0000" loext:opacity="100%" fo:background-color="transparent" loext:char-shading-value="0" style:language-asian="pt" style:country-asian="BR"/>
    </style:style>
    <style:style style:name="T377" style:family="text">
      <style:text-properties fo:color="#ff0000" loext:opacity="100%" officeooo:rsid="012fe0ed" fo:background-color="transparent" loext:char-shading-value="0" style:language-asian="pt" style:country-asian="BR"/>
    </style:style>
    <style:style style:name="T378" style:family="text">
      <style:text-properties fo:color="#ff0000" loext:opacity="100%" officeooo:rsid="02556dbc" fo:background-color="transparent" loext:char-shading-value="0" style:language-asian="pt" style:country-asian="BR"/>
    </style:style>
    <style:style style:name="T379" style:family="text">
      <style:text-properties fo:color="#ff0000" loext:opacity="100%" officeooo:rsid="02563065" fo:background-color="transparent" loext:char-shading-value="0" style:language-asian="pt" style:country-asian="BR"/>
    </style:style>
    <style:style style:name="T380" style:family="text">
      <style:text-properties fo:color="#ff0000" loext:opacity="100%" officeooo:rsid="013a1ac4" fo:background-color="transparent" loext:char-shading-value="0" style:language-asian="pt" style:country-asian="BR"/>
    </style:style>
    <style:style style:name="T381" style:family="text">
      <style:text-properties fo:color="#ff0000" loext:opacity="100%" officeooo:rsid="044a3818" fo:background-color="transparent" loext:char-shading-value="0" style:language-asian="pt" style:country-asian="BR"/>
    </style:style>
    <style:style style:name="T382" style:family="text">
      <style:text-properties fo:color="#ff0000" loext:opacity="100%" officeooo:rsid="044c0754" fo:background-color="transparent" loext:char-shading-value="0" style:language-asian="pt" style:country-asian="BR"/>
    </style:style>
    <style:style style:name="T383" style:family="text">
      <style:text-properties fo:color="#ff0000" loext:opacity="100%" officeooo:rsid="044eabe5" fo:background-color="transparent" loext:char-shading-value="0" style:language-asian="pt" style:country-asian="BR"/>
    </style:style>
    <style:style style:name="T384" style:family="text">
      <style:text-properties fo:color="#ff0000" loext:opacity="100%" officeooo:rsid="04512c1a" fo:background-color="transparent" loext:char-shading-value="0" style:language-asian="pt" style:country-asian="BR"/>
    </style:style>
    <style:style style:name="T385" style:family="text">
      <style:text-properties fo:color="#ff0000" loext:opacity="100%" officeooo:rsid="0453d4a3" fo:background-color="transparent" loext:char-shading-value="0" style:language-asian="pt" style:country-asian="BR"/>
    </style:style>
    <style:style style:name="T386" style:family="text">
      <style:text-properties fo:color="#ff0000" loext:opacity="100%" officeooo:rsid="0453fa5a" fo:background-color="transparent" loext:char-shading-value="0" style:language-asian="pt" style:country-asian="BR"/>
    </style:style>
    <style:style style:name="T387" style:family="text">
      <style:text-properties fo:color="#ff0000" loext:opacity="100%" officeooo:rsid="04588aa1" fo:background-color="transparent" loext:char-shading-value="0" style:language-asian="pt" style:country-asian="BR"/>
    </style:style>
    <style:style style:name="T388" style:family="text">
      <style:text-properties fo:color="#ff0000" loext:opacity="100%" officeooo:rsid="045f70c9" fo:background-color="transparent" loext:char-shading-value="0" style:language-asian="pt" style:country-asian="BR"/>
    </style:style>
    <style:style style:name="T389" style:family="text">
      <style:text-properties fo:color="#ff0000" loext:opacity="100%" officeooo:rsid="0477a8f7" fo:background-color="transparent" loext:char-shading-value="0" style:language-asian="pt" style:country-asian="BR"/>
    </style:style>
    <style:style style:name="T390" style:family="text">
      <style:text-properties fo:color="#ff0000" loext:opacity="100%" officeooo:rsid="04791f16" fo:background-color="transparent" loext:char-shading-value="0" style:language-asian="pt" style:country-asian="BR"/>
    </style:style>
    <style:style style:name="T391" style:family="text">
      <style:text-properties fo:color="#ff0000" loext:opacity="100%" fo:background-color="#ffff00" loext:char-shading-value="0" style:language-asian="pt" style:country-asian="BR"/>
    </style:style>
    <style:style style:name="T392" style:family="text">
      <style:text-properties fo:color="#ff0000" loext:opacity="100%" officeooo:rsid="02563065" fo:background-color="#ffff00" loext:char-shading-value="0" style:language-asian="pt" style:country-asian="BR"/>
    </style:style>
    <style:style style:name="T393" style:family="text">
      <style:text-properties officeooo:rsid="02556dbc"/>
    </style:style>
    <style:style style:name="T394" style:family="text">
      <style:text-properties style:text-underline-style="solid" style:text-underline-width="auto" style:text-underline-color="font-color" officeooo:rsid="012fe0ed" fo:background-color="transparent" loext:char-shading-value="0" style:language-asian="pt" style:country-asian="BR"/>
    </style:style>
    <style:style style:name="T395" style:family="text">
      <style:text-properties style:text-underline-style="solid" style:text-underline-width="auto" style:text-underline-color="font-color" officeooo:rsid="01faf577" fo:background-color="transparent" loext:char-shading-value="0" style:language-asian="pt" style:country-asian="BR"/>
    </style:style>
    <style:style style:name="T396" style:family="text">
      <style:text-properties style:text-underline-style="solid" style:text-underline-width="auto" style:text-underline-color="font-color" officeooo:rsid="01faf577" fo:background-color="transparent" loext:char-shading-value="0" style:font-name-complex="Calibri2"/>
    </style:style>
    <style:style style:name="T397" style:family="text">
      <style:text-properties style:text-underline-style="solid" style:text-underline-width="auto" style:text-underline-color="font-color" officeooo:rsid="012fe0ed"/>
    </style:style>
    <style:style style:name="T398" style:family="text">
      <style:text-properties officeooo:rsid="032d7cb0"/>
    </style:style>
    <style:style style:name="T399" style:family="text">
      <style:text-properties officeooo:rsid="0333aad0"/>
    </style:style>
    <style:style style:name="T400" style:family="text">
      <style:text-properties officeooo:rsid="03b9342d"/>
    </style:style>
    <style:style style:name="T401" style:family="text">
      <style:text-properties officeooo:rsid="03c24a5a"/>
    </style:style>
    <style:style style:name="T402" style:family="text">
      <style:text-properties officeooo:rsid="00422851"/>
    </style:style>
    <style:style style:name="T403" style:family="text">
      <style:text-properties officeooo:rsid="03de769a"/>
    </style:style>
    <style:style style:name="T404" style:family="text">
      <style:text-properties officeooo:rsid="03e1c36b"/>
    </style:style>
    <style:style style:name="T405" style:family="text">
      <style:text-properties officeooo:rsid="03e316af"/>
    </style:style>
    <style:style style:name="T406" style:family="text">
      <style:text-properties officeooo:rsid="03e4de46"/>
    </style:style>
    <style:style style:name="T407" style:family="text">
      <style:text-properties officeooo:rsid="03e672f8"/>
    </style:style>
    <style:style style:name="T408" style:family="text">
      <style:text-properties officeooo:rsid="03f95bad"/>
    </style:style>
    <style:style style:name="T409" style:family="text">
      <style:text-properties officeooo:rsid="000e1428"/>
    </style:style>
    <style:style style:name="T410" style:family="text">
      <style:text-properties officeooo:rsid="0046cdd3"/>
    </style:style>
    <style:style style:name="T411" style:family="text">
      <style:text-properties officeooo:rsid="0466ab9e"/>
    </style:style>
    <style:style style:name="T412" style:family="text">
      <style:text-properties officeooo:rsid="0484e649"/>
    </style:style>
    <style:style style:name="T413" style:family="text">
      <style:text-properties officeooo:rsid="04910560"/>
    </style:style>
    <style:style style:name="T414" style:family="text">
      <style:text-properties officeooo:rsid="0492e87d"/>
    </style:style>
    <style:style style:name="T415" style:family="text">
      <style:text-properties officeooo:rsid="0059cbfc"/>
    </style:style>
    <style:style style:name="T416" style:family="text">
      <style:text-properties fo:font-weight="bold" style:font-weight-asian="bold" style:font-name-complex="Calibri2" style:font-weight-complex="bold"/>
    </style:style>
    <style:style style:name="T417" style:family="text">
      <style:text-properties fo:font-weight="bold" officeooo:rsid="0014d2de" style:font-weight-asian="bold" style:font-name-complex="Calibri2" style:font-weight-complex="bold"/>
    </style:style>
    <style:style style:name="T418" style:family="text">
      <style:text-properties fo:font-weight="bold" officeooo:rsid="002d3521" style:font-weight-asian="bold" style:font-name-complex="Calibri2" style:font-weight-complex="bold"/>
    </style:style>
    <style:style style:name="T419" style:family="text">
      <style:text-properties fo:font-weight="bold" officeooo:rsid="001528fe" style:font-weight-asian="bold" style:font-name-complex="Calibri2" style:font-weight-complex="bold"/>
    </style:style>
    <style:style style:name="T420" style:family="text">
      <style:text-properties fo:font-weight="bold" officeooo:rsid="0744bdea" style:font-weight-asian="bold" style:font-weight-complex="bold"/>
    </style:style>
    <style:style style:name="T421" style:family="text">
      <style:text-properties fo:font-weight="bold" officeooo:rsid="075127fa" style:font-weight-asian="bold" style:font-weight-complex="bold"/>
    </style:style>
    <style:style style:name="T422" style:family="text">
      <style:text-properties fo:font-weight="bold" officeooo:rsid="074dc407" style:font-weight-asian="bold" style:font-weight-complex="bold"/>
    </style:style>
    <style:style style:name="T423" style:family="text">
      <style:text-properties fo:font-weight="bold" officeooo:rsid="074779bf" style:font-weight-asian="bold" style:font-weight-complex="bold"/>
    </style:style>
    <style:style style:name="T424" style:family="text">
      <style:text-properties fo:font-weight="bold" officeooo:rsid="05b642c9" fo:background-color="transparent" loext:char-shading-value="0" style:font-weight-asian="bold" style:font-weight-complex="bold"/>
    </style:style>
    <style:style style:name="T425" style:family="text">
      <style:text-properties fo:font-weight="bold" officeooo:rsid="0566e813" fo:background-color="transparent" loext:char-shading-value="0" style:font-weight-asian="bold" style:font-weight-complex="bold"/>
    </style:style>
    <style:style style:name="T426" style:family="text">
      <style:text-properties fo:font-weight="bold" officeooo:rsid="000e1428" fo:background-color="transparent" loext:char-shading-value="0" style:font-weight-asian="bold" style:font-weight-complex="bold"/>
    </style:style>
    <style:style style:name="T427" style:family="text">
      <style:text-properties fo:font-weight="bold" officeooo:rsid="0046cdd3" fo:background-color="transparent" loext:char-shading-value="0" style:font-weight-asian="bold" style:font-weight-complex="bold"/>
    </style:style>
    <style:style style:name="T428" style:family="text">
      <style:text-properties fo:font-weight="bold" officeooo:rsid="03069606" fo:background-color="transparent" loext:char-shading-value="0" style:font-weight-asian="bold" style:font-weight-complex="bold"/>
    </style:style>
    <style:style style:name="T429" style:family="text">
      <style:text-properties fo:font-weight="bold" officeooo:rsid="00b9f03f" fo:background-color="transparent" loext:char-shading-value="0" style:font-weight-asian="bold" style:font-weight-complex="bold"/>
    </style:style>
    <style:style style:name="T430" style:family="text">
      <style:text-properties fo:font-weight="bold" officeooo:rsid="057f5b40" fo:background-color="transparent" loext:char-shading-value="0" style:font-weight-asian="bold" style:font-weight-complex="bold"/>
    </style:style>
    <style:style style:name="T431" style:family="text">
      <style:text-properties officeooo:rsid="04c34d8f"/>
    </style:style>
    <style:style style:name="T432" style:family="text">
      <style:text-properties fo:font-style="normal" fo:font-weight="normal" officeooo:rsid="027cd4f1" fo:background-color="transparent" loext:char-shading-value="0" style:font-style-asian="normal" style:font-weight-asian="normal" style:font-name-complex="Calibri2" style:font-style-complex="normal" style:font-weight-complex="normal"/>
    </style:style>
    <style:style style:name="T433" style:family="text">
      <style:text-properties fo:font-style="normal" fo:font-weight="normal" officeooo:rsid="0426542c" fo:background-color="transparent" loext:char-shading-value="0" style:font-style-asian="normal" style:font-weight-asian="normal" style:font-name-complex="Calibri2" style:font-style-complex="normal" style:font-weight-complex="normal"/>
    </style:style>
    <style:style style:name="T434" style:family="text">
      <style:text-properties fo:font-style="normal" fo:font-weight="normal" officeooo:rsid="0421cc14" fo:background-color="transparent" loext:char-shading-value="0" style:font-style-asian="normal" style:font-weight-asian="normal" style:font-name-complex="Calibri2" style:font-style-complex="normal" style:font-weight-complex="normal"/>
    </style:style>
    <style:style style:name="T435" style:family="text">
      <style:text-properties fo:font-style="normal" fo:font-weight="normal" officeooo:rsid="03702881" fo:background-color="transparent" loext:char-shading-value="0" style:font-style-asian="normal" style:font-weight-asian="normal" style:font-name-complex="Calibri2" style:font-style-complex="normal" style:font-weight-complex="normal"/>
    </style:style>
    <style:style style:name="T436" style:family="text">
      <style:text-properties fo:font-style="normal" fo:font-weight="normal" officeooo:rsid="0369a2cc" fo:background-color="transparent" loext:char-shading-value="0" style:font-style-asian="normal" style:font-weight-asian="normal" style:font-name-complex="Calibri2" style:font-style-complex="normal" style:font-weight-complex="normal"/>
    </style:style>
    <style:style style:name="T437" style:family="text">
      <style:text-properties fo:font-style="normal" fo:font-weight="normal" officeooo:rsid="036b8803" fo:background-color="transparent" loext:char-shading-value="0" style:font-style-asian="normal" style:font-weight-asian="normal" style:font-name-complex="Calibri2" style:font-style-complex="normal" style:font-weight-complex="normal"/>
    </style:style>
    <style:style style:name="T438" style:family="text">
      <style:text-properties fo:font-style="normal" fo:font-weight="normal" officeooo:rsid="04faa04f" fo:background-color="transparent" loext:char-shading-value="0" style:font-style-asian="normal" style:font-weight-asian="normal" style:font-name-complex="Calibri2" style:font-style-complex="normal" style:font-weight-complex="normal"/>
    </style:style>
    <style:style style:name="T439" style:family="text">
      <style:text-properties fo:font-style="normal" officeooo:rsid="06e25b42" fo:background-color="transparent" loext:char-shading-value="0" style:font-style-asian="normal" style:font-style-complex="normal"/>
    </style:style>
    <style:style style:name="T440" style:family="text">
      <style:text-properties fo:font-style="normal" officeooo:rsid="05ca1099" fo:background-color="#ffff00" loext:char-shading-value="0" style:font-style-asian="normal" style:font-style-complex="normal"/>
    </style:style>
    <style:style style:name="T441" style:family="text">
      <style:text-properties fo:font-style="normal" officeooo:rsid="05ddbb81" fo:background-color="#ffff00" loext:char-shading-value="0" style:font-style-asian="normal" style:font-style-complex="normal"/>
    </style:style>
    <style:style style:name="T442" style:family="text">
      <style:text-properties fo:font-style="normal" officeooo:rsid="0589eeca" fo:background-color="#ffff00" loext:char-shading-value="0" style:font-style-asian="normal" style:font-style-complex="normal"/>
    </style:style>
    <style:style style:name="T443" style:family="text">
      <style:text-properties fo:font-style="normal" officeooo:rsid="05de2e6a" fo:background-color="#ffff00" loext:char-shading-value="0" style:font-style-asian="normal" style:font-style-complex="normal"/>
    </style:style>
    <style:style style:name="T444" style:family="text">
      <style:text-properties fo:font-style="normal" officeooo:rsid="05d69933" fo:background-color="#ffff00" loext:char-shading-value="0" style:font-style-asian="normal" style:font-style-complex="normal"/>
    </style:style>
    <style:style style:name="T445" style:family="text">
      <style:text-properties fo:font-style="normal" officeooo:rsid="05d6be14" fo:background-color="#ffff00" loext:char-shading-value="0" style:font-style-asian="normal" style:font-style-complex="normal"/>
    </style:style>
    <style:style style:name="T446" style:family="text">
      <style:text-properties fo:font-style="normal" officeooo:rsid="05ded5b2" style:font-style-asian="normal" style:font-style-complex="normal"/>
    </style:style>
    <style:style style:name="T447" style:family="text">
      <style:text-properties fo:font-style="normal" officeooo:rsid="0589eeca" style:font-style-asian="normal" style:font-style-complex="normal"/>
    </style:style>
    <style:style style:name="T448" style:family="text">
      <style:text-properties fo:font-style="normal" officeooo:rsid="05d6be14" style:font-style-asian="normal" style:font-style-complex="normal"/>
    </style:style>
    <style:style style:name="T449" style:family="text">
      <style:text-properties officeooo:rsid="04f0c1cf"/>
    </style:style>
    <style:style style:name="T450" style:family="text">
      <style:text-properties officeooo:rsid="050d4f55"/>
    </style:style>
    <style:style style:name="T451" style:family="text">
      <style:text-properties officeooo:rsid="054dfe8e"/>
    </style:style>
    <style:style style:name="T452" style:family="text">
      <style:text-properties officeooo:rsid="0606d666"/>
    </style:style>
    <style:style style:name="T453" style:family="text">
      <style:text-properties officeooo:rsid="0607cdd8"/>
    </style:style>
    <style:style style:name="T454" style:family="text">
      <style:text-properties officeooo:rsid="061b5d42"/>
    </style:style>
    <style:style style:name="T455" style:family="text">
      <style:text-properties officeooo:rsid="0589eeca"/>
    </style:style>
    <style:style style:name="T456" style:family="text">
      <style:text-properties officeooo:rsid="05b68180"/>
    </style:style>
    <style:style style:name="T457" style:family="text">
      <style:text-properties officeooo:rsid="05726c82"/>
    </style:style>
    <style:style style:name="T458" style:family="text">
      <style:text-properties officeooo:rsid="05752b54"/>
    </style:style>
    <style:style style:name="T459" style:family="text">
      <style:text-properties officeooo:rsid="007c014c"/>
    </style:style>
    <style:style style:name="T460" style:family="text">
      <style:text-properties officeooo:rsid="00003628"/>
    </style:style>
    <style:style style:name="T461" style:family="text">
      <style:text-properties officeooo:rsid="0078b85d"/>
    </style:style>
    <style:style style:name="T462" style:family="text">
      <style:text-properties officeooo:rsid="05bf97d4"/>
    </style:style>
    <style:style style:name="T463" style:family="text">
      <style:text-properties officeooo:rsid="05c114a5"/>
    </style:style>
    <style:style style:name="T464" style:family="text">
      <style:text-properties officeooo:rsid="05ccd357"/>
    </style:style>
    <style:style style:name="T465" style:family="text">
      <style:text-properties officeooo:rsid="05ce8bd6"/>
    </style:style>
    <style:style style:name="T466" style:family="text">
      <style:text-properties officeooo:rsid="00573701"/>
    </style:style>
    <style:style style:name="T467" style:family="text">
      <style:text-properties officeooo:rsid="05ca1099"/>
    </style:style>
    <style:style style:name="T468" style:family="text">
      <style:text-properties officeooo:rsid="06838c9f"/>
    </style:style>
    <style:style style:name="T469" style:family="text">
      <style:text-properties officeooo:rsid="05d92af6"/>
    </style:style>
    <style:style style:name="T470" style:family="text">
      <style:text-properties officeooo:rsid="05ded5b2"/>
    </style:style>
    <style:style style:name="T471" style:family="text">
      <style:text-properties officeooo:rsid="05ceccca"/>
    </style:style>
    <style:style style:name="T472" style:family="text">
      <style:text-properties officeooo:rsid="05cf86fd"/>
    </style:style>
    <style:style style:name="T473" style:family="text">
      <style:text-properties officeooo:rsid="05d17fa3"/>
    </style:style>
    <style:style style:name="T474" style:family="text">
      <style:text-properties officeooo:rsid="05daedf0"/>
    </style:style>
    <style:style style:name="T475" style:family="text">
      <style:text-properties officeooo:rsid="074d0737"/>
    </style:style>
    <style:style style:name="T476" style:family="text">
      <style:text-properties officeooo:rsid="07302630"/>
    </style:style>
    <style:style style:name="T477" style:family="text">
      <style:text-properties officeooo:rsid="06e6be97"/>
    </style:style>
    <style:style style:name="T478" style:family="text">
      <style:text-properties officeooo:rsid="0587edd0"/>
    </style:style>
    <style:style style:name="T479" style:family="text">
      <style:text-properties officeooo:rsid="05adc481"/>
    </style:style>
    <style:style style:name="T480" style:family="text">
      <style:text-properties officeooo:rsid="05c015c4"/>
    </style:style>
    <style:style style:name="T481" style:family="text">
      <style:text-properties officeooo:rsid="05c4df98"/>
    </style:style>
    <style:style style:name="T482" style:family="text">
      <style:text-properties officeooo:rsid="05c3789f"/>
    </style:style>
    <style:style style:name="T483" style:family="text">
      <style:text-properties officeooo:rsid="05c120c9"/>
    </style:style>
    <style:style style:name="T484" style:family="text">
      <style:text-properties officeooo:rsid="0744bdea"/>
    </style:style>
    <style:style style:name="T485" style:family="text">
      <style:text-properties officeooo:rsid="0760c6de"/>
    </style:style>
    <style:style style:name="T486" style:family="text">
      <style:text-properties officeooo:rsid="0753f985"/>
    </style:style>
    <style:style style:name="T487" style:family="text">
      <style:text-properties officeooo:rsid="062fdc9e"/>
    </style:style>
    <style:style style:name="T488" style:family="text">
      <style:text-properties officeooo:rsid="059a1ccd"/>
    </style:style>
    <style:style style:name="T489" style:family="text">
      <style:text-properties officeooo:rsid="06eb0b6d"/>
    </style:style>
    <style:style style:name="T490" style:family="text">
      <style:text-properties officeooo:rsid="070ae912"/>
    </style:style>
    <style:style style:name="T491" style:family="text">
      <style:text-properties officeooo:rsid="070a7d91"/>
    </style:style>
    <style:style style:name="T492" style:family="text">
      <style:text-properties officeooo:rsid="07049811"/>
    </style:style>
    <style:style style:name="T493" style:family="text">
      <style:text-properties officeooo:rsid="07593ed4"/>
    </style:style>
    <style:style style:name="T494" style:family="text">
      <style:text-properties officeooo:rsid="0741acd3"/>
    </style:style>
    <style:style style:name="T495" style:family="text">
      <style:text-properties officeooo:rsid="074779bf"/>
    </style:style>
    <style:style style:name="T496" style:family="text">
      <style:text-properties officeooo:rsid="075127fa"/>
    </style:style>
    <style:style style:name="T497" style:family="text">
      <style:text-properties officeooo:rsid="0755a942"/>
    </style:style>
    <style:style style:name="T498" style:family="text">
      <style:text-properties officeooo:rsid="0688a969"/>
    </style:style>
    <style:style style:name="T499" style:family="text">
      <style:text-properties officeooo:rsid="05a31cf7"/>
    </style:style>
    <style:style style:name="T500" style:family="text">
      <style:text-properties officeooo:rsid="074dc407"/>
    </style:style>
    <style:style style:name="T501" style:family="text">
      <style:text-properties officeooo:rsid="0757c00e"/>
    </style:style>
    <style:style style:name="T502" style:family="text">
      <style:text-properties officeooo:rsid="0756bb98"/>
    </style:style>
    <style:style style:name="T503" style:family="text">
      <style:text-properties officeooo:rsid="0765c69e"/>
    </style:style>
    <style:style style:name="T504" style:family="text">
      <style:text-properties officeooo:rsid="07634366"/>
    </style:style>
    <style:style style:name="T505" style:family="text">
      <style:text-properties officeooo:rsid="069011b8"/>
    </style:style>
    <style:style style:name="T506" style:family="text">
      <style:text-properties fo:color="#000080" loext:opacity="100%" fo:background-color="transparent" loext:char-shading-value="0"/>
    </style:style>
    <style:style style:name="T507" style:family="text"/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wrap="dynamic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2" fo:column-gap="0.497cm">
          <style:column style:rel-width="32767*" fo:start-indent="0cm" fo:end-indent="0.248cm"/>
          <style:column style:rel-width="32768*" fo:start-indent="0.248cm" fo:end-indent="0cm"/>
        </style:columns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0.3cm" fo:text-indent="-0.099cm" fo:margin-left="0.3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0.801cm" fo:text-indent="0.035cm" fo:margin-left="0.801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106cm" fo:text-indent="-0.635cm" fo:margin-left="2.106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2.741cm" fo:text-indent="-0.635cm" fo:margin-left="2.741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376cm" fo:text-indent="-0.635cm" fo:margin-left="3.376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011cm" fo:text-indent="-0.635cm" fo:margin-left="4.011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4.646cm" fo:text-indent="-0.635cm" fo:margin-left="4.646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281cm" fo:text-indent="-0.635cm" fo:margin-left="5.281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5.916cm" fo:text-indent="-0.635cm" fo:margin-left="5.916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551cm" fo:text-indent="-0.635cm" fo:margin-left="6.551cm"/>
        </style:list-level-properties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10" text:anchor-type="page" text:anchor-page-number="6" svg:x="10.612cm" svg:y="1.007cm" svg:width="4.18cm" svg:height="2cm" draw:z-index="66">
        <draw:image xlink:href="Pictures/100000000000047E0000022693C0744F581A1D6D.jpg" xlink:type="simple" xlink:show="embed" xlink:actuate="onLoad" draw:mime-type="image/jpeg"/>
      </draw:frame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list xml:id="list3303146569" text:style-name="WWNum15">
              <text:list-header>
                <text:h text:style-name="P104" text:outline-level="1"><text:span text:style-name="T67">RELATÓRIO DE </text:span><text:span text:style-name="T70">RESULTADOS </text:span><text:span text:style-name="T71">E </text:span><text:span text:style-name="T72">A</text:span><text:span text:style-name="T67">TIVIDADE</text:span><text:span text:style-name="T72">S</text:span><text:span text:style-name="T67"> D</text:span><text:span text:style-name="T73">O</text:span><text:span text:style-name="T67"> </text:span><text:span text:style-name="T72">E</text:span><text:span text:style-name="T67">XTENSIONISTA</text:span></text:h>
              </text:list-header>
            </text:list>
          </table:table-cell>
        </table:table-row>
        <table:table-row table:style-name="Tabela3.1">
          <table:table-cell table:style-name="Tabela3.A2" office:value-type="string">
            <text:list xml:id="list788311341" text:style-name="WWNum25">
              <text:list-header>
                <text:p text:style-name="P154">Resumo</text:p>
              </text:list-header>
            </text:list>
          </table:table-cell>
        </table:table-row>
        <table:table-row table:style-name="Tabela3.1">
          <table:table-cell table:style-name="Tabela3.A3" office:value-type="string">
            <text:list xml:id="list195413150777749" text:continue-numbering="true" text:style-name="WWNum25">
              <text:list-header>
                <text:p text:style-name="P167">O presente relatório trata d<text:span text:style-name="T186">as </text:span><text:span text:style-name="T191">ações,</text:span><text:span text:style-name="T158"> </text:span><text:span text:style-name="T188">metodologia</text:span><text:span text:style-name="T189">s </text:span><text:span text:style-name="T177">e resultados </text:span><text:span text:style-name="T192">de pesquisa</text:span><text:span text:style-name="T177"> </text:span><text:span text:style-name="T192">e extensão </text:span><text:span text:style-name="T177">que realizei e alcancei </text:span><text:span text:style-name="T193">no período indicado</text:span><text:span text:style-name="T177">, </text:span><text:span text:style-name="T190">conforme </text:span><text:span text:style-name="T191">previsto em</text:span><text:span text:style-name="T190"> meu plano de </text:span><text:span text:style-name="T187">a</text:span><text:span text:style-name="T177">tividade</text:span><text:span text:style-name="T188">s, </text:span><text:span text:style-name="T193">previamente aprovado por meus orientadores e coordenador</text:span><text:span text:style-name="T177"> </text:span><text:span text:style-name="T190">do </text:span><text:span text:style-name="T194">CAIS </text:span><text:span text:style-name="T195">e </text:span><text:span text:style-name="T190">RESPA</text:span><text:span text:style-name="T188">.</text:span></text:p>
              </text:list-header>
            </text:list>
          </table:table-cell>
        </table:table-row>
        <table:table-row table:style-name="Tabela3.1">
          <table:table-cell table:style-name="Tabela3.A2" office:value-type="string">
            <text:p text:style-name="P16">Tipo de <text:span text:style-name="T367">relatório</text:span></text:p>
          </table:table-cell>
        </table:table-row>
        <table:table-row table:style-name="Tabela3.1">
          <table:table-cell table:style-name="Tabela3.A3" office:value-type="string">
            <text:p text:style-name="P63"><text:span text:style-name="T368">(</text:span><text:span text:style-name="T128"> <text:s/></text:span><text:span text:style-name="T368">) </text:span>parcia<text:span text:style-name="T369">l, </text:span><text:span text:style-name="T403">relativo ao período </text:span><text:span text:style-name="T402">d</text:span><text:span text:style-name="T369">e </text:span><text:span text:style-name="T230">dia</text:span><text:span text:style-name="T256"> </text:span><text:span text:style-name="T257">de </text:span><text:span text:style-name="T230">mês</text:span><text:span text:style-name="T249"> </text:span><text:span text:style-name="T248">de </text:span><text:span text:style-name="T230">ano </text:span><text:span text:style-name="T255">até </text:span><text:span text:style-name="T230">dia</text:span><text:span text:style-name="T247"> </text:span><text:span text:style-name="T248">de </text:span><text:span text:style-name="T230">mês</text:span><text:span text:style-name="T249"> </text:span><text:span text:style-name="T248">de </text:span><text:span text:style-name="T230">ano</text:span></text:p>
            <text:p text:style-name="P63"><text:span text:style-name="T368">(</text:span><text:span text:style-name="T128"> <text:s/></text:span><text:span text:style-name="T368">) </text:span>anua<text:span text:style-name="T369">l, </text:span><text:span text:style-name="T403">relativo ao período </text:span><text:span text:style-name="T402">d</text:span><text:span text:style-name="T369">e </text:span><text:span text:style-name="T230">dia</text:span><text:span text:style-name="T256"> </text:span><text:span text:style-name="T257">de </text:span><text:span text:style-name="T230">mês</text:span><text:span text:style-name="T249"> </text:span><text:span text:style-name="T248">de </text:span><text:span text:style-name="T230">ano </text:span><text:span text:style-name="T255">até </text:span><text:span text:style-name="T230">dia</text:span><text:span text:style-name="T247"> </text:span><text:span text:style-name="T248">de </text:span><text:span text:style-name="T230">mês</text:span><text:span text:style-name="T249"> </text:span><text:span text:style-name="T248">de </text:span><text:span text:style-name="T230">ano</text:span></text:p>
            <text:p text:style-name="P63"><text:span text:style-name="T368">(</text:span><text:span text:style-name="T128"> <text:s/></text:span><text:span text:style-name="T368">) </text:span>final<text:span text:style-name="T369">, </text:span><text:span text:style-name="T403">relativo ao período </text:span><text:span text:style-name="T402">d</text:span><text:span text:style-name="T369">e </text:span><text:span text:style-name="T230">dia</text:span><text:span text:style-name="T256"> </text:span><text:span text:style-name="T257">de </text:span><text:span text:style-name="T230">mês</text:span><text:span text:style-name="T249"> </text:span><text:span text:style-name="T248">de </text:span><text:span text:style-name="T230">ano </text:span><text:span text:style-name="T255">até </text:span><text:span text:style-name="T230">dia</text:span><text:span text:style-name="T247"> </text:span><text:span text:style-name="T248">de </text:span><text:span text:style-name="T230">mês</text:span><text:span text:style-name="T249"> </text:span><text:span text:style-name="T248">de </text:span><text:span text:style-name="T230">ano</text:span></text:p>
          </table:table-cell>
        </table:table-row>
      </table:table>
      <text:p text:style-name="P73"/>
      <text:p text:style-name="P74"/>
      <table:table table:name="Tabela11" table:style-name="Tabela11">
        <table:table-column table:style-name="Tabela11.A"/>
        <table:table-row>
          <table:table-cell table:style-name="Tabela11.A1" office:value-type="string">
            <text:p text:style-name="P17">IDENTIFICAÇÃO DO RESPA</text:p>
          </table:table-cell>
        </table:table-row>
        <table:table-row>
          <table:table-cell table:style-name="Tabela11.A2" office:value-type="string">
            <text:p text:style-name="P27">Nome do coordenador do LCP, CAIS e RESPA, ao qual o extensionista será vinculado</text:p>
          </table:table-cell>
        </table:table-row>
        <table:table-row>
          <table:table-cell table:style-name="Tabela11.A3" office:value-type="string">
            <text:p text:style-name="P60">Dr. Francisney Pinto do Nascimento (UNILA).</text:p>
          </table:table-cell>
        </table:table-row>
        <table:table-row>
          <table:table-cell table:style-name="Tabela11.A2" office:value-type="string">
            <text:p text:style-name="P19"><text:span text:style-name="T141">Título do </text:span><text:span text:style-name="T154">p</text:span><text:span text:style-name="T141">rojeto ao qual o </text:span><text:span text:style-name="T142">extensionista</text:span><text:span text:style-name="T141"> </text:span><text:span text:style-name="T160">está </text:span><text:span text:style-name="T141">vinculado</text:span></text:p>
          </table:table-cell>
        </table:table-row>
        <table:table-row>
          <table:table-cell table:style-name="Tabela11.A5" office:value-type="string">
            <text:p text:style-name="P78">RESPA (projeto “Rede de extensão e observação social sobre substâncias psicoativas na Tríplice Fronteira Brasil-Paraguay-Argentina”).</text:p>
          </table:table-cell>
        </table:table-row>
        <table:table-row>
          <table:table-cell table:style-name="Tabela11.A2" office:value-type="string">
            <text:p text:style-name="P28">Nome do laboratório do projeto ao qual o extensionista será vinculado</text:p>
          </table:table-cell>
        </table:table-row>
        <table:table-row>
          <table:table-cell table:style-name="Tabela11.A5" office:value-type="string">
            <text:p text:style-name="P81">LCP (Laboratório de <text:span text:style-name="T1">Cannabis</text:span> e Psicodélic<text:span text:style-name="T464">os</text:span>).</text:p>
          </table:table-cell>
        </table:table-row>
        <table:table-row>
          <table:table-cell table:style-name="Tabela11.A2" office:value-type="string">
            <text:p text:style-name="P19"><text:span text:style-name="T185">I</text:span><text:span text:style-name="T141">nstituiç</text:span><text:span text:style-name="T177">ã</text:span><text:span text:style-name="T185">o sede</text:span></text:p>
          </table:table-cell>
        </table:table-row>
        <table:table-row>
          <table:table-cell table:style-name="Tabela11.A9" office:value-type="string">
            <text:p text:style-name="P34">UNILA (Universidade Federal da Integração Latino-Americana), <text:span text:style-name="T466">CNPJ nº. 11.806.275/0001-33.</text:span></text:p>
          </table:table-cell>
        </table:table-row>
        <table:table-row>
          <table:table-cell table:style-name="Tabela11.A2" office:value-type="string">
            <text:p text:style-name="P15">Financiadores</text:p>
          </table:table-cell>
        </table:table-row>
        <table:table-row>
          <table:table-cell table:style-name="Tabela11.A11" office:value-type="string">
            <text:p text:style-name="P36">MJSP (Ministério da Justiça e Segurança Pública), SENAD (Secretaria Nacional de Políticas sobre</text:p>
            <text:p text:style-name="P38">Drogas e Gestão de Ativos), CAIS (<text:span text:style-name="T458">P</text:span>rograma Centros de Acesso a Direitos e Inclusão Social na</text:p>
            <text:p text:style-name="P36">Política sobre Drogas) &lt;<text:a xlink:type="simple" xlink:href="https://www.gov.br/mj/pt-br/assuntos/sua-protecao/politicas-sobre-drogas/o-que-e-o-cais" text:style-name="Internet_20_link" text:visited-style-name="Visited_20_Internet_20_Link">https://www.gov.br/mj/pt-br/assuntos/sua-protecao/politicas-sobre-</text:a><text:a xlink:type="simple" xlink:href="https://www.gov.br/mj/pt-br/assuntos/sua-protecao/politicas-sobre-drogas/o-que-e-o-cais" text:style-name="Internet_20_link" text:visited-style-name="Visited_20_Internet_20_Link">drogas/o-que-e-o-cais</text:a>&gt;.</text:p>
            <text:p text:style-name="P36"><text:soft-page-break/></text:p>
            <text:p text:style-name="P36">CAPES (Coordenação de Aperfeiçoamento de Pessoal de Nível Superior), PROEXT-PG (Programa</text:p>
            <text:p text:style-name="P36">de Extensão da Educação Superior na Pós-Graduação) &lt;<text:a xlink:type="simple" xlink:href="https://www.gov.br/capes/pt-br/acesso-a-informacao/acoes-e-programas/bolsas/programas-estrategicos/desenvolvimento-regional/programa-de-extensao-da-educacao-superior-na-pos-graduacao-proext-pg" text:style-name="Internet_20_link" text:visited-style-name="Visited_20_Internet_20_Link">https://www.gov.br/capes/pt-br/acesso-a-informacao/acoes-e-programas/bolsas/programas-estrategicos/desenvolvimento-regional/programa-de-extensao-da-educacao-superior-na-pos-graduacao-proext-pg</text:a>&gt;.</text:p>
            <text:p text:style-name="P37"/>
            <text:p text:style-name="P36">Edital CAPES/MJSP-SENAD nº. 2025/05</text:p>
            <text:p text:style-name="P36">&lt;<text:a xlink:type="simple" xlink:href="https://www.gov.br/capes/pt-br/acesso-a-informacao/acoes-e-programas/bolsas/programas-estrategicos/desenvolvimento-regional/programa-de-extensao-da-educacao-superior-na-pos-graduacao-proext-pg/programa-de-extensao-da-educacao-superior-na-pos-graduacao-proext-pg-cais-academicos" text:style-name="Internet_20_link" text:visited-style-name="Visited_20_Internet_20_Link">https://www.gov.br/capes/pt-br/acesso-a-informacao/acoes-e-programas/bolsas/programas-estrategicos/desenvolvimento-regional/programa-de-extensao-da-educacao-superior-na-pos-graduacao-proext-pg/programa-de-extensao-da-educacao-superior-na-pos-graduacao-proext-pg-cais-academicos</text:a>&gt;.</text:p>
          </table:table-cell>
        </table:table-row>
        <table:table-row>
          <table:table-cell table:style-name="Tabela11.A2" office:value-type="string">
            <text:p text:style-name="P64"><text:span text:style-name="T416">Número d</text:span><text:span text:style-name="T417">o</text:span><text:span text:style-name="T418">s</text:span><text:span text:style-name="T416"> </text:span><text:span text:style-name="T417">p</text:span><text:span text:style-name="T416">rocesso</text:span><text:span text:style-name="T418">s</text:span><text:span text:style-name="T416"> </text:span><text:span text:style-name="T417">no </text:span><text:span text:style-name="T416">SCBA </text:span><text:span text:style-name="T419">da CAPES</text:span></text:p>
          </table:table-cell>
        </table:table-row>
        <table:table-row>
          <table:table-cell table:style-name="Tabela11.A11" office:value-type="string">
            <text:p text:style-name="P81">nº. 88887.262074/2026-00; <text:span text:style-name="T457">e</text:span></text:p>
            <text:p text:style-name="P81">nº. 88881.262075/2026-01</text:p>
          </table:table-cell>
        </table:table-row>
      </table:table>
      <text:p text:style-name="P74"/>
      <text:p text:style-name="P75"/>
      <table:table table:name="Tabela5" table:style-name="Tabela5">
        <table:table-column table:style-name="Tabela5.A"/>
        <table:table-row>
          <table:table-cell table:style-name="Tabela5.A1" office:value-type="string">
            <text:p text:style-name="P22"><text:span text:style-name="T168">IDENTIFICAÇÃO DO</text:span><text:span text:style-name="T169">S</text:span><text:span text:style-name="T168"> </text:span><text:span text:style-name="T48">O</text:span><text:span text:style-name="T49">RIENTADOR</text:span><text:span text:style-name="T50">ES</text:span><text:span text:style-name="T49"> </text:span><text:span text:style-name="T51">OU</text:span><text:span text:style-name="T49"> </text:span><text:span text:style-name="T48">S</text:span><text:span text:style-name="T49">UPERVISOR</text:span><text:span text:style-name="T50">ES</text:span></text:p>
          </table:table-cell>
        </table:table-row>
        <table:table-row>
          <table:table-cell table:style-name="Tabela5.A2" office:value-type="string">
            <text:p text:style-name="P20"><text:span text:style-name="T52">O</text:span><text:span text:style-name="T49">rientador</text:span><text:span text:style-name="T53">(</text:span><text:span text:style-name="T49">a</text:span><text:span text:style-name="T53">)</text:span><text:span text:style-name="T49"> </text:span><text:span text:style-name="T51">ou</text:span><text:span text:style-name="T49"> </text:span><text:span text:style-name="T48">s</text:span><text:span text:style-name="T49">upervisor</text:span><text:span text:style-name="T53">(</text:span><text:span text:style-name="T49">a</text:span><text:span text:style-name="T53">)</text:span></text:p>
          </table:table-cell>
        </table:table-row>
        <table:table-row>
          <table:table-cell table:style-name="Tabela5.A3" office:value-type="string">
            <text:p text:style-name="P59"><text:span text:style-name="T54">Nome </text:span><text:span text:style-name="T59">completo: </text:span><text:span text:style-name="T121">????</text:span></text:p>
            <text:p text:style-name="P59"><text:span text:style-name="T7">link</text:span><text:span text:style-name="T60"> do currículo </text:span><text:span text:style-name="T61">na plataforma Lattes, do CNPq: &lt;</text:span><text:a xlink:type="simple" xlink:href="http://lattes.cnpq.br/" text:style-name="Internet_20_link" text:visited-style-name="Visited_20_Internet_20_Link"><text:span text:style-name="T61">http://lattes.cnpq.br/</text:span></text:a><text:span text:style-name="T132">????</text:span><text:span text:style-name="T61">&gt;</text:span></text:p>
            <text:p text:style-name="P59"><text:span text:style-name="T61">IES </text:span><text:span text:style-name="T62">ou ICT </text:span><text:span text:style-name="T63">em que trabalha</text:span><text:span text:style-name="T61">: </text:span><text:span text:style-name="T132">????</text:span><text:span text:style-name="T61"> </text:span><text:span text:style-name="T64">(</text:span><text:span text:style-name="T132">????</text:span><text:span text:style-name="T64">) &lt;</text:span><text:span text:style-name="T132">????</text:span><text:span text:style-name="T64">&gt;</text:span></text:p>
          </table:table-cell>
        </table:table-row>
        <table:table-row>
          <table:table-cell table:style-name="Tabela5.A2" office:value-type="string">
            <text:p text:style-name="P59"><text:span text:style-name="T424">C</text:span><text:span text:style-name="T425">o</text:span><text:span text:style-name="T426">o</text:span><text:span text:style-name="T427">rientador</text:span><text:span text:style-name="T428">(</text:span><text:span text:style-name="T427">a</text:span><text:span text:style-name="T428">)</text:span><text:span text:style-name="T427"> </text:span><text:span text:style-name="T429">ou</text:span><text:span text:style-name="T427"> </text:span><text:span text:style-name="T425">co-</text:span><text:span text:style-name="T426">s</text:span><text:span text:style-name="T427">upervisor</text:span><text:span text:style-name="T428">(</text:span><text:span text:style-name="T427">a</text:span><text:span text:style-name="T428">), </text:span><text:span text:style-name="T430">se houver</text:span></text:p>
          </table:table-cell>
        </table:table-row>
        <table:table-row>
          <table:table-cell table:style-name="Tabela5.A5" office:value-type="string">
            <text:p text:style-name="P35"><text:span text:style-name="T455">(</text:span><text:span text:style-name="T124"> <text:s/></text:span><text:span text:style-name="T455">) </text:span><text:span text:style-name="T456">não se aplica.</text:span></text:p>
            <text:p text:style-name="P35"><text:span text:style-name="T455">(</text:span><text:span text:style-name="T124"> <text:s/></text:span><text:span text:style-name="T455">) </text:span><text:span text:style-name="T456">se aplica:</text:span></text:p>
            <text:p text:style-name="P59"><text:span text:style-name="T54">Nome </text:span><text:span text:style-name="T59">completo: </text:span><text:span text:style-name="T121">????</text:span></text:p>
            <text:p text:style-name="P59"><text:span text:style-name="T7">link</text:span><text:span text:style-name="T60"> do currículo </text:span><text:span text:style-name="T61">na plataforma Lattes, do CNPq: &lt;</text:span><text:a xlink:type="simple" xlink:href="http://lattes.cnpq.br/" text:style-name="Internet_20_link" text:visited-style-name="Visited_20_Internet_20_Link"><text:span text:style-name="T61">http://lattes.cnpq.br/</text:span></text:a><text:span text:style-name="T132">????</text:span><text:span text:style-name="T61">&gt;</text:span></text:p>
            <text:p text:style-name="P59"><text:span text:style-name="T61">IES </text:span><text:span text:style-name="T63">em que trabalha</text:span><text:span text:style-name="T61">: </text:span><text:span text:style-name="T132">????</text:span><text:span text:style-name="T61"> </text:span><text:span text:style-name="T64">(</text:span><text:span text:style-name="T132">????</text:span><text:span text:style-name="T64">) &lt;</text:span><text:span text:style-name="T132">????</text:span><text:span text:style-name="T64">&gt;</text:span></text:p>
          </table:table-cell>
        </table:table-row>
      </table:table>
      <text:p text:style-name="P74"/>
      <text:p text:style-name="P74"><text:tab/></text:p>
      <table:table table:name="Tabela2" table:style-name="Tabela2">
        <table:table-column table:style-name="Tabela2.A"/>
        <text:soft-page-break/>
        <table:table-row>
          <table:table-cell table:style-name="Tabela2.A1" office:value-type="string">
            <text:list xml:id="list195413456836066" text:continue-list="list3303146569" text:style-name="WWNum15">
              <text:list-header>
                <text:p text:style-name="P106"><text:span text:style-name="T215">IDENTIFICAÇÃO DO </text:span>EXTENSIONISTA</text:p>
              </text:list-header>
            </text:list>
          </table:table-cell>
        </table:table-row>
        <table:table-row>
          <table:table-cell table:style-name="Tabela2.A2" office:value-type="string">
            <text:list xml:id="list195413808056616" text:continue-numbering="true" text:style-name="WWNum15">
              <text:list-header>
                <text:p text:style-name="P113"><text:span text:style-name="T141">Nome </text:span><text:span text:style-name="T143">completo</text:span></text:p>
              </text:list-header>
            </text:list>
          </table:table-cell>
        </table:table-row>
        <table:table-row>
          <table:table-cell table:style-name="Tabela2.A3" office:value-type="string">
            <text:p text:style-name="P141">Nome completo<text:span text:style-name="T16">.</text:span></text:p>
          </table:table-cell>
        </table:table-row>
        <table:table-row>
          <table:table-cell table:style-name="Tabela2.A2" office:value-type="string">
            <text:p text:style-name="P109">CPF</text:p>
          </table:table-cell>
        </table:table-row>
        <table:table-row>
          <table:table-cell table:style-name="Tabela2.A3" office:value-type="string">
            <text:p text:style-name="P141">???.???.???-??<text:span text:style-name="T16">.</text:span></text:p>
          </table:table-cell>
        </table:table-row>
        <table:table-row>
          <table:table-cell table:style-name="Tabela2.A2" office:value-type="string">
            <text:p text:style-name="P121"><text:span text:style-name="T439">Contato de </text:span><text:span text:style-name="T7">email</text:span></text:p>
          </table:table-cell>
        </table:table-row>
        <table:table-row>
          <table:table-cell table:style-name="Tabela2.A3" office:value-type="string">
            <text:p text:style-name="P142"><text:span text:style-name="T16">&lt;</text:span>????<text:span text:style-name="T16">&gt;.</text:span></text:p>
          </table:table-cell>
        </table:table-row>
        <table:table-row>
          <table:table-cell table:style-name="Tabela2.A2" office:value-type="string">
            <text:p text:style-name="P121"><text:span text:style-name="T439">Contato de t</text:span><text:span text:style-name="T61">elefone </text:span><text:span text:style-name="T65">celular</text:span></text:p>
          </table:table-cell>
        </table:table-row>
        <table:table-row>
          <table:table-cell table:style-name="Tabela2.A3" office:value-type="string">
            <text:p text:style-name="P141"><text:span text:style-name="T61">+</text:span><text:span text:style-name="T459">55</text:span><text:span text:style-name="T61"> (</text:span><text:span text:style-name="T459">??</text:span><text:span text:style-name="T61">) </text:span><text:span text:style-name="T459">?????-????</text:span><text:span text:style-name="T61">.</text:span></text:p>
          </table:table-cell>
        </table:table-row>
        <table:table-row>
          <table:table-cell table:style-name="Tabela2.A2" office:value-type="string">
            <text:p text:style-name="P121"><text:span text:style-name="T7">link</text:span><text:span text:style-name="T60"> do currículo </text:span><text:span text:style-name="T61">na plataforma Lattes, do CNPq</text:span></text:p>
          </table:table-cell>
        </table:table-row>
        <table:table-row>
          <table:table-cell table:style-name="Tabela2.A3" office:value-type="string">
            <text:p text:style-name="P141"><text:span text:style-name="T61">&lt;http://lattes.cnpq.br/</text:span><text:span text:style-name="T459">????</text:span><text:span text:style-name="T61">&gt;.</text:span></text:p>
          </table:table-cell>
        </table:table-row>
        <table:table-row>
          <table:table-cell table:style-name="Tabela2.A2" office:value-type="string">
            <text:p text:style-name="P166"><text:span text:style-name="T467">E</text:span>ndereço de residência</text:p>
          </table:table-cell>
        </table:table-row>
        <table:table-row>
          <table:table-cell table:style-name="Tabela2.A13" office:value-type="string">
            <text:p text:style-name="P169"><text:span text:style-name="T455">(</text:span><text:span text:style-name="T224">x</text:span><text:span text:style-name="T455">) </text:span><text:span text:style-name="T467">n</text:span><text:span text:style-name="T468">o(</text:span><text:span text:style-name="T469">a</text:span><text:span text:style-name="T468">)</text:span><text:span text:style-name="T467"> </text:span><text:span text:style-name="T133">Argentina/</text:span><text:span text:style-name="T440">Brasil/</text:span><text:span text:style-name="T441">Paraguai</text:span><text:span text:style-name="T467">, </text:span><text:span text:style-name="T470">p</text:span><text:span text:style-name="T469">rovíncia/</text:span><text:span text:style-name="T446">e</text:span><text:span text:style-name="T447">stado </text:span><text:span text:style-name="T469">de</text:span><text:span text:style-name="T468">(o)</text:span><text:span text:style-name="T455"> </text:span><text:span text:style-name="T8">Misiones/</text:span><text:span text:style-name="T442">Paraná/</text:span><text:span text:style-name="T9">Alto Paraná</text:span><text:span text:style-name="T455">, </text:span><text:span text:style-name="T470">m</text:span><text:span text:style-name="T455">unicípio de </text:span><text:span text:style-name="T8">Puerto</text:span><text:span text:style-name="T10"> Igua</text:span><text:span text:style-name="T11">zú/</text:span><text:span text:style-name="T9">Ciudad del Este/</text:span><text:span text:style-name="T12">Hernandarias/</text:span><text:span text:style-name="T9">Presidente Franco/</text:span><text:span text:style-name="T443">Foz do Iguaçu/</text:span><text:span text:style-name="T444">Santa Teresinha de Itaipu/São </text:span><text:span text:style-name="T445">Miguel do Iguaçu</text:span><text:span text:style-name="T448">,</text:span><text:span text:style-name="T455"> </text:span><text:span text:style-name="T467">bairro </text:span><text:span text:style-name="T134">????</text:span><text:span text:style-name="T471">, </text:span><text:span text:style-name="T472">casa/edifício </text:span><text:span text:style-name="T134">????</text:span><text:span text:style-name="T467">, </text:span><text:span text:style-name="T472">situa</text:span><text:span text:style-name="T473">do(a) à </text:span><text:span text:style-name="T135">rua/avenida</text:span><text:span text:style-name="T472"> </text:span><text:span text:style-name="T134">????</text:span><text:span text:style-name="T473">,</text:span><text:span text:style-name="T472"> </text:span><text:span text:style-name="T473">nº. </text:span><text:span text:style-name="T134">????</text:span><text:span text:style-name="T467">, </text:span><text:span text:style-name="T474">endereço postal</text:span><text:span text:style-name="T471"> nº. </text:span><text:span text:style-name="T136">??.???-???</text:span><text:span text:style-name="T471">.</text:span></text:p>
          </table:table-cell>
        </table:table-row>
        <table:table-row>
          <table:table-cell table:style-name="Tabela2.A2" office:value-type="string">
            <text:p text:style-name="P114"><text:span text:style-name="T156">IES (Instituição de Educação Superior</text:span><text:span text:style-name="T172">)</text:span><text:span text:style-name="T156"> do c</text:span><text:span text:style-name="T142">urso de </text:span><text:span text:style-name="T155">g</text:span><text:span text:style-name="T142">raduaç</text:span><text:span text:style-name="T178">ão ou </text:span><text:span text:style-name="T33">PPG (</text:span><text:span text:style-name="T26">Programa de Pós-Graduação</text:span><text:span text:style-name="T33">)</text:span><text:span text:style-name="T141"> ao qual </text:span><text:span text:style-name="T173">estou </text:span><text:span text:style-name="T141">vinculado</text:span></text:p>
          </table:table-cell>
        </table:table-row>
        <table:table-row>
          <table:table-cell table:style-name="Tabela2.A13" office:value-type="string">
            <text:p text:style-name="P143"><text:span text:style-name="T39">(</text:span><text:span text:style-name="T213"> <text:s/></text:span><text:span text:style-name="T39">) UNILA (Universidade Federal da Integração Latino-Americana)</text:span><text:span text:style-name="T42"> &lt;</text:span><text:a xlink:type="simple" xlink:href="https://portal.unila.edu.br/" text:style-name="Internet_20_link" text:visited-style-name="Visited_20_Internet_20_Link"><text:span text:style-name="T42">https://portal.unila.edu.br/</text:span></text:a><text:span text:style-name="T42">&gt;</text:span><text:span text:style-name="T250">.</text:span></text:p>
            <text:p text:style-name="P143"><text:span text:style-name="T39">(</text:span><text:span text:style-name="T213"> <text:s/></text:span><text:span text:style-name="T39">) </text:span><text:span text:style-name="T16">UNI</text:span><text:span text:style-name="T55">OESTE</text:span><text:span text:style-name="T16"> (Universidade Estadual do Oeste do Paraná)</text:span><text:span text:style-name="T61"> &lt;</text:span><text:a xlink:type="simple" xlink:href="https://www.unioeste.br/portal" text:style-name="Internet_20_link" text:visited-style-name="Visited_20_Internet_20_Link"><text:span text:style-name="T61">https://www.unioeste.br/portal</text:span></text:a><text:span text:style-name="T61">&gt;</text:span><text:span text:style-name="T253">.</text:span></text:p>
            <text:p text:style-name="P138"><text:span text:style-name="T39">(</text:span><text:span text:style-name="T124"> <text:s/></text:span><text:span text:style-name="T39">) </text:span><text:span text:style-name="T56">outro, </text:span><text:span text:style-name="T121">????</text:span><text:span text:style-name="T56"> (</text:span><text:span text:style-name="T127">Universidade/Faculdade/Centro Universitário </text:span><text:span text:style-name="T121">????</text:span><text:span text:style-name="T56">)</text:span><text:span text:style-name="T61"> &lt;</text:span><text:span text:style-name="T132">????</text:span><text:span text:style-name="T61">&gt;</text:span><text:span text:style-name="T253">.</text:span></text:p>
          </table:table-cell>
        </table:table-row>
        <table:table-row>
          <table:table-cell table:style-name="Tabela2.A2" office:value-type="string">
            <text:p text:style-name="P115"><text:span text:style-name="T163">C</text:span><text:span text:style-name="T142">urso </text:span><text:span text:style-name="T163">ao qual </text:span><text:span text:style-name="T173">estou </text:span><text:span text:style-name="T174">matriculado ou PPG (Programa de Pós-Graduação) no qual estagiarei</text:span></text:p>
          </table:table-cell>
        </table:table-row>
        <table:table-row>
          <table:table-cell table:style-name="Tabela2.A13" office:value-type="string">
            <text:p text:style-name="P139">(<text:span text:style-name="T120"> <text:s/></text:span>) <text:span text:style-name="T366">graduação </text:span><text:span text:style-name="T475">no</text:span><text:span text:style-name="T366"> </text:span><text:span text:style-name="T404">c</text:span><text:span text:style-name="T161">urso de </text:span><text:span text:style-name="T129">bacharelado/licenciatura/tecnologia</text:span><text:span text:style-name="T162"> em </text:span><text:span text:style-name="T130">????</text:span><text:span text:style-name="T234">.</text:span></text:p>
            <text:p text:style-name="P139"><text:span text:style-name="T234">(</text:span><text:span text:style-name="T227"> <text:s/></text:span><text:span text:style-name="T234">) </text:span><text:span text:style-name="T242">mestrado</text:span><text:span text:style-name="T234"> </text:span><text:span text:style-name="T243">no </text:span><text:span text:style-name="T251">PPG (</text:span><text:span text:style-name="T252">Programa de Pós-Graduação</text:span><text:span text:style-name="T251">)</text:span><text:span text:style-name="T260"> </text:span><text:span text:style-name="T244">em </text:span><text:span text:style-name="T229">????</text:span><text:span text:style-name="T234">.</text:span></text:p>
            <text:p text:style-name="P139">(<text:span text:style-name="T120"> <text:s/></text:span>) <text:span text:style-name="T366">d</text:span>outorado <text:span text:style-name="T476">no </text:span><text:span text:style-name="T251">PPG (</text:span><text:span text:style-name="T252">Programa de Pós-Graduação</text:span><text:span text:style-name="T251">)</text:span><text:span text:style-name="T260"> </text:span><text:span text:style-name="T408">em </text:span><text:span text:style-name="T130">????</text:span><text:span text:style-name="T234">.</text:span></text:p>
            <text:p text:style-name="P139"><text:span text:style-name="T234">(</text:span><text:span text:style-name="T227"> <text:s/></text:span><text:span text:style-name="T234">) </text:span><text:span text:style-name="T245">estágio de </text:span><text:span text:style-name="T242">p</text:span><text:span text:style-name="T234">ós-</text:span><text:span text:style-name="T242">d</text:span><text:span text:style-name="T234">outorado </text:span><text:span text:style-name="T246">no </text:span><text:span text:style-name="T251">PPG (</text:span><text:span text:style-name="T252">Programa de Pós-Graduação</text:span><text:span text:style-name="T251">)</text:span><text:span text:style-name="T260"> </text:span><text:span text:style-name="T244">em </text:span><text:span text:style-name="T229">????</text:span><text:span text:style-name="T234">.</text:span></text:p>
          </table:table-cell>
        </table:table-row>
      </table:table>
      <text:p text:style-name="P175"><text:soft-page-break/></text:p>
      <text:p text:style-name="P176"/>
      <table:table table:name="Tabela14" table:style-name="Tabela14">
        <table:table-column table:style-name="Tabela14.A"/>
        <table:table-row>
          <table:table-cell table:style-name="Tabela14.A1" office:value-type="string">
            <text:p text:style-name="P107"><text:span text:style-name="T477">VÍNCULO DO </text:span>EXTENSIONISTA</text:p>
          </table:table-cell>
        </table:table-row>
        <table:table-row>
          <table:table-cell table:style-name="Tabela14.A2" office:value-type="string">
            <text:p text:style-name="P116">PSE (Processo Seletivo de Extensionistas)</text:p>
          </table:table-cell>
        </table:table-row>
        <table:table-row>
          <table:table-cell table:style-name="Tabela14.A3" office:value-type="string">
            <text:p text:style-name="P180"><text:span text:style-name="T368">(</text:span><text:span text:style-name="T454">x</text:span><text:span text:style-name="T368">) </text:span><text:span text:style-name="T452">E</text:span><text:span text:style-name="T453">dital </text:span><text:span text:style-name="T452">RESPA </text:span><text:span text:style-name="T453">n</text:span><text:span text:style-name="T452">º. 2026/01</text:span></text:p>
            <text:p text:style-name="P180"><text:span text:style-name="T368">(</text:span><text:span text:style-name="T128"> <text:s/></text:span><text:span text:style-name="T368">) </text:span><text:span text:style-name="T452">E</text:span><text:span text:style-name="T453">dital </text:span><text:span text:style-name="T452">RESPA </text:span><text:span text:style-name="T453">n</text:span><text:span text:style-name="T452">º. 202</text:span><text:span text:style-name="T128">?</text:span><text:span text:style-name="T452">/</text:span><text:span text:style-name="T128">??</text:span></text:p>
          </table:table-cell>
        </table:table-row>
        <table:table-row>
          <table:table-cell table:style-name="Tabela14.A2" office:value-type="string">
            <text:p text:style-name="P117"><text:span text:style-name="T407">V</text:span>ínculo <text:span text:style-name="T407">com o CAIS RESPA</text:span></text:p>
          </table:table-cell>
        </table:table-row>
        <table:table-row>
          <table:table-cell table:style-name="Tabela14.A5" office:value-type="string">
            <text:p text:style-name="P140">(<text:span text:style-name="T120"> <text:s/></text:span>) bolsista<text:span text:style-name="T16">, </text:span><text:span text:style-name="T66">por </text:span><text:span text:style-name="T237">até 12 (doze) meses,</text:span> <text:span text:style-name="T406">de </text:span><text:span text:style-name="T228">dia</text:span><text:span text:style-name="T231"> </text:span><text:span text:style-name="T232">de </text:span><text:span text:style-name="T228">mês</text:span><text:span text:style-name="T235"> </text:span><text:span text:style-name="T236">de </text:span><text:span text:style-name="T228">ano </text:span><text:span text:style-name="T238">até </text:span><text:span text:style-name="T228">dia</text:span><text:span text:style-name="T237"> </text:span><text:span text:style-name="T236">de </text:span><text:span text:style-name="T228">mês</text:span><text:span text:style-name="T235"> </text:span><text:span text:style-name="T236">de </text:span><text:span text:style-name="T228">ano</text:span></text:p>
            <text:p text:style-name="P140">(<text:span text:style-name="T120"> <text:s/></text:span>) voluntário<text:span text:style-name="T365">(a)</text:span><text:span text:style-name="T16">, </text:span><text:span text:style-name="T66">por </text:span><text:span text:style-name="T237">até 12 (doze) meses</text:span>, <text:span text:style-name="T406">de </text:span><text:span text:style-name="T228">dia</text:span><text:span text:style-name="T231"> </text:span><text:span text:style-name="T232">de </text:span><text:span text:style-name="T228">mês</text:span><text:span text:style-name="T235"> </text:span><text:span text:style-name="T236">de </text:span><text:span text:style-name="T228">ano </text:span><text:span text:style-name="T238">até </text:span><text:span text:style-name="T228">dia</text:span><text:span text:style-name="T237"> </text:span><text:span text:style-name="T236">de </text:span><text:span text:style-name="T228">mês</text:span><text:span text:style-name="T235"> </text:span><text:span text:style-name="T236">de </text:span><text:span text:style-name="T228">ano</text:span></text:p>
          </table:table-cell>
        </table:table-row>
        <table:table-row>
          <table:table-cell table:style-name="Tabela14.A2" office:value-type="string">
            <text:p text:style-name="P119"><text:span text:style-name="T478">D</text:span>isponibilidade de horários semanais <text:span text:style-name="T478">para atuar no </text:span><text:span text:style-name="T479">CAIS</text:span><text:span text:style-name="T478"> RESPA</text:span></text:p>
          </table:table-cell>
        </table:table-row>
        <table:table-row>
          <table:table-cell table:style-name="Tabela14.A3" office:value-type="string">
            <text:p text:style-name="P135"><text:span text:style-name="T455">(</text:span><text:span text:style-name="T124"> <text:s/></text:span><text:span text:style-name="T455">) 12h00 (doze horas</text:span><text:span text:style-name="T480">)</text:span><text:span text:style-name="T455"> semanais</text:span>, <text:span text:style-name="T455">pois se trata de voluntário.</text:span></text:p>
            <text:p text:style-name="P135"><text:span text:style-name="T455">(</text:span><text:span text:style-name="T124"> <text:s/></text:span><text:span text:style-name="T455">) </text:span>20h00 (vinte horas<text:span text:style-name="T481">)</text:span> semanais, <text:span text:style-name="T482">distribuídas </text:span><text:span text:style-name="T483">em 04</text:span><text:span text:style-name="T480">h00</text:span><text:span text:style-name="T483"> (quatro horas</text:span><text:span text:style-name="T480">)</text:span><text:span text:style-name="T483"> diárias</text:span>, <text:span text:style-name="T455">pois se trata de bolsista de IEXT (iniciação à extensão).</text:span></text:p>
            <text:p text:style-name="P135"><text:span text:style-name="T455">(</text:span><text:span text:style-name="T124"> <text:s/></text:span><text:span text:style-name="T455">) 40h00 (quarenta horas</text:span><text:span text:style-name="T481">)</text:span><text:span text:style-name="T455"> semanais, </text:span><text:span text:style-name="T482">distribuídas </text:span><text:span text:style-name="T483">em </text:span>08<text:span text:style-name="T480">h00</text:span> (oito horas<text:span text:style-name="T480">)</text:span> diárias, <text:span text:style-name="T455">pois se trata de bolsista de mestrado, doutorado ou pós-doutorado.</text:span></text:p>
          </table:table-cell>
        </table:table-row>
        <table:table-row>
          <table:table-cell table:style-name="Tabela14.A2" office:value-type="string">
            <text:p text:style-name="P120"><text:span text:style-name="T484">Carga </text:span>horári<text:span text:style-name="T484">a</text:span> semana<text:span text:style-name="T484">l</text:span> <text:span text:style-name="T484">comprometida com outras atividades </text:span><text:span text:style-name="T485">voluntárias </text:span><text:span text:style-name="T486">e/</text:span><text:span text:style-name="T485">ou remuneradas, em situação de</text:span><text:span text:style-name="T487"> a</text:span><text:span text:style-name="T488">cúmulo </text:span><text:span text:style-name="T486">de bolsa, estágio, rendimentos, vínculo empregatício, atividade empresarial e/ou remunerada</text:span></text:p>
          </table:table-cell>
        </table:table-row>
        <table:table-row>
          <table:table-cell table:style-name="Tabela14.A9" office:value-type="string">
            <text:p text:style-name="P171"><text:span text:style-name="T455">(</text:span><text:span text:style-name="T125"> <text:s/></text:span><text:span text:style-name="T455">) </text:span><text:span text:style-name="T489">não se aplica, pois não me encontro em tais condições, </text:span><text:span text:style-name="T490">tampouco</text:span><text:span text:style-name="T491"> </text:span><text:span text:style-name="T492">pretendo acumular posteriormente</text:span><text:span text:style-name="T489">.</text:span></text:p>
            <text:p text:style-name="P171"><text:span text:style-name="T455">(</text:span><text:span text:style-name="T122"> <text:s/></text:span><text:span text:style-name="T455">) </text:span><text:span text:style-name="T489">não se aplica, pois não me encontro em tais condições, </text:span><text:span text:style-name="T492">mas pretendo acumular </text:span><text:span text:style-name="T493">assim que possível</text:span><text:span text:style-name="T489">.</text:span></text:p>
            <text:p text:style-name="P170"><text:span text:style-name="T455">(</text:span><text:span text:style-name="T124"> <text:s/></text:span><text:span text:style-name="T455">) </text:span><text:span text:style-name="T137">??</text:span><text:span text:style-name="T455">h</text:span><text:span text:style-name="T494">00</text:span><text:span text:style-name="T455"> (</text:span><text:span text:style-name="T138">????</text:span><text:span text:style-name="T455"> horas) semanais </text:span><text:span text:style-name="T484">comprometida</text:span><text:span text:style-name="T495">s</text:span><text:span text:style-name="T420"> </text:span><text:span text:style-name="T496">em</text:span><text:span text:style-name="T421"> </text:span><text:span text:style-name="T455">estágio </text:span><text:span text:style-name="T497">voluntário</text:span><text:span text:style-name="T455"> </text:span><text:span text:style-name="T498">no(a) </text:span><text:span text:style-name="T138">????</text:span><text:span text:style-name="T455">.</text:span></text:p>
            <text:p text:style-name="P170"><text:span text:style-name="T455">(</text:span><text:span text:style-name="T124"> <text:s/></text:span><text:span text:style-name="T455">) </text:span><text:span text:style-name="T137">??</text:span><text:span text:style-name="T455">h</text:span><text:span text:style-name="T494">00</text:span><text:span text:style-name="T455"> (</text:span><text:span text:style-name="T138">????</text:span><text:span text:style-name="T455"> horas) semanais </text:span><text:span text:style-name="T484">comprometida</text:span><text:span text:style-name="T495">s</text:span><text:span text:style-name="T420"> </text:span><text:span text:style-name="T496">em</text:span><text:span text:style-name="T421"> </text:span><text:span text:style-name="T455">estágio remunerad</text:span><text:span text:style-name="T499">o</text:span><text:span text:style-name="T455"> </text:span><text:span text:style-name="T498">no(a) </text:span><text:span text:style-name="T138">????</text:span><text:span text:style-name="T455">.</text:span></text:p>
            <text:p text:style-name="P170"><text:span text:style-name="T455">(</text:span><text:span text:style-name="T124"> <text:s/></text:span><text:span text:style-name="T455">) </text:span><text:span text:style-name="T137">??</text:span><text:span text:style-name="T455">h</text:span><text:span text:style-name="T494">00</text:span><text:span text:style-name="T455"> (</text:span><text:span text:style-name="T138">????</text:span><text:span text:style-name="T455"> horas) semanais </text:span><text:span text:style-name="T484">comprometida</text:span><text:span text:style-name="T495">s</text:span><text:span text:style-name="T420"> </text:span><text:span text:style-name="T500">como voluntário</text:span><text:span text:style-name="T422"> </text:span><text:span text:style-name="T495">em</text:span><text:span text:style-name="T423"> </text:span>outr<text:span text:style-name="T495">as atividades acadêmicas</text:span>.</text:p>
            <text:p text:style-name="P170"><text:span text:style-name="T455">(</text:span><text:span text:style-name="T124"> <text:s/></text:span><text:span text:style-name="T455">) </text:span><text:span text:style-name="T137">??</text:span><text:span text:style-name="T455">h</text:span><text:span text:style-name="T494">00</text:span><text:span text:style-name="T455"> (</text:span><text:span text:style-name="T138">????</text:span><text:span text:style-name="T455"> horas) semanais </text:span><text:span text:style-name="T484">comprometida</text:span><text:span text:style-name="T495">s</text:span><text:span text:style-name="T420"> </text:span><text:span text:style-name="T500">como bolsista</text:span><text:span text:style-name="T422"> </text:span><text:span text:style-name="T495">em</text:span><text:span text:style-name="T423"> </text:span>outr<text:span text:style-name="T495">as atividades acadêmicas, <text:s/></text:span><text:span text:style-name="T501">financiada </text:span><text:span text:style-name="T494">pel</text:span><text:span text:style-name="T498">o(a) </text:span><text:span text:style-name="T139">????</text:span>.</text:p>
            <text:p text:style-name="P170"><text:span text:style-name="T455">(</text:span><text:span text:style-name="T124"> <text:s/></text:span><text:span text:style-name="T455">) </text:span><text:span text:style-name="T137">??</text:span><text:span text:style-name="T455">h</text:span><text:span text:style-name="T494">00</text:span><text:span text:style-name="T455"> (</text:span><text:span text:style-name="T138">????</text:span><text:span text:style-name="T455"> horas) semanais </text:span><text:span text:style-name="T484">comprometida</text:span><text:span text:style-name="T495">s</text:span><text:span text:style-name="T484"> </text:span><text:span text:style-name="T502">em </text:span><text:span text:style-name="T484">vínculo empregatício </text:span><text:span text:style-name="T503">n</text:span><text:span text:style-name="T498">o(a) </text:span><text:span text:style-name="T140">????</text:span><text:span text:style-name="T484">.</text:span></text:p>
            <text:p text:style-name="P170"><text:soft-page-break/><text:span text:style-name="T455">(</text:span><text:span text:style-name="T124"> <text:s/></text:span><text:span text:style-name="T455">) </text:span><text:span text:style-name="T137">??</text:span><text:span text:style-name="T455">h</text:span><text:span text:style-name="T494">00</text:span><text:span text:style-name="T455"> (</text:span><text:span text:style-name="T138">????</text:span><text:span text:style-name="T455"> horas) semanais </text:span><text:span text:style-name="T484">comprometida</text:span><text:span text:style-name="T495">s</text:span><text:span text:style-name="T484"> </text:span><text:span text:style-name="T497">em </text:span><text:span text:style-name="T484">atividade</text:span><text:span text:style-name="T497">s</text:span><text:span text:style-name="T484"> empresaria</text:span><text:span text:style-name="T497">is</text:span><text:span text:style-name="T484"> </text:span><text:span text:style-name="T498">no(a) </text:span><text:span text:style-name="T140">????</text:span><text:span text:style-name="T484">.</text:span></text:p>
            <text:p text:style-name="P170"><text:span text:style-name="T455">(</text:span><text:span text:style-name="T124"> <text:s/></text:span><text:span text:style-name="T455">) </text:span><text:span text:style-name="T137">??</text:span><text:span text:style-name="T455">h</text:span><text:span text:style-name="T494">00</text:span><text:span text:style-name="T455"> (</text:span><text:span text:style-name="T138">????</text:span><text:span text:style-name="T455"> horas) semanais </text:span><text:span text:style-name="T484">comprometida</text:span><text:span text:style-name="T495">s</text:span><text:span text:style-name="T484"> </text:span><text:span text:style-name="T504">com </text:span><text:span text:style-name="T505">outra</text:span><text:span text:style-name="T502">s</text:span><text:span text:style-name="T505"> </text:span><text:span text:style-name="T484">atividade</text:span><text:span text:style-name="T502">s</text:span><text:span text:style-name="T484"> remunerada</text:span><text:span text:style-name="T502">s</text:span><text:span text:style-name="T484"> </text:span><text:span text:style-name="T504">n</text:span><text:span text:style-name="T498">o(a) </text:span><text:span text:style-name="T140">????</text:span><text:span text:style-name="T484">.</text:span></text:p>
          </table:table-cell>
        </table:table-row>
      </table:table>
      <text:p text:style-name="P176"/>
      <text:p text:style-name="P176"/>
      <table:table table:name="Tabela13" table:style-name="Tabela13">
        <table:table-column table:style-name="Tabela13.A"/>
        <table:table-row table:style-name="Tabela13.1">
          <table:table-cell table:style-name="Tabela13.A1" office:value-type="string">
            <text:list xml:id="list195414622535172" text:continue-list="list195413150777749" text:style-name="WWNum25">
              <text:list-header>
                <text:p text:style-name="P163">HISTÓRICO ACADÊMICO</text:p>
              </text:list-header>
            </text:list>
          </table:table-cell>
        </table:table-row>
        <table:table-row table:style-name="Tabela13.1">
          <table:table-cell table:style-name="Tabela13.A2" office:value-type="string">
            <text:list xml:id="list195413841869917" text:continue-numbering="true" text:style-name="WWNum25">
              <text:list-header>
                <text:p text:style-name="P168">Anexo ao presente relatório a versão atualizada de meu histórico acadêmico, emitido pelo<text:span text:style-name="T459"> c</text:span><text:span text:style-name="T460">urso de </text:span><text:span text:style-name="T461">g</text:span><text:span text:style-name="T460">raduaç</text:span><text:span text:style-name="T221">ão ou </text:span><text:span text:style-name="T222">PPG (</text:span><text:span text:style-name="T223">Programa de Pós-Graduação</text:span><text:span text:style-name="T222">)</text:span> ao qual está/era vinculado, com as notas, ausências, disciplinas e atividades que realizei.</text:p>
              </text:list-header>
            </text:list>
          </table:table-cell>
        </table:table-row>
      </table:table>
      <text:p text:style-name="P77"/>
      <text:p text:style-name="P77"/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list xml:id="list195414391155562" text:continue-numbering="true" text:style-name="WWNum25">
              <text:list-header>
                <text:p text:style-name="P164"><text:span text:style-name="T431">CURRÍCULO, </text:span>PRODUÇÃO <text:span text:style-name="T415">A</text:span>CADÊMICA</text:p>
              </text:list-header>
            </text:list>
          </table:table-cell>
        </table:table-row>
        <table:table-row table:style-name="Tabela1.1">
          <table:table-cell table:style-name="Tabela1.A2" office:value-type="string">
            <text:p text:style-name="P32"><text:span text:style-name="T321">Declaro que </text:span><text:span text:style-name="T258">toda</text:span><text:span text:style-name="T321"> a p</text:span><text:span text:style-name="T322">rodução </text:span><text:span text:style-name="T323">a</text:span><text:span text:style-name="T322">cadêmica </text:span><text:span text:style-name="T324">abaixo</text:span><text:span text:style-name="T322">, </text:span><text:span text:style-name="T325">de </text:span><text:span text:style-name="T326">minha</text:span><text:span text:style-name="T325"> </text:span><text:span text:style-name="T332">(co)</text:span><text:span text:style-name="T327">autoria e de meus (co)orientadores, </text:span><text:span text:style-name="T325">decorrente </text:span><text:span text:style-name="T327">da</text:span><text:span text:style-name="T325">s</text:span><text:span text:style-name="T327"> </text:span><text:span text:style-name="T325">atividades </text:span><text:span text:style-name="T328">do CAIS </text:span><text:span text:style-name="T329">RESPA </text:span><text:span text:style-name="T330">no período</text:span><text:span text:style-name="T328">, </text:span><text:span text:style-name="T331">encontra-se</text:span><text:span text:style-name="T348"> </text:span><text:span text:style-name="T347">cadastrada em</text:span><text:span text:style-name="T349"> </text:span><text:span text:style-name="T360">nossos </text:span><text:span text:style-name="T350">currículo</text:span><text:span text:style-name="T360">s</text:span><text:span text:style-name="T350">, </text:span><text:span text:style-name="T361">anualmente </text:span><text:span text:style-name="T349">atualizado</text:span><text:span text:style-name="T358">s</text:span><text:span text:style-name="T349"> </text:span><text:span text:style-name="T350">na plataforma Lattes, do CNPq &lt;</text:span><text:a xlink:type="simple" xlink:href="http://lattes.cnpq.br/" text:style-name="Internet_20_link" text:visited-style-name="Visited_20_Internet_20_Link"><text:span text:style-name="T350">http://lattes.cnpq.br/</text:span></text:a><text:span text:style-name="T350">&gt;, </text:span><text:span text:style-name="T351">bem como </text:span><text:span text:style-name="T353">aqui </text:span><text:span text:style-name="T351">compilada </text:span><text:span text:style-name="T353">ou </text:span><text:span text:style-name="T346">comprova</text:span><text:span text:style-name="T347">da </text:span><text:span text:style-name="T353">como </text:span><text:span text:style-name="T346">anexo</text:span><text:span text:style-name="T353">s</text:span><text:span text:style-name="T346"> </text:span><text:span text:style-name="T357">em minha</text:span><text:span text:style-name="T356"> pasta eletrônica, disponível </text:span><text:span text:style-name="T354">n</text:span><text:span text:style-name="T355">o </text:span><text:span text:style-name="T359">seguinte </text:span><text:span text:style-name="T6">link</text:span><text:span text:style-name="T351"> (endereço eletrônico)</text:span><text:span text:style-name="T352"> &lt;</text:span><text:span text:style-name="T315">????</text:span><text:span text:style-name="T352">&gt;.</text:span></text:p>
          </table:table-cell>
        </table:table-row>
        <table:table-row table:style-name="Tabela1.1">
          <table:table-cell table:style-name="Tabela1.A3" office:value-type="string">
            <text:list xml:id="list1780483510" text:style-name="L1">
              <text:list-item>
                <text:p text:style-name="P122"><text:span text:style-name="T264">trabalho</text:span><text:span text:style-name="T265">s</text:span><text:span text:style-name="T266"> publicados </text:span><text:span text:style-name="T267">em </text:span><text:span text:style-name="T268">periódicos c</text:span><text:span text:style-name="T263">ientíficos:</text:span></text:p>
                <text:list>
                  <text:list-item>
                    <text:p text:style-name="P122"><text:span text:style-name="T268">a</text:span><text:span text:style-name="T263">rtigos </text:span><text:span text:style-name="T269">completos;</text:span></text:p>
                  </text:list-item>
                  <text:list-item>
                    <text:p text:style-name="P122"><text:span text:style-name="T270">resumos expandidos; </text:span><text:span text:style-name="T301">e</text:span></text:p>
                  </text:list-item>
                  <text:list-item>
                    <text:p text:style-name="P130">resumos.</text:p>
                  </text:list-item>
                </text:list>
              </text:list-item>
            </text:list>
            <text:p text:style-name="P39"/>
            <text:list xml:id="list195414311979287" text:continue-numbering="true" text:style-name="L1">
              <text:list-item>
                <text:p text:style-name="P144"><text:span text:style-name="T334">trabalho</text:span><text:span text:style-name="T335">s</text:span><text:span text:style-name="T334"> </text:span><text:span text:style-name="T336">publicados</text:span><text:span text:style-name="T337"> </text:span><text:span text:style-name="T336">em anais</text:span><text:span text:style-name="T334"> </text:span><text:span text:style-name="T338">d</text:span><text:span text:style-name="T339">o SEUNI (Seminário de Extensão da UNILA) </text:span><text:span text:style-name="T345">e</text:span><text:span text:style-name="T334"> </text:span><text:span text:style-name="T338">d</text:span><text:span text:style-name="T341">e </text:span><text:span text:style-name="T339">outros </text:span><text:span text:style-name="T340">e</text:span><text:span text:style-name="T342">ventos </text:span><text:span text:style-name="T340">acadêmicos:</text:span></text:p>
                <text:list>
                  <text:list-item>
                    <text:p text:style-name="P122"><text:span text:style-name="T266">trabalhos</text:span><text:span text:style-name="T263"> </text:span><text:span text:style-name="T270">completos;</text:span></text:p>
                  </text:list-item>
                  <text:list-item>
                    <text:p text:style-name="P122"><text:span text:style-name="T270">resumos expandidos; </text:span><text:span text:style-name="T301">e</text:span></text:p>
                  </text:list-item>
                  <text:list-item>
                    <text:p text:style-name="P130">resumos.</text:p>
                  </text:list-item>
                </text:list>
              </text:list-item>
            </text:list>
            <text:p text:style-name="P40"/>
            <text:list xml:id="list195415091358305" text:continue-numbering="true" text:style-name="L1">
              <text:list-item>
                <text:p text:style-name="P145"><text:span text:style-name="T343">outras </text:span><text:span text:style-name="T342">p</text:span><text:span text:style-name="T333">ublicações </text:span><text:span text:style-name="T344">bibliográficas:</text:span></text:p>
                <text:list>
                  <text:list-item>
                    <text:p text:style-name="P131">livros;</text:p>
                  </text:list-item>
                  <text:list-item>
                    <text:p text:style-name="P131">capítulos de livros;</text:p>
                  </text:list-item>
                  <text:list-item>
                    <text:p text:style-name="P123"><text:soft-page-break/><text:span text:style-name="T272">t</text:span><text:span text:style-name="T273">ese,</text:span><text:span text:style-name="T274"> </text:span><text:span text:style-name="T272">d</text:span><text:span text:style-name="T273">issertação, </text:span><text:span text:style-name="T274">monografia </text:span><text:span text:style-name="T275">ou </text:span><text:span text:style-name="T273">TCC (trabalho de conclusão de curso) </text:span><text:span text:style-name="T276">aprovada em </text:span><text:span text:style-name="T278">banca de </text:span><text:span text:style-name="T276">defesa </text:span><text:span text:style-name="T302">e </text:span><text:span text:style-name="T276">publicada </text:span><text:span text:style-name="T302">ou </text:span><text:span text:style-name="T277">depositada </text:span><text:span text:style-name="T302">em repositório </text:span><text:span text:style-name="T303">institucional</text:span><text:span text:style-name="T276">; </text:span><text:span text:style-name="T301">e</text:span></text:p>
                  </text:list-item>
                  <text:list-item>
                    <text:p text:style-name="P122"><text:span text:style-name="T279">outras </text:span><text:span text:style-name="T263">produções </text:span><text:span text:style-name="T279">bibliográficas </text:span><text:span text:style-name="T280">(</text:span><text:span text:style-name="T273">materiais, </text:span><text:span text:style-name="T271">cartilhas, </text:span><text:span text:style-name="T273">produtos, documentos, trabalhos </text:span><text:span text:style-name="T280">etc.).</text:span></text:p>
                  </text:list-item>
                </text:list>
              </text:list-item>
            </text:list>
            <text:p text:style-name="P41"/>
            <text:list xml:id="list195413523847206" text:continue-numbering="true" text:style-name="L1">
              <text:list-item>
                <text:p text:style-name="P122"><text:span text:style-name="T281">participações </text:span><text:span text:style-name="T282">certificadas </text:span><text:span text:style-name="T283">em </text:span><text:span text:style-name="T284">e</text:span><text:span text:style-name="T263">ventos </text:span><text:span text:style-name="T284">acadêmicos </text:span><text:span text:style-name="T285">como</text:span><text:span text:style-name="T284">:</text:span></text:p>
                <text:list>
                  <text:list-item>
                    <text:p text:style-name="P132">ouvinte;</text:p>
                  </text:list-item>
                  <text:list-item>
                    <text:p text:style-name="P133">monitor;</text:p>
                  </text:list-item>
                  <text:list-item>
                    <text:p text:style-name="P129"><text:span text:style-name="T287">a</text:span><text:span text:style-name="T262">valiador;</text:span></text:p>
                  </text:list-item>
                  <text:list-item>
                    <text:p text:style-name="P129"><text:span text:style-name="T286">organizado</text:span><text:span text:style-name="T287">r; </text:span><text:span text:style-name="T301">e</text:span></text:p>
                  </text:list-item>
                  <text:list-item>
                    <text:p text:style-name="P124"><text:span text:style-name="T288">a</text:span><text:span text:style-name="T263">presenta</text:span><text:span text:style-name="T289">do</text:span><text:span text:style-name="T283">r</text:span><text:span text:style-name="T290"> </text:span><text:span text:style-name="T283">de </text:span><text:span text:style-name="T264">trabalho</text:span><text:span text:style-name="T265">s</text:span><text:span text:style-name="T266"> </text:span><text:span text:style-name="T291">em </text:span><text:span text:style-name="T292">palestra</text:span><text:span text:style-name="T291">s, </text:span><text:span text:style-name="T293">painé</text:span><text:span text:style-name="T291">is </text:span><text:span text:style-name="T294">(</text:span><text:span text:style-name="T2">banner</text:span><text:span text:style-name="T294">)</text:span><text:span text:style-name="T273">, </text:span><text:span text:style-name="T293">de forma oral</text:span><text:span text:style-name="T292"> </text:span><text:span text:style-name="T291">ou similar </text:span><text:span text:style-name="T281">no SEUNI (Seminário de Extensão da UNILA) </text:span><text:span text:style-name="T300">e </text:span><text:span text:style-name="T295">em outros eventos.</text:span></text:p>
                  </text:list-item>
                </text:list>
              </text:list-item>
            </text:list>
            <text:p text:style-name="P42"/>
            <text:list xml:id="list195414409231291" text:continue-numbering="true" text:style-name="L1">
              <text:list-item>
                <text:p text:style-name="P122"><text:span text:style-name="T263">produções </text:span><text:span text:style-name="T296">técnica</text:span><text:span text:style-name="T297">s:</text:span></text:p>
                <text:list>
                  <text:list-item>
                    <text:p text:style-name="P122"><text:span text:style-name="T298">depósitos, </text:span><text:span text:style-name="T432">registro</text:span><text:span text:style-name="T433">s</text:span><text:span text:style-name="T432"> </text:span><text:span text:style-name="T434">e</text:span><text:span text:style-name="T298">/ou </text:span><text:span text:style-name="T432">concessõ</text:span><text:span text:style-name="T435">es</text:span><text:span text:style-name="T432"> de </text:span><text:span text:style-name="T297">patentes de invenção</text:span><text:span text:style-name="T435">, </text:span><text:span text:style-name="T432">licenças, </text:span><text:span text:style-name="T3">software</text:span><text:span text:style-name="T4">s</text:span><text:span text:style-name="T297">, modelo</text:span><text:span text:style-name="T299">s</text:span><text:span text:style-name="T297"> de utilidade,</text:span><text:span text:style-name="T432"> </text:span><text:span text:style-name="T435">marcas</text:span><text:span text:style-name="T436">,</text:span><text:span text:style-name="T435"> </text:span><text:span text:style-name="T432">desenho</text:span><text:span text:style-name="T435">s</text:span><text:span text:style-name="T432"> industria</text:span><text:span text:style-name="T435">is,</text:span><text:span text:style-name="T432"> jogos eletrônicos</text:span><text:span text:style-name="T435"> e/ou </text:span><text:span text:style-name="T5">sites</text:span><text:span text:style-name="T437"> (</text:span><text:span text:style-name="T432">páginas eletrônicas</text:span><text:span text:style-name="T437">)</text:span><text:span text:style-name="T432">; </text:span><text:span text:style-name="T438">e</text:span></text:p>
                  </text:list-item>
                  <text:list-item>
                    <text:p text:style-name="P122"><text:span text:style-name="T279">outras </text:span><text:span text:style-name="T263">produções </text:span><text:span text:style-name="T296">técnica</text:span><text:span text:style-name="T297">s</text:span><text:span text:style-name="T279"> </text:span><text:span text:style-name="T280">(</text:span><text:span text:style-name="T273">materiais, produtos, </text:span><text:span text:style-name="T297">relatórios, </text:span><text:span text:style-name="T273">documentos, trabalhos, infográficos, gravações audiovisuais </text:span><text:span text:style-name="T280">etc.)</text:span><text:span text:style-name="T297">.</text:span></text:p>
                  </text:list-item>
                </text:list>
              </text:list-item>
            </text:list>
          </table:table-cell>
        </table:table-row>
      </table:table>
      <text:p text:style-name="P65"/>
      <text:p text:style-name="P65"/>
      <table:table table:name="Tabela10" table:style-name="Tabela10">
        <table:table-column table:style-name="Tabela10.A"/>
        <table:table-row table:style-name="Tabela10.1">
          <table:table-cell table:style-name="Tabela10.A1" office:value-type="string">
            <text:list xml:id="list195413994990738" text:continue-list="list195413808056616" text:style-name="WWNum15">
              <text:list-header>
                <text:p text:style-name="P108">PÚBLICO ALVO E LOCAIS DAS ATIVIDADES</text:p>
              </text:list-header>
            </text:list>
          </table:table-cell>
        </table:table-row>
        <table:table-row table:style-name="Tabela10.1">
          <table:table-cell table:style-name="Tabela10.A2" office:value-type="string">
            <text:list xml:id="list195414619977238" text:continue-numbering="true" text:style-name="WWNum15">
              <text:list-header>
                <text:p text:style-name="P112"><text:span text:style-name="T196">P</text:span><text:span text:style-name="T197">úblico alvo, </text:span><text:span text:style-name="T198">m</text:span><text:span text:style-name="T199">unicípio</text:span><text:span text:style-name="T200">s</text:span><text:span text:style-name="T199"> </text:span><text:span text:style-name="T201">e i</text:span><text:span text:style-name="T141">nstituiç</text:span><text:span text:style-name="T177">õ</text:span><text:span text:style-name="T201">es</text:span><text:span text:style-name="T141"> onde foram desenvolvidas as atividades</text:span></text:p>
              </text:list-header>
            </text:list>
          </table:table-cell>
        </table:table-row>
        <table:table-row table:style-name="Tabela10.1">
          <table:table-cell table:style-name="Tabela10.A3" office:value-type="string">
            <text:p text:style-name="P79">Estado do Paraná, <text:span text:style-name="T175">Munic</text:span><text:span text:style-name="T176">ípio de </text:span>Foz do Iguaçu:</text:p>
            <text:p text:style-name="P79"/>
            <text:list xml:id="list3754904228" text:style-name="L2">
              <text:list-item>
                <text:p text:style-name="P173">UBS (Unidade Básica de Saúde), <text:span text:style-name="T225">localizado n</text:span>o bairro Cidade Nova</text:p>
                <text:list>
                  <text:list-item>
                    <text:p text:style-name="P136"><text:span text:style-name="T372">descrição do </text:span><text:span text:style-name="T374">público alvo: </text:span><text:span text:style-name="T123">????</text:span></text:p>
                  </text:list-item>
                  <text:list-item>
                    <text:p text:style-name="P137"><text:span text:style-name="T58">t</text:span><text:span text:style-name="T57">otal de pessoas atendidas</text:span><text:span text:style-name="T16">: </text:span><text:span text:style-name="T120">??</text:span><text:span text:style-name="T16"> </text:span><text:span text:style-name="T43">(</text:span><text:span text:style-name="T126">????</text:span><text:span text:style-name="T43">)</text:span></text:p>
                  </text:list-item>
                  <text:list-item>
                    <text:p text:style-name="P134"><text:span text:style-name="T399">t</text:span><text:span text:style-name="T398">otal de pessoas atendidas p</text:span><text:span text:style-name="T216">revis</text:span><text:span text:style-name="T217">t</text:span><text:span text:style-name="T218">o</text:span><text:span text:style-name="T261">: </text:span><text:span text:style-name="T126">??</text:span><text:span text:style-name="T261"> (</text:span><text:span text:style-name="T126">????</text:span><text:span text:style-name="T261">)</text:span></text:p>
                  </text:list-item>
                </text:list>
              </text:list-item>
            </text:list>
            <text:p text:style-name="P79"/>
            <text:list xml:id="list195414970018443" text:continue-numbering="true" text:style-name="L2">
              <text:list-item>
                <text:p text:style-name="P173">PATRONATO (Patronato Penitenciário Municipal), <text:span text:style-name="T225">localizado n</text:span>o bairro <text:span text:style-name="T226">Centro</text:span></text:p>
                <text:list>
                  <text:list-item>
                    <text:p text:style-name="P136"><text:span text:style-name="T372">descrição do </text:span><text:span text:style-name="T374">público alvo: </text:span><text:span text:style-name="T123">????</text:span></text:p>
                  </text:list-item>
                  <text:list-item>
                    <text:p text:style-name="P137"><text:span text:style-name="T58">t</text:span><text:span text:style-name="T57">otal de pessoas atendidas</text:span><text:span text:style-name="T16">: </text:span><text:span text:style-name="T120">??</text:span><text:span text:style-name="T16"> </text:span><text:span text:style-name="T43">(</text:span><text:span text:style-name="T126">????</text:span><text:span text:style-name="T43">)</text:span></text:p>
                  </text:list-item>
                  <text:list-item>
                    <text:p text:style-name="P134"><text:soft-page-break/><text:span text:style-name="T399">t</text:span><text:span text:style-name="T398">otal de pessoas atendidas p</text:span><text:span text:style-name="T216">revis</text:span><text:span text:style-name="T217">t</text:span><text:span text:style-name="T218">o</text:span><text:span text:style-name="T261">: </text:span><text:span text:style-name="T126">??</text:span><text:span text:style-name="T261"> (</text:span><text:span text:style-name="T126">????</text:span><text:span text:style-name="T261">)</text:span></text:p>
                  </text:list-item>
                </text:list>
              </text:list-item>
            </text:list>
            <text:p text:style-name="P79"/>
            <text:list xml:id="list195413305136637" text:continue-numbering="true" text:style-name="L2">
              <text:list-item>
                <text:p text:style-name="P173">CAPS AD III (Centro de Atenção Psicossocial - Álcool e Drogas), <text:span text:style-name="T225">localizado n</text:span>o bairro Polo Centro</text:p>
                <text:list>
                  <text:list-item>
                    <text:p text:style-name="P136"><text:span text:style-name="T372">descrição do </text:span><text:span text:style-name="T374">público alvo: </text:span><text:span text:style-name="T123">????</text:span></text:p>
                  </text:list-item>
                  <text:list-item>
                    <text:p text:style-name="P137"><text:span text:style-name="T58">t</text:span><text:span text:style-name="T57">otal de pessoas atendidas</text:span><text:span text:style-name="T16">: </text:span><text:span text:style-name="T120">??</text:span><text:span text:style-name="T16"> </text:span><text:span text:style-name="T43">(</text:span><text:span text:style-name="T126">????</text:span><text:span text:style-name="T43">)</text:span></text:p>
                  </text:list-item>
                  <text:list-item>
                    <text:p text:style-name="P137"><text:span text:style-name="T58">t</text:span><text:span text:style-name="T57">otal de pessoas atendidas p</text:span><text:span text:style-name="T18">revis</text:span><text:span text:style-name="T21">t</text:span><text:span text:style-name="T40">o</text:span><text:span text:style-name="T43">: </text:span><text:span text:style-name="T126">??</text:span><text:span text:style-name="T43"> (</text:span><text:span text:style-name="T126">????</text:span><text:span text:style-name="T43">)</text:span></text:p>
                  </text:list-item>
                </text:list>
              </text:list-item>
            </text:list>
            <text:p text:style-name="P43"/>
            <text:list xml:id="list195413297570501" text:continue-numbering="true" text:style-name="L2">
              <text:list-item>
                <text:p text:style-name="P173"><text:span text:style-name="T412">Outro: </text:span><text:span text:style-name="T131">????</text:span>, <text:span text:style-name="T225">localizado n</text:span>o bairro <text:span text:style-name="T120">????</text:span></text:p>
                <text:list>
                  <text:list-item>
                    <text:p text:style-name="P136"><text:span text:style-name="T372">descrição do </text:span><text:span text:style-name="T374">público alvo: </text:span><text:span text:style-name="T123">????</text:span></text:p>
                  </text:list-item>
                  <text:list-item>
                    <text:p text:style-name="P137"><text:span text:style-name="T58">t</text:span><text:span text:style-name="T57">otal de pessoas atendidas</text:span><text:span text:style-name="T16">: </text:span><text:span text:style-name="T120">??</text:span><text:span text:style-name="T16"> </text:span><text:span text:style-name="T43">(</text:span><text:span text:style-name="T126">????</text:span><text:span text:style-name="T43">)</text:span></text:p>
                  </text:list-item>
                  <text:list-item>
                    <text:p text:style-name="P137"><text:span text:style-name="T58">t</text:span><text:span text:style-name="T57">otal de pessoas atendidas p</text:span><text:span text:style-name="T18">revis</text:span><text:span text:style-name="T21">t</text:span><text:span text:style-name="T40">o</text:span><text:span text:style-name="T43">: </text:span><text:span text:style-name="T126">??</text:span><text:span text:style-name="T43"> (</text:span><text:span text:style-name="T126">????</text:span><text:span text:style-name="T43">)</text:span></text:p>
                  </text:list-item>
                </text:list>
              </text:list-item>
            </text:list>
          </table:table-cell>
        </table:table-row>
      </table:table>
      <text:p text:style-name="P71"/>
      <text:p text:style-name="P70"/>
      <table:table table:name="Tabela9" table:style-name="Tabela9">
        <table:table-column table:style-name="Tabela9.A"/>
        <table:table-row table:style-name="Tabela9.1">
          <table:table-cell table:style-name="Tabela9.A1" office:value-type="string">
            <text:list xml:id="list195413057464775" text:continue-list="list195414391155562" text:style-name="WWNum25">
              <text:list-header>
                <text:p text:style-name="P155"><text:span text:style-name="T180">A</text:span><text:span text:style-name="T179">TIVIDADE</text:span><text:span text:style-name="T181">S</text:span><text:span text:style-name="T146"> </text:span><text:span text:style-name="T147">MENSAIS </text:span><text:span text:style-name="T148">E </text:span><text:span text:style-name="T181">METODOLOGIA</text:span><text:span text:style-name="T182">S</text:span></text:p>
              </text:list-header>
            </text:list>
          </table:table-cell>
        </table:table-row>
        <table:table-row table:style-name="Tabela9.1">
          <table:table-cell table:style-name="Tabela9.A2" office:value-type="string">
            <text:list xml:id="list195414772884458" text:continue-numbering="true" text:style-name="WWNum25">
              <text:list-header>
                <text:p text:style-name="P157"><text:span text:style-name="T30">R</text:span><text:span text:style-name="T29">elate:</text:span></text:p>
              </text:list-header>
            </text:list>
            <text:list xml:id="list1947601003" text:style-name="L3">
              <text:list-item>
                <text:p text:style-name="P118">a carga horária dedicada;</text:p>
              </text:list-item>
              <text:list-item>
                <text:p text:style-name="P146"><text:span text:style-name="T92">as principais </text:span><text:span text:style-name="T96">atividade</text:span><text:span text:style-name="T98">s</text:span><text:span text:style-name="T96"> realizada</text:span><text:span text:style-name="T98">s</text:span><text:span text:style-name="T91">;</text:span></text:p>
              </text:list-item>
              <text:list-item>
                <text:p text:style-name="P147"><text:span text:style-name="T92">as principais </text:span><text:span text:style-name="T93">metodologia</text:span><text:span text:style-name="T94">s</text:span><text:span text:style-name="T95"> </text:span><text:span text:style-name="T90">utilizadas</text:span><text:span text:style-name="T91">; </text:span><text:span text:style-name="T99">e</text:span></text:p>
              </text:list-item>
              <text:list-item>
                <text:p text:style-name="P148"><text:span text:style-name="T100">os </text:span><text:span text:style-name="T77">m</text:span><text:span text:style-name="T78">ateriais, equipamentos e/ou recursos financeiros </text:span><text:span text:style-name="T79">do RESPA </text:span><text:span text:style-name="T80">e/ou apoiador</text:span><text:span text:style-name="T81">es </text:span><text:span text:style-name="T82">usados.</text:span></text:p>
              </text:list-item>
            </text:list>
            <text:p text:style-name="P33"/>
          </table:table-cell>
        </table:table-row>
        <table:table-row table:style-name="Tabela9.1">
          <table:table-cell table:style-name="Tabela9.A3" office:value-type="string">
            <text:list xml:id="list195413855642288" text:continue-numbering="true" text:style-name="L3">
              <text:list-item>
                <text:p text:style-name="P125"><text:span text:style-name="T451">atividade realizada</text:span>: <text:span text:style-name="T314">????</text:span><text:span text:style-name="T305">;</text:span></text:p>
                <text:list>
                  <text:list-item>
                    <text:p text:style-name="P126"><text:span text:style-name="T307">horas </text:span><text:span text:style-name="T308">semanais </text:span><text:span text:style-name="T304">dedicadas: </text:span><text:span text:style-name="T313">??</text:span><text:span text:style-name="T304"> (</text:span><text:span text:style-name="T313">????</text:span><text:span text:style-name="T304">);</text:span></text:p>
                  </text:list-item>
                  <text:list-item>
                    <text:p text:style-name="P126"><text:span text:style-name="T305">técnicas e métodos empregados: </text:span><text:span text:style-name="T314">????</text:span><text:span text:style-name="T305">; </text:span><text:span text:style-name="T306">e</text:span></text:p>
                  </text:list-item>
                  <text:list-item>
                    <text:p text:style-name="P126"><text:span text:style-name="T309">m</text:span><text:span text:style-name="T310">ateriais, equipamentos e/ou recursos financeiros </text:span><text:span text:style-name="T311">empregados</text:span><text:span text:style-name="T310">: </text:span><text:span text:style-name="T313">????</text:span><text:span text:style-name="T304">.</text:span></text:p>
                  </text:list-item>
                </text:list>
              </text:list-item>
            </text:list>
            <text:p text:style-name="P44"/>
            <text:list xml:id="list195414907336281" text:continue-numbering="true" text:style-name="L3">
              <text:list-item>
                <text:p text:style-name="P127"><text:span text:style-name="T451">atividade realizada</text:span>: <text:span text:style-name="T314">????</text:span><text:span text:style-name="T305">;</text:span></text:p>
                <text:list>
                  <text:list-item>
                    <text:p text:style-name="P128"><text:span text:style-name="T307">horas </text:span><text:span text:style-name="T308">semanais </text:span><text:span text:style-name="T304">dedicadas: </text:span><text:span text:style-name="T313">??</text:span><text:span text:style-name="T304"> (</text:span><text:span text:style-name="T313">????</text:span><text:span text:style-name="T304">);</text:span></text:p>
                  </text:list-item>
                  <text:list-item>
                    <text:p text:style-name="P128"><text:span text:style-name="T305">técnicas e métodos empregados: </text:span><text:span text:style-name="T314">????</text:span><text:span text:style-name="T305">; </text:span><text:span text:style-name="T306">e</text:span></text:p>
                  </text:list-item>
                  <text:list-item>
                    <text:p text:style-name="P128"><text:span text:style-name="T309">m</text:span><text:span text:style-name="T310">ateriais, equipamentos e/ou recursos financeiros </text:span><text:span text:style-name="T311">empregados</text:span><text:span text:style-name="T310">: </text:span><text:span text:style-name="T313">????</text:span><text:span text:style-name="T304">.</text:span></text:p>
                  </text:list-item>
                </text:list>
              </text:list-item>
            </text:list>
            <text:p text:style-name="P45"/>
            <text:list xml:id="list195415055706547" text:continue-numbering="true" text:style-name="L3">
              <text:list-item>
                <text:p text:style-name="P127"><text:span text:style-name="T451">atividade realizada</text:span>: <text:span text:style-name="T314">????</text:span><text:span text:style-name="T305">;</text:span></text:p>
                <text:list>
                  <text:list-item>
                    <text:p text:style-name="P128"><text:soft-page-break/><text:span text:style-name="T307">horas </text:span><text:span text:style-name="T308">semanais </text:span><text:span text:style-name="T304">dedicadas: </text:span><text:span text:style-name="T313">??</text:span><text:span text:style-name="T304"> (</text:span><text:span text:style-name="T313">????</text:span><text:span text:style-name="T304">);</text:span></text:p>
                  </text:list-item>
                  <text:list-item>
                    <text:p text:style-name="P128"><text:span text:style-name="T305">técnicas e métodos empregados: </text:span><text:span text:style-name="T314">????</text:span><text:span text:style-name="T305">; </text:span><text:span text:style-name="T306">e</text:span></text:p>
                  </text:list-item>
                  <text:list-item>
                    <text:p text:style-name="P128"><text:span text:style-name="T309">m</text:span><text:span text:style-name="T310">ateriais, equipamentos e/ou recursos financeiros </text:span><text:span text:style-name="T311">empregados</text:span><text:span text:style-name="T310">: </text:span><text:span text:style-name="T313">????</text:span><text:span text:style-name="T304">.</text:span></text:p>
                  </text:list-item>
                </text:list>
              </text:list-item>
            </text:list>
          </table:table-cell>
        </table:table-row>
      </table:table>
      <text:p text:style-name="P72"/>
      <text:p text:style-name="P72"/>
      <table:table table:name="Tabela12" table:style-name="Tabela12">
        <table:table-column table:style-name="Tabela12.A"/>
        <table:table-row table:style-name="Tabela12.1">
          <table:table-cell table:style-name="Tabela12.A1" office:value-type="string">
            <text:list xml:id="list195414238536874" text:continue-list="list195414772884458" text:style-name="WWNum25">
              <text:list-header>
                <text:p text:style-name="P156"><text:span text:style-name="T183">RESULTADOS </text:span><text:span text:style-name="T184">ALCANÇADOS</text:span></text:p>
              </text:list-header>
            </text:list>
          </table:table-cell>
        </table:table-row>
        <table:table-row table:style-name="Tabela12.1">
          <table:table-cell table:style-name="Tabela12.A2" office:value-type="string">
            <text:list xml:id="list195413581611881" text:continue-numbering="true" text:style-name="WWNum25">
              <text:list-header>
                <text:p text:style-name="P158"><text:span text:style-name="T30">R</text:span><text:span text:style-name="T29">elate:</text:span></text:p>
              </text:list-header>
            </text:list>
            <text:list xml:id="list195413888185165" text:continue-list="list195415055706547" text:style-name="L3">
              <text:list-item>
                <text:p text:style-name="P149"><text:span text:style-name="T83">as </text:span><text:span text:style-name="T84">metas </text:span><text:span text:style-name="T83">e</text:span><text:span text:style-name="T85"> o</text:span><text:span text:style-name="T86">bjetivos</text:span><text:span text:style-name="T84"> </text:span><text:span text:style-name="T86">previstos; </text:span><text:span text:style-name="T97">e</text:span></text:p>
              </text:list-item>
              <text:list-item>
                <text:p text:style-name="P149"><text:span text:style-name="T90">as suas</text:span><text:span text:style-name="T86"> </text:span><text:span text:style-name="T87">contribuições, </text:span><text:span text:style-name="T88">efetividade, indicadores</text:span><text:span text:style-name="T259"> </text:span><text:span text:style-name="T88">e </text:span><text:span text:style-name="T86">r</text:span><text:span text:style-name="T85">esultados </text:span><text:span text:style-name="T89">a</text:span><text:span text:style-name="T85">lcançados.</text:span></text:p>
              </text:list-item>
            </text:list>
          </table:table-cell>
        </table:table-row>
        <table:table-row table:style-name="Tabela12.1">
          <table:table-cell table:style-name="Tabela12.A3" office:value-type="string">
            <text:list xml:id="list195413572222717" text:continue-numbering="true" text:style-name="L3">
              <text:list-item>
                <text:p text:style-name="P150"><text:span text:style-name="T115">meta prevista: </text:span><text:span text:style-name="T119">????</text:span><text:span text:style-name="T115">;</text:span></text:p>
              </text:list-item>
              <text:list-item>
                <text:p text:style-name="P150"><text:span text:style-name="T101">objetivo</text:span><text:span text:style-name="T115"> previsto: </text:span><text:span text:style-name="T116">????</text:span><text:span text:style-name="T102">;</text:span></text:p>
              </text:list-item>
              <text:list-item>
                <text:p text:style-name="P150"><text:span text:style-name="T102">r</text:span><text:span text:style-name="T103">esultado </text:span><text:span text:style-name="T104">a</text:span><text:span text:style-name="T103">lcançado: </text:span><text:span text:style-name="T116">????</text:span><text:span text:style-name="T102">;</text:span></text:p>
              </text:list-item>
              <text:list-item>
                <text:p text:style-name="P150"><text:span text:style-name="T105">indicador extensionista evident</text:span><text:span text:style-name="T106">e</text:span><text:span text:style-name="T105"> obtido: </text:span><text:span text:style-name="T117">????</text:span><text:span text:style-name="T102">;</text:span></text:p>
              </text:list-item>
              <text:list-item>
                <text:p text:style-name="P150"><text:span text:style-name="T103">efetividade </text:span><text:span text:style-name="T107">(</text:span><text:span text:style-name="T103">no mínimo, 50% do planejado</text:span><text:span text:style-name="T107">): </text:span><text:span text:style-name="T118">??</text:span><text:span text:style-name="T107">% </text:span><text:span text:style-name="T108">da meta </text:span><text:span text:style-name="T109">foi </text:span><text:span text:style-name="T110">alcançada</text:span><text:span text:style-name="T102">; </text:span><text:span text:style-name="T114">e</text:span></text:p>
              </text:list-item>
              <text:list-item>
                <text:p text:style-name="P150"><text:span text:style-name="T110">contribuições de </text:span><text:span text:style-name="T111">minha </text:span><text:span text:style-name="T110">pesquisa </text:span><text:span text:style-name="T104">e </text:span><text:span text:style-name="T110">atividades para o </text:span><text:span text:style-name="T112">seu </text:span><text:span text:style-name="T113">cumprimento: </text:span><text:span text:style-name="T117">????</text:span><text:span text:style-name="T105">.</text:span></text:p>
              </text:list-item>
            </text:list>
            <text:p text:style-name="P46"/>
            <text:list xml:id="list195413281816570" text:continue-numbering="true" text:style-name="L3">
              <text:list-item>
                <text:p text:style-name="P151"><text:span text:style-name="T115">meta prevista: </text:span><text:span text:style-name="T119">????</text:span><text:span text:style-name="T115">;</text:span></text:p>
              </text:list-item>
              <text:list-item>
                <text:p text:style-name="P151"><text:span text:style-name="T101">objetivo</text:span><text:span text:style-name="T115"> previsto: </text:span><text:span text:style-name="T116">????</text:span><text:span text:style-name="T102">;</text:span></text:p>
              </text:list-item>
              <text:list-item>
                <text:p text:style-name="P151"><text:span text:style-name="T102">r</text:span><text:span text:style-name="T103">esultado </text:span><text:span text:style-name="T104">a</text:span><text:span text:style-name="T103">lcançado: </text:span><text:span text:style-name="T116">????</text:span><text:span text:style-name="T102">;</text:span></text:p>
              </text:list-item>
              <text:list-item>
                <text:p text:style-name="P151"><text:span text:style-name="T105">indicador extensionista evident</text:span><text:span text:style-name="T106">e</text:span><text:span text:style-name="T105"> obtido: </text:span><text:span text:style-name="T117">????</text:span><text:span text:style-name="T102">;</text:span></text:p>
              </text:list-item>
              <text:list-item>
                <text:p text:style-name="P151"><text:span text:style-name="T103">efetividade </text:span><text:span text:style-name="T107">(</text:span><text:span text:style-name="T103">no mínimo, 50% do planejado</text:span><text:span text:style-name="T107">): </text:span><text:span text:style-name="T118">??</text:span><text:span text:style-name="T107">% </text:span><text:span text:style-name="T108">da meta </text:span><text:span text:style-name="T109">foi </text:span><text:span text:style-name="T110">alcançada</text:span><text:span text:style-name="T102">; </text:span><text:span text:style-name="T114">e</text:span></text:p>
              </text:list-item>
              <text:list-item>
                <text:p text:style-name="P151"><text:span text:style-name="T110">contribuições de </text:span><text:span text:style-name="T111">minha </text:span><text:span text:style-name="T110">pesquisa </text:span><text:span text:style-name="T104">e </text:span><text:span text:style-name="T110">atividades para o </text:span><text:span text:style-name="T112">seu </text:span><text:span text:style-name="T113">cumprimento: </text:span><text:span text:style-name="T117">????</text:span><text:span text:style-name="T105">.</text:span></text:p>
              </text:list-item>
            </text:list>
            <text:p text:style-name="P47"/>
            <text:list xml:id="list195413263548265" text:continue-numbering="true" text:style-name="L3">
              <text:list-item>
                <text:p text:style-name="P151"><text:span text:style-name="T115">meta prevista: </text:span><text:span text:style-name="T119">????</text:span><text:span text:style-name="T115">;</text:span></text:p>
              </text:list-item>
              <text:list-item>
                <text:p text:style-name="P151"><text:span text:style-name="T101">objetivo</text:span><text:span text:style-name="T115"> previsto: </text:span><text:span text:style-name="T116">????</text:span><text:span text:style-name="T102">;</text:span></text:p>
              </text:list-item>
              <text:list-item>
                <text:p text:style-name="P151"><text:span text:style-name="T102">r</text:span><text:span text:style-name="T103">esultado </text:span><text:span text:style-name="T104">a</text:span><text:span text:style-name="T103">lcançado: </text:span><text:span text:style-name="T116">????</text:span><text:span text:style-name="T102">;</text:span></text:p>
              </text:list-item>
              <text:list-item>
                <text:p text:style-name="P151"><text:span text:style-name="T105">indicador extensionista evident</text:span><text:span text:style-name="T106">e</text:span><text:span text:style-name="T105"> obtido: </text:span><text:span text:style-name="T117">????</text:span><text:span text:style-name="T102">;</text:span></text:p>
              </text:list-item>
              <text:list-item>
                <text:p text:style-name="P151"><text:span text:style-name="T103">efetividade </text:span><text:span text:style-name="T107">(</text:span><text:span text:style-name="T103">no mínimo, 50% do planejado</text:span><text:span text:style-name="T107">): </text:span><text:span text:style-name="T118">??</text:span><text:span text:style-name="T107">% </text:span><text:span text:style-name="T108">da meta </text:span><text:span text:style-name="T109">foi </text:span><text:span text:style-name="T110">alcançada</text:span><text:span text:style-name="T102">; </text:span><text:span text:style-name="T114">e</text:span></text:p>
              </text:list-item>
              <text:list-item>
                <text:p text:style-name="P151"><text:span text:style-name="T110">contribuições de </text:span><text:span text:style-name="T111">minha </text:span><text:span text:style-name="T110">pesquisa </text:span><text:span text:style-name="T104">e </text:span><text:span text:style-name="T110">atividades para o </text:span><text:span text:style-name="T112">seu </text:span><text:span text:style-name="T113">cumprimento: </text:span><text:span text:style-name="T117">????</text:span><text:span text:style-name="T105">.</text:span></text:p>
              </text:list-item>
            </text:list>
          </table:table-cell>
        </table:table-row>
      </table:table>
      <text:p text:style-name="P76"/>
      <text:p text:style-name="P72"/>
      <table:table table:name="Tabela6" table:style-name="Tabela6">
        <table:table-column table:style-name="Tabela6.A"/>
        <text:soft-page-break/>
        <table:table-row table:style-name="Tabela6.1">
          <table:table-cell table:style-name="Tabela6.A1" office:value-type="string">
            <text:p text:style-name="P29"><text:span text:style-name="T206">A</text:span><text:span text:style-name="T202">VALI</text:span><text:span text:style-name="T219">AÇÃO DE </text:span><text:span text:style-name="T207">I</text:span><text:span text:style-name="T202">MPACTO</text:span><text:span text:style-name="T219">S</text:span></text:p>
          </table:table-cell>
        </table:table-row>
        <table:table-row table:style-name="Tabela6.1">
          <table:table-cell table:style-name="Tabela6.A2" office:value-type="string">
            <text:p text:style-name="P31"><text:span text:style-name="T206">Avalie </text:span><text:span text:style-name="T207">o i</text:span><text:span text:style-name="T202">mpacto das atividade</text:span><text:span text:style-name="T220">s</text:span><text:span text:style-name="T202"> realizada</text:span><text:span text:style-name="T220">s</text:span><text:span text:style-name="T203"> </text:span><text:span text:style-name="T202">na </text:span><text:span text:style-name="T205">sua</text:span><text:span text:style-name="T202"> formação acadêmica</text:span></text:p>
          </table:table-cell>
        </table:table-row>
        <table:table-row table:style-name="Tabela6.1">
          <table:table-cell table:style-name="Tabela6.A3" office:value-type="string">
            <text:list xml:id="list2641081771" text:style-name="L4">
              <text:list-header>
                <text:p text:style-name="P172">????</text:p>
              </text:list-header>
            </text:list>
          </table:table-cell>
        </table:table-row>
        <table:table-row table:style-name="Tabela6.1">
          <table:table-cell table:style-name="Tabela6.A2" office:value-type="string">
            <text:p text:style-name="P30"><text:span text:style-name="T206">A</text:span><text:span text:style-name="T202">valie </text:span><text:span text:style-name="T207">o i</text:span><text:span text:style-name="T202">mpacto</text:span><text:span text:style-name="T208"> das </text:span><text:span text:style-name="T214">suas </text:span><text:span text:style-name="T202">atividade</text:span><text:span text:style-name="T220">s</text:span><text:span text:style-name="T202"> realizada</text:span><text:span text:style-name="T220">s</text:span><text:span text:style-name="T203"> </text:span><text:span text:style-name="T204">n</text:span><text:span text:style-name="T209">o </text:span><text:span text:style-name="T210">diálogo </text:span><text:span text:style-name="T211">universidade-</text:span><text:span text:style-name="T210">comunidade</text:span><text:span text:style-name="T212">-</text:span><text:span text:style-name="T202">políticas públicas</text:span></text:p>
          </table:table-cell>
        </table:table-row>
        <table:table-row table:style-name="Tabela6.1">
          <table:table-cell table:style-name="Tabela6.A5" office:value-type="string">
            <text:p text:style-name="P51">????</text:p>
          </table:table-cell>
        </table:table-row>
        <table:table-row table:style-name="Tabela6.1">
          <table:table-cell table:style-name="Tabela6.A2" office:value-type="string">
            <text:list xml:id="list195413894309908" text:continue-list="list195413581611881" text:style-name="WWNum25">
              <text:list-header>
                <text:p text:style-name="P159"><text:span text:style-name="T149">A</text:span><text:span text:style-name="T141">valie </text:span><text:span text:style-name="T34">o i</text:span><text:span text:style-name="T35">mpacto das </text:span><text:span text:style-name="T141">condições </text:span><text:span text:style-name="T150">de infraestrutura </text:span><text:span text:style-name="T171">encontradas </text:span><text:span text:style-name="T150">(laboratórios, instrumentos, insumos, equipamentos, sala de estudos, computadores, biblioteca, </text:span><text:span text:style-name="T151">etc.</text:span><text:span text:style-name="T150">) </text:span><text:span text:style-name="T165">nas</text:span><text:span text:style-name="T141"> suas atividade</text:span><text:span text:style-name="T170">s</text:span><text:span text:style-name="T141"> realizada</text:span><text:span text:style-name="T36">s</text:span></text:p>
              </text:list-header>
            </text:list>
          </table:table-cell>
        </table:table-row>
        <table:table-row table:style-name="Tabela6.1">
          <table:table-cell table:style-name="Tabela6.A3" office:value-type="string">
            <text:p text:style-name="P49">????</text:p>
          </table:table-cell>
        </table:table-row>
        <table:table-row table:style-name="Tabela6.1">
          <table:table-cell table:style-name="Tabela6.A2" office:value-type="string">
            <text:list xml:id="list195414579406582" text:continue-numbering="true" text:style-name="WWNum25">
              <text:list-header>
                <text:p text:style-name="P165"><text:span text:style-name="T449">Avalie </text:span><text:span text:style-name="T450">o impacto d</text:span>as <text:span text:style-name="T362">d</text:span><text:span text:style-name="T363">ificuldades encontradas </text:span><text:span text:style-name="T364">para desenvolver as</text:span> suas atividades</text:p>
              </text:list-header>
            </text:list>
          </table:table-cell>
        </table:table-row>
        <table:table-row table:style-name="Tabela6.1">
          <table:table-cell table:style-name="Tabela6.A9" office:value-type="string">
            <text:p text:style-name="P49">????</text:p>
          </table:table-cell>
        </table:table-row>
      </table:table>
      <text:p text:style-name="P72"/>
      <text:p text:style-name="P67"/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list xml:id="list195413918200514" text:continue-numbering="true" text:style-name="WWNum25">
              <text:list-header>
                <text:p text:style-name="P161">ORIENTADORES</text:p>
              </text:list-header>
            </text:list>
          </table:table-cell>
        </table:table-row>
        <table:table-row table:style-name="Tabela7.1">
          <table:table-cell table:style-name="Tabela7.A2" office:value-type="string">
            <text:list xml:id="list195414603990442" text:continue-numbering="true" text:style-name="WWNum25">
              <text:list-header>
                <text:p text:style-name="P160"><text:span text:style-name="T152">P</text:span><text:span text:style-name="T141">arecer</text:span></text:p>
              </text:list-header>
            </text:list>
          </table:table-cell>
        </table:table-row>
        <table:table-row table:style-name="Tabela7.1">
          <table:table-cell table:style-name="Tabela7.A3" office:value-type="string">
            <text:p text:style-name="P100"><text:span text:style-name="T17">(</text:span><text:span text:style-name="T122"> <text:s/></text:span><text:span text:style-name="T17">) </text:span><text:span text:style-name="T20">recomenda-se a </text:span><text:span text:style-name="T394">reprovação</text:span><text:span text:style-name="T19"> </text:span><text:span text:style-name="T20">do relatório, </text:span><text:span text:style-name="T22">pois a </text:span><text:span text:style-name="T23">iniciativa</text:span><text:span text:style-name="T22">, </text:span><text:span text:style-name="T23">protagonismo, </text:span><text:span text:style-name="T37">frequência, pontualidade, </text:span><text:span text:style-name="T22">desempenho,</text:span><text:span text:style-name="T23"> comprometimento </text:span><text:span text:style-name="T41">e resultados alcançados pel</text:span><text:span text:style-name="T24">o extensionista </text:span><text:span text:style-name="T38">no período relatado foi </text:span><text:span text:style-name="T395">abaixo</text:span><text:span text:style-name="T22"> do </text:span><text:span text:style-name="T25">pactuado e </text:span><text:span text:style-name="T22">esperado para o seu nível de formação e habilidades.</text:span></text:p>
            <text:p text:style-name="P95">(<text:span text:style-name="T120"> <text:s/></text:span>) <text:span text:style-name="T371">recomenda-se a </text:span><text:span text:style-name="T397">aprovação</text:span><text:span text:style-name="T370"> </text:span><text:span text:style-name="T371">do relatório, </text:span><text:span text:style-name="T373">pois a </text:span><text:span text:style-name="T26">iniciativa</text:span><text:span text:style-name="T27">, </text:span><text:span text:style-name="T26">protagonismo, </text:span><text:span text:style-name="T31">frequência, pontualidade, </text:span><text:span text:style-name="T27">desempenho, comprometimento e resultados alcançados pelo</text:span><text:span text:style-name="T28"> extensionista</text:span><text:span text:style-name="T44"> </text:span><text:span text:style-name="T32">no período relatado foi</text:span><text:span text:style-name="T45"> </text:span><text:span text:style-name="T396">dentro ou acima</text:span><text:span text:style-name="T45"> do </text:span><text:span text:style-name="T46">pactuado e </text:span><text:span text:style-name="T45">esperado para o seu nível de formação e habilidades.</text:span></text:p>
          </table:table-cell>
        </table:table-row>
        <table:table-row table:style-name="Tabela7.1">
          <table:table-cell table:style-name="Tabela7.A2" office:value-type="string">
            <text:list xml:id="list195414731224082" text:continue-numbering="true" text:style-name="WWNum25">
              <text:list-header>
                <text:p text:style-name="P177"><text:span text:style-name="T462">O</text:span>bservaçõ<text:span text:style-name="T462">es sobre o relatório, caso considerá-las relevantes à decisão </text:span><text:span text:style-name="T463">do Coordenador</text:span><text:span text:style-name="T462">:</text:span></text:p>
              </text:list-header>
            </text:list>
          </table:table-cell>
        </table:table-row>
        <table:table-row table:style-name="Tabela7.1">
          <table:table-cell table:style-name="Tabela7.A3" office:value-type="string">
            <text:p text:style-name="P100"/>
          </table:table-cell>
        </table:table-row>
      </table:table>
      <text:p text:style-name="P68"/>
      <text:p text:style-name="P68"/>
      <table:table table:name="Tabela8" table:style-name="Tabela8">
        <table:table-column table:style-name="Tabela8.A"/>
        <text:soft-page-break/>
        <table:table-row table:style-name="Tabela8.1">
          <table:table-cell table:style-name="Tabela8.A1" office:value-type="string">
            <text:list xml:id="list195414225917277" text:continue-numbering="true" text:style-name="WWNum25">
              <text:list-header>
                <text:p text:style-name="P162">COORDENADOR</text:p>
              </text:list-header>
            </text:list>
          </table:table-cell>
        </table:table-row>
        <table:table-row table:style-name="Tabela8.1">
          <table:table-cell table:style-name="Tabela8.A2" office:value-type="string">
            <text:list xml:id="list195414441712572" text:continue-numbering="true" text:style-name="WWNum25">
              <text:list-header>
                <text:p text:style-name="P152"><text:span text:style-name="T414">Sobre </text:span><text:span text:style-name="T375">o parecer dos orientadores</text:span></text:p>
              </text:list-header>
            </text:list>
          </table:table-cell>
        </table:table-row>
        <table:table-row table:style-name="Tabela8.1">
          <table:table-cell table:style-name="Tabela8.A3" office:value-type="string">
            <text:p text:style-name="P99"><text:span text:style-name="T316">(</text:span><text:span text:style-name="T312"> <text:s/></text:span><text:span text:style-name="T316">) </text:span><text:span text:style-name="T319">c</text:span><text:span text:style-name="T400">oncordo</text:span><text:span text:style-name="T375">.</text:span></text:p>
            <text:p text:style-name="P102"><text:span text:style-name="T316">(</text:span><text:span text:style-name="T312"> <text:s/></text:span><text:span text:style-name="T316">) </text:span><text:span text:style-name="T320">dis</text:span><text:span text:style-name="T317">cordo </text:span><text:span text:style-name="T318">pelos seguintes motivos:</text:span> <text:span text:style-name="T120">????</text:span><text:span text:style-name="T16">.</text:span></text:p>
          </table:table-cell>
        </table:table-row>
        <table:table-row table:style-name="Tabela8.1">
          <table:table-cell table:style-name="Tabela8.A2" office:value-type="string">
            <text:list xml:id="list195413061116693" text:continue-numbering="true" text:style-name="WWNum25">
              <text:list-header>
                <text:p text:style-name="P178">Decisão <text:span text:style-name="T413">final</text:span></text:p>
              </text:list-header>
            </text:list>
          </table:table-cell>
        </table:table-row>
        <table:table-row table:style-name="Tabela8.1">
          <table:table-cell table:style-name="Tabela8.A5" office:value-type="string">
            <text:p text:style-name="P96">(<text:span text:style-name="T120"> <text:s/></text:span>) <text:span text:style-name="T393">pela </text:span><text:span text:style-name="T370">aprovação </text:span><text:span text:style-name="T401">do relatório</text:span><text:span text:style-name="T370">.</text:span></text:p>
            <text:p text:style-name="P97"><text:span text:style-name="T376">(</text:span><text:span text:style-name="T391"> <text:s/></text:span><text:span text:style-name="T376">) </text:span><text:span text:style-name="T378">pela </text:span><text:span text:style-name="T377">reprovação </text:span><text:span text:style-name="T380">do relatório</text:span><text:span text:style-name="T377">, </text:span><text:span text:style-name="T378">devendo sanar as pendências </text:span><text:span text:style-name="T387">e </text:span><text:span text:style-name="T383">apresentar um novo </text:span><text:span text:style-name="T387">relatório </text:span><text:span text:style-name="T383">com correções e</text:span><text:span text:style-name="T384">m 21 (vinte e um)</text:span><text:span text:style-name="T383"> </text:span><text:span text:style-name="T384">dias, </text:span><text:span text:style-name="T385">contados </text:span><text:span text:style-name="T386">da comunicação </text:span><text:span text:style-name="T388">da decisão</text:span><text:span text:style-name="T384">, </text:span><text:span text:style-name="T378">sob pena de </text:span><text:span text:style-name="T382">outras </text:span><text:span text:style-name="T379">sanções.</text:span></text:p>
            <text:p text:style-name="P98"><text:span text:style-name="T379">(</text:span><text:span text:style-name="T392"> <text:s/></text:span><text:span text:style-name="T379">) </text:span><text:span text:style-name="T378">pela </text:span><text:span text:style-name="T389">imediata </text:span><text:span text:style-name="T377">reprovação </text:span><text:span text:style-name="T380">do relatório,</text:span><text:span text:style-name="T377"> desligamento, </text:span><text:span text:style-name="T389">impedimento e </text:span><text:span text:style-name="T390">inadimplência </text:span><text:span text:style-name="T377">do extensionista</text:span><text:span text:style-name="T378">, </text:span><text:span text:style-name="T381">c</text:span><text:span text:style-name="T377">ancelamento da bolsa </text:span><text:span text:style-name="T390">e seu ressarcimento</text:span><text:span text:style-name="T377">.</text:span></text:p>
          </table:table-cell>
        </table:table-row>
      </table:table>
      <text:p text:style-name="P68"/>
      <text:p text:style-name="P69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table:number-columns-spanned="2" office:value-type="string">
            <text:p text:style-name="P110">ASSINATURAS</text:p>
            <text:p text:style-name="P179"><text:span text:style-name="T254">(a</text:span><text:span text:style-name="T233">ssinar na plataforma &lt;</text:span><text:a xlink:type="simple" xlink:href="https://www.gov.br/" text:style-name="Internet_20_link" text:visited-style-name="Visited_20_Internet_20_Link"><text:span text:style-name="T506">https://www.gov.br</text:span></text:a><text:span text:style-name="T233">&gt;</text:span><text:span text:style-name="T254">)</text:span></text:p>
          </table:table-cell>
          <table:covered-table-cell/>
        </table:table-row>
        <table:table-row table:style-name="Tabela4.1">
          <table:table-cell table:style-name="Tabela4.A2" office:value-type="string">
            <text:p text:style-name="P61"/>
            <text:p text:style-name="P61"/>
            <text:p text:style-name="P61">___________________________________</text:p>
            <text:p text:style-name="P87">Nome completo</text:p>
            <text:p text:style-name="P89">extensionista</text:p>
            <text:p text:style-name="P101"/>
            <text:p text:style-name="P58"/>
          </table:table-cell>
          <table:table-cell table:style-name="Tabela4.B2" office:value-type="string">
            <text:p text:style-name="P82"/>
            <text:p text:style-name="P82"/>
            <text:p text:style-name="P82">___________________________________</text:p>
            <text:p text:style-name="P82">Dr. Francisney Pinto do Nascimento (UNILA)</text:p>
            <text:p text:style-name="P85"><text:span text:style-name="T153">p</text:span><text:span text:style-name="T141">rofessor do Magistério Superior</text:span></text:p>
            <text:p text:style-name="P82">matrícula Siape nº. 2280114</text:p>
            <text:p text:style-name="P85"><text:span text:style-name="T153">c</text:span><text:span text:style-name="T141">oordenador do LCP, CAIS e projeto RESPA</text:span></text:p>
          </table:table-cell>
        </table:table-row>
        <table:table-row table:style-name="Tabela4.1">
          <table:table-cell table:style-name="Tabela4.A3" office:value-type="string">
            <text:p text:style-name="P62"/>
            <text:p text:style-name="P62"/>
            <text:p text:style-name="P62">___________________________________</text:p>
            <text:p text:style-name="P88">Nome completo</text:p>
            <text:p text:style-name="P90"><text:span text:style-name="T409">o</text:span><text:span text:style-name="T410">rientador/</text:span><text:span text:style-name="T409">s</text:span><text:span text:style-name="T410">upervisor</text:span></text:p>
          </table:table-cell>
          <table:table-cell table:style-name="Tabela4.B3" office:value-type="string">
            <text:p text:style-name="P83"/>
            <text:p text:style-name="P83"/>
            <text:p text:style-name="P83">___________________________________</text:p>
            <text:p text:style-name="P83"><text:span text:style-name="T411">Erwin Becker Marques</text:span> (UNILA)</text:p>
            <text:p text:style-name="P84">Assistente em Administração</text:p>
            <text:p text:style-name="P86"><text:span text:style-name="T141">matrícula Siape nº. </text:span><text:span text:style-name="T166">1828799</text:span></text:p>
            <text:p text:style-name="P94"><text:span text:style-name="T166">secretário </text:span><text:span text:style-name="T144">do projeto RESPA</text:span></text:p>
          </table:table-cell>
        </table:table-row>
        <text:soft-page-break/>
        <table:table-row table:style-name="Tabela4.1">
          <table:table-cell table:style-name="Tabela4.A4" office:value-type="string">
            <text:p text:style-name="P62"/>
            <text:p text:style-name="P62"/>
            <text:p text:style-name="P62">___________________________________</text:p>
            <text:p text:style-name="P88">Nome completo</text:p>
            <text:p text:style-name="P56"><text:span text:style-name="T239">co</text:span><text:span text:style-name="T240">o</text:span><text:span text:style-name="T241">rientador/</text:span><text:span text:style-name="T239">co-</text:span><text:span text:style-name="T240">s</text:span><text:span text:style-name="T241">upervisor</text:span></text:p>
          </table:table-cell>
          <table:table-cell table:style-name="Tabela4.B4" office:value-type="string">
            <text:p text:style-name="P61"/>
          </table:table-cell>
        </table:table-row>
      </table:table>
      <text:p text:style-name="P66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ndara" svg:font-family="Candar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212cm" fo:margin-bottom="0.106cm" style:contextual-spacing="false" style:line-height-at-least="0.423cm" fo:orphans="0" fo:widows="0" fo:keep-with-next="always"/>
      <style:text-properties fo:font-size="12pt" fo:font-weight="bold" style:font-size-asian="12pt" style:font-weight-asian="bold"/>
    </style:style>
    <style:style style:name="List_20_Paragraph" style:display-name="List Paragraph" style:family="paragraph" style:parent-style-name="Standard">
      <style:paragraph-properties fo:margin-left="1.249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age_20_number" style:display-name="page number" style:family="text">
      <style:text-properties style:font-name-complex="Times New Roman" style:font-family-complex="'Times New Roman'" style:font-family-generic-complex="system" style:font-pitch-complex="variable"/>
    </style:style>
    <style:style style:name="Numbering_20_Symbols" style:display-name="Numbering Symbols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28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ListLabel_20_129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130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131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ListLabel_20_132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ListLabel_20_133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ListLabel_20_134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135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Bullet_20_Symbols" loext:num-list-format="%1%" text:bullet-char="•">
        <style:list-level-properties text:list-level-position-and-space-mode="label-alignment" fo:text-align="end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fo:text-indent="-0.63cm" fo:margin-left="1.2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  <style:text-properties style:font-name="OpenSymbol"/>
      </text:list-level-style-bullet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justify" style:justify-single-word="false">
        <style:tab-stops>
          <style:tab-stop style:position="8.299cm" style:type="center"/>
          <style:tab-stop style:position="14.446cm"/>
        </style:tab-stops>
      </style:paragraph-properties>
      <style:text-properties officeooo:paragraph-rsid="000547ac"/>
    </style:style>
    <style:style style:name="MP2" style:family="paragraph" style:parent-style-name="Standard" style:master-page-name="">
      <style:paragraph-properties fo:text-align="center" style:justify-single-word="false" style:page-number="auto"/>
      <style:text-properties fo:color="#000000" loext:opacity="100%" style:font-name="Calibri" fo:font-size="12pt" fo:font-weight="bold" officeooo:rsid="03d61826" officeooo:paragraph-rsid="01211397" style:font-name-asian="Calibri2" style:font-size-asian="12pt" style:font-weight-asian="bold" style:font-name-complex="Calibri2" style:font-weight-complex="bold"/>
    </style:style>
    <style:style style:name="MP3" style:family="paragraph" style:parent-style-name="Footer">
      <style:paragraph-properties fo:text-align="center" style:justify-single-word="false"/>
      <style:text-properties style:font-name="Calibri1" fo:font-size="8pt" officeooo:paragraph-rsid="009b5397" style:font-size-asian="8pt" style:font-size-complex="8pt"/>
    </style:style>
    <style:style style:name="MP4" style:family="paragraph" style:parent-style-name="Footer">
      <style:paragraph-properties fo:text-align="center" style:justify-single-word="false"/>
      <style:text-properties style:font-name="Calibri1" fo:font-size="8pt" officeooo:paragraph-rsid="00a232ec" style:font-size-asian="8pt" style:font-size-complex="8pt"/>
    </style:style>
    <style:style style:name="MP5" style:family="paragraph" style:parent-style-name="Footer">
      <style:paragraph-properties fo:text-align="center" style:justify-single-word="false"/>
      <style:text-properties style:font-name="Calibri1" fo:font-size="8pt" style:font-size-asian="8pt" style:font-size-complex="8pt"/>
    </style:style>
    <style:style style:name="MP6" style:family="paragraph" style:parent-style-name="Footer">
      <style:paragraph-properties fo:text-align="center" style:justify-single-word="false"/>
      <style:text-properties style:font-name="Calibri1" fo:font-size="8pt" officeooo:paragraph-rsid="009d7ad5" style:font-size-asian="8pt" style:font-size-complex="8pt"/>
    </style:style>
    <style:style style:name="MP7" style:family="paragraph" style:parent-style-name="Footer">
      <style:paragraph-properties fo:text-align="center" style:justify-single-word="false"/>
      <style:text-properties style:font-name="Calibri1" fo:font-size="8pt" officeooo:paragraph-rsid="009ae8a2" style:font-size-asian="8pt" style:font-size-complex="8pt"/>
    </style:style>
    <style:style style:name="MP8" style:family="paragraph" style:parent-style-name="Footer">
      <style:paragraph-properties fo:text-align="center" style:justify-single-word="false"/>
      <style:text-properties style:font-name="Calibri1" fo:font-size="8pt" fo:font-style="italic" officeooo:paragraph-rsid="00a0f62a" style:font-size-asian="8pt" style:font-style-asian="italic" style:font-size-complex="8pt" style:font-style-complex="italic"/>
    </style:style>
    <style:style style:name="MP9" style:family="paragraph" style:parent-style-name="Footer">
      <style:paragraph-properties fo:text-align="center" style:justify-single-word="false"/>
      <style:text-properties style:font-name="Calibri1" fo:font-size="8pt" officeooo:paragraph-rsid="00a3f013" style:font-size-asian="8pt" style:font-size-complex="8pt"/>
    </style:style>
    <style:style style:name="MP10" style:family="paragraph" style:parent-style-name="Footer">
      <style:paragraph-properties fo:text-align="center" style:justify-single-word="false"/>
      <style:text-properties style:font-name="Calibri1" fo:font-size="8pt" officeooo:paragraph-rsid="05653dd0" style:font-size-asian="8pt" style:font-size-complex="8pt"/>
    </style:style>
    <style:style style:name="MP11" style:family="paragraph" style:parent-style-name="Footer">
      <style:paragraph-properties fo:text-align="end" style:justify-single-word="false"/>
      <style:text-properties style:font-name="Calibri1" fo:font-size="8pt" officeooo:paragraph-rsid="04800ae4" style:font-size-asian="8pt" style:font-size-complex="8pt"/>
    </style:style>
    <style:style style:name="MP12" style:family="paragraph" style:parent-style-name="Standard">
      <style:paragraph-properties fo:text-align="justify" style:justify-single-word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officeooo:paragraph-rsid="001e0736"/>
    </style:style>
    <style:style style:name="MP13" style:family="paragraph" style:parent-style-name="Standard" style:master-page-name="First_20_Page">
      <style:paragraph-properties fo:text-align="center" style:justify-single-word="false" style:page-number="0"/>
      <style:text-properties fo:color="#000000" loext:opacity="100%" style:font-name="Calibri1" fo:font-size="12pt" fo:font-weight="bold" officeooo:paragraph-rsid="011ef787" style:font-name-asian="Calibri2" style:font-size-asian="12pt" style:font-weight-asian="bold" style:font-name-complex="Calibri2" style:font-weight-complex="bold"/>
    </style:style>
    <style:style style:name="MP14" style:family="paragraph" style:parent-style-name="Heading_20_1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fo:font-weight="bold" officeooo:paragraph-rsid="011ef787" style:font-weight-asian="bold" style:font-weight-complex="bold"/>
    </style:style>
    <style:style style:name="MP15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fo:color="#000000" loext:opacity="100%" style:font-name="Calibri1" fo:font-weight="normal" officeooo:paragraph-rsid="011ef787" style:font-weight-asian="normal" style:font-name-complex="Calibri2" style:font-weight-complex="normal"/>
    </style:style>
    <style:style style:name="MP16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officeooo:paragraph-rsid="011ef787"/>
    </style:style>
    <style:style style:name="MP17" style:family="paragraph" style:parent-style-name="Footer">
      <style:paragraph-properties fo:text-align="end" style:justify-single-word="false"/>
      <style:text-properties style:font-name="Candara" officeooo:paragraph-rsid="00fcdc48"/>
    </style:style>
    <style:style style:name="MT1" style:family="text">
      <style:text-properties fo:font-style="italic" style:font-style-asian="italic" style:font-style-complex="italic"/>
    </style:style>
    <style:style style:name="MT2" style:family="text">
      <style:text-properties officeooo:rsid="05ce8bd6"/>
    </style:style>
    <style:style style:name="MT3" style:family="text">
      <style:text-properties officeooo:rsid="00993978"/>
    </style:style>
    <style:style style:name="MT4" style:family="text">
      <style:text-properties officeooo:rsid="009b5397"/>
    </style:style>
    <style:style style:name="MT5" style:family="text">
      <style:text-properties officeooo:rsid="009ae8a2"/>
    </style:style>
    <style:style style:name="MT6" style:family="text"/>
    <style:style style:name="MT7" style:family="text">
      <style:text-properties fo:background-color="transparent" loext:char-shading-value="0"/>
    </style:style>
    <style:style style:name="MT8" style:family="text">
      <style:text-properties fo:color="#000000" loext:opacity="100%" style:font-name-complex="Calibri2"/>
    </style:style>
    <style:style style:name="MT9" style:family="text">
      <style:text-properties fo:color="#000000" loext:opacity="100%" officeooo:rsid="00051719" style:font-name-complex="Calibri2"/>
    </style:style>
    <style:style style:name="MT10" style:family="text">
      <style:text-properties style:font-name="Calibri1" fo:font-size="8pt" fo:font-weight="normal" officeooo:rsid="01010722" style:font-size-asian="8pt" style:font-weight-asian="normal" style:font-size-complex="8pt" style:font-weight-complex="normal"/>
    </style:style>
    <style:style style:name="MT11" style:family="text">
      <style:text-properties style:font-name="Calibri1" fo:font-size="8pt" fo:font-weight="normal" style:font-size-asian="8pt" style:font-weight-asian="normal" style:font-size-complex="8pt" style:font-weight-complex="normal"/>
    </style:style>
    <style:style style:name="MT12" style:family="text">
      <style:text-properties style:font-name="Calibri1" fo:font-size="8pt" fo:font-weight="normal" officeooo:rsid="00fb880d" style:font-size-asian="8pt" style:font-weight-asian="normal" style:font-size-complex="8pt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dynamic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Sect1" style:family="section">
      <style:section-properties text:dont-balance-text-columns="false" style:editable="false">
        <style:columns fo:column-count="2" fo:column-gap="0.497cm">
          <style:column style:rel-width="32767*" fo:start-indent="0cm" fo:end-indent="0.248cm"/>
          <style:column style:rel-width="32768*" fo:start-indent="0.248cm" fo:end-indent="0cm"/>
        </style:columns>
      </style:section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cm" fo:background-color="transparent" style:dynamic-spacing="false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1" text:anchor-type="paragraph" svg:x="13.727cm" svg:y="0.028cm" svg:width="3.24cm" svg:height="2cm" draw:z-index="32"><draw:image xlink:href="Pictures/100000010000073800000474C2B20D118B51DBBE.png" xlink:type="simple" xlink:show="embed" xlink:actuate="onLoad" draw:mime-type="image/png"/></draw:frame><draw:frame draw:style-name="Mfr2" draw:name="Figura4" text:anchor-type="paragraph" svg:x="0.799cm" svg:y="0.019cm" svg:width="2cm" svg:height="2.09cm" draw:z-index="43"><draw:image xlink:href="Pictures/100000000000015E0000016FC4C0F7001CB1E7AB.jpg" xlink:type="simple" xlink:show="embed" xlink:actuate="onLoad" draw:mime-type="image/jpeg"/></draw:frame><draw:frame draw:style-name="Mfr3" draw:name="Figura1" text:anchor-type="paragraph" svg:x="7.481cm" svg:y="0.12cm" svg:width="2cm" svg:height="1.891cm" draw:z-index="10"><draw:image xlink:href="Pictures/10000001000000FA000000E661651E1A94198B46.png" xlink:type="simple" xlink:show="embed" xlink:actuate="onLoad" draw:mime-type="image/png"/><svg:desc>Capes-mec-gf-72012wwww</svg:desc></draw:frame></text:p>
        <text:p text:style-name="MP1"/>
        <text:p text:style-name="MP1"/>
        <text:p text:style-name="MP1"/>
        <text:p text:style-name="MP1"><draw:frame draw:style-name="Mfr1" draw:name="Figura2" text:anchor-type="paragraph" svg:x="6.399cm" svg:y="0.337cm" svg:width="4.279cm" svg:height="2cm" draw:z-index="21"><draw:image xlink:href="Pictures/10000000000002E2000001593A3013F3DF78E6BA.jpg" xlink:type="simple" xlink:show="embed" xlink:actuate="onLoad" draw:mime-type="image/jpeg"/></draw:frame><draw:frame draw:style-name="Mfr1" draw:name="Figura6" text:anchor-type="paragraph" svg:x="0.122cm" svg:y="0.268cm" svg:width="3.281cm" svg:height="2cm" draw:z-index="54"><draw:image xlink:href="Pictures/100000000000022D00000154E139A7457C70A6B8.jpg" xlink:type="simple" xlink:show="embed" xlink:actuate="onLoad" draw:mime-type="image/jpeg"/></draw:frame><draw:frame draw:style-name="Mfr1" draw:name="Figura5" text:anchor-type="paragraph" svg:x="13.236cm" svg:y="0cm" svg:width="4.001cm" svg:height="3cm" draw:z-index="65"><draw:image xlink:href="Pictures/10000001000025C800001EF588E7E33D1A183665.png" xlink:type="simple" xlink:show="embed" xlink:actuate="onLoad" draw:mime-type="image/png"/></draw:frame></text:p>
        <text:p text:style-name="MP1"/>
        <text:p text:style-name="MP1"/>
        <text:p text:style-name="MP1"/>
        <text:p text:style-name="MP2"/>
      </style:header>
      <style:footer>
        <text:section text:style-name="MSect1" text:name="Seção1">
          <text:p text:style-name="MP3">UNILA (Universidade Federal da Integração Latino-Americana)</text:p>
          <text:p text:style-name="MP3">LCP (Laboratório de <text:span text:style-name="MT1">Cannabis</text:span> e Psicodélic<text:span text:style-name="MT2">os</text:span>)</text:p>
          <text:p text:style-name="MP3"/>
          <text:p text:style-name="MP4"><text:span text:style-name="MT3">C</text:span>AIS Acadêmico (Centro de Acesso a Direitos e Inclusão Social na Política sobre Drogas)</text:p>
          <text:p text:style-name="MP4"/>
          <text:p text:style-name="MP4">RESPA (projeto “Rede de extensão e observação social sobre substâncias psicoativas na Tríplice Fronteira Brasil-Paraguay-Argentina”)</text:p>
          <text:p text:style-name="MP3"/>
          <text:p text:style-name="MP5">Brasil, Estado do Paraná, Foz do Iguaçu, CEP nº. 85.870-901</text:p>
          <text:p text:style-name="MP5">bairro Polo Universitário, av. Tarquínio Joslin dos Santos, nº. 1.000</text:p>
          <text:p text:style-name="MP5"/>
          <text:p text:style-name="MP6"><text:span text:style-name="MT1">campus</text:span> JU (Jardim Universitário), edifício Ginásio</text:p>
          <text:p text:style-name="MP6">salas nº. G-102-1 <text:span text:style-name="MT4">e nº. G-112</text:span></text:p>
          <text:p text:style-name="MP6"/>
          <text:p text:style-name="MP7">Telefone<text:span text:style-name="MT5">s</text:span>: +55 (45) 3522-9911 <text:span text:style-name="MT5">(9936)</text:span></text:p>
          <text:p text:style-name="MP5"/>
          <text:p text:style-name="MP8">e-mail</text:p>
          <text:p text:style-name="MP9">&lt;<text:a xlink:type="simple" xlink:href="mailto:cais@unila.edu.br" text:style-name="Internet_20_link" text:visited-style-name="Visited_20_Internet_20_Link">cais@unila.edu.br</text:a>&gt;</text:p>
          <text:p text:style-name="MP5"/>
          <text:p text:style-name="MP10">&lt;<text:a xlink:type="simple" xlink:href="https://divulga.unila.edu.br/lcp/" text:style-name="Internet_20_link" text:visited-style-name="Visited_20_Internet_20_Link"><text:span text:style-name="MT7">https://divulga.unila.edu.br/lcp/</text:span></text:a>&gt;</text:p>
          <text:p text:style-name="MP5"><text:s/>&lt;<text:a xlink:type="simple" xlink:href="https://portal.unila.edu.br/sact/laboratorios-de-pesquisa/laboratorio-de-cannabis-medicinal" text:style-name="Internet_20_link" text:visited-style-name="Visited_20_Internet_20_Link">https://portal.unila.edu.br/sact/laboratorios-de-pesquisa/laboratorio-de-cannabis-medicinal</text:a>&gt;</text:p>
        </text:section>
        <text:p text:style-name="MP11">Página <text:page-number text:select-page="current">11</text:page-number><text:s/>de <text:page-count>11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MP12"><draw:frame draw:style-name="Mfr1" draw:name="Figura8" text:anchor-type="paragraph" svg:x="5.435cm" svg:y="0cm" svg:width="4.279cm" svg:height="2cm" draw:z-index="0"><draw:image xlink:href="Pictures/10000000000002E2000001593A3013F3DF78E6BA.jpg" xlink:type="simple" xlink:show="embed" xlink:actuate="onLoad" draw:mime-type="image/jpeg"/></draw:frame><draw:frame draw:style-name="Mfr4" draw:name="Figura3" text:anchor-type="as-char" svg:width="2.302cm" svg:height="2.17cm" draw:z-index="0"><draw:image xlink:href="Pictures/10000001000000FA000000E661651E1A94198B46.png" xlink:type="simple" xlink:show="embed" xlink:actuate="onLoad" draw:mime-type="image/png"/><svg:desc>Capes-mec-gf-72012wwww</svg:desc></draw:frame></text:p>
        <text:p text:style-name="MP13"><text:bookmark-start text:name="_Toc160100349"/>Edital CAPES/MJSP-SENAD nº 05/2025 – PROEXT-PG CAIS Acadêmicos</text:p>
        <text:h text:style-name="MP14" text:outline-level="1"><text:span text:style-name="MT8">Relatório de Atividade de </text:span><text:bookmark-end text:name="_Toc160100349"/><text:span text:style-name="MT9">E</text:span><text:span text:style-name="MT8">xtensionista</text:span></text:h>
        <text:p text:style-name="MP15"/>
        <text:p text:style-name="MP16"/>
      </style:header>
      <style:footer>
        <text:p text:style-name="MP17"><text:span text:style-name="page_20_number"><text:span text:style-name="MT10">1</text:span></text:span><text:span text:style-name="page_20_number"><text:span text:style-name="MT11"> </text:span></text:span><text:span text:style-name="page_20_number"><text:span text:style-name="MT12">de </text:span></text:span><text:span text:style-name="page_20_number"><text:span text:style-name="MT12"><text:page-count>11</text:page-count></text:span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04T11:53:31.136790461</meta:creation-date>
    <dc:date>2026-08-28T19:54:05.936144428</dc:date>
    <meta:editing-duration>PT12H54M57S</meta:editing-duration>
    <meta:editing-cycles>874</meta:editing-cycles>
    <meta:generator>LibreOffice/7.3.7.2$Linux_X86_64 LibreOffice_project/30$Build-2</meta:generator>
    <meta:document-statistic meta:table-count="14" meta:image-count="9" meta:object-count="0" meta:page-count="11" meta:paragraph-count="228" meta:word-count="1819" meta:character-count="13127" meta:non-whitespace-character-count="11588"/>
  </office:meta>
</office:document-meta>
</file>