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ela1" style:family="table">
      <style:table-properties style:width="16.51cm" fo:margin-top="0cm" fo:margin-bottom="0cm" table:align="center" style:writing-mode="page"/>
    </style:style>
    <style:style style:name="Tabela1.A" style:family="table-column">
      <style:table-column-properties style:column-width="8.255cm"/>
    </style:style>
    <style:style style:name="Tabela1.B" style:family="table-column">
      <style:table-column-properties style:column-width="8.253cm"/>
    </style:style>
    <style:style style:name="Tabela1.1" style:family="table-row">
      <style:table-row-properties fo:keep-together="auto"/>
    </style:style>
    <style:style style:name="Tabela1.A1" style:family="table-cell">
      <style:table-cell-properties fo:padding-left="0.176cm" fo:padding-right="0.176cm" fo:padding-top="0.141cm" fo:padding-bottom="0.141cm" fo:border="none"/>
    </style:style>
    <style:style style:name="P1" style:family="paragraph" style:parent-style-name="Standard">
      <style:paragraph-properties fo:margin-top="0.423cm" fo:margin-bottom="0.635cm" style:contextual-spacing="false" fo:text-align="center" style:justify-single-word="false"/>
    </style:style>
    <style:style style:name="P2" style:family="paragraph" style:parent-style-name="Comment">
      <style:paragraph-properties fo:margin-top="0cm" fo:margin-bottom="0.635cm" fo:line-height="115%" fo:text-align="start" style:text-autospace="none" style:writing-mode="lr-tb"/>
      <style:text-properties fo:color="#595959" loext:opacity="100%" style:font-name="Arial" fo:font-size="9pt" fo:language="en" fo:country="US" fo:font-style="italic" style:font-family-generic-asian="roman" style:font-size-asian="11pt" style:language-asian="en" style:country-asian="US" style:font-name-complex="Arial" style:font-size-complex="11pt" style:language-complex="ar" style:country-complex="SA"/>
    </style:style>
    <style:style style:name="P3" style:family="paragraph" style:parent-style-name="Standard">
      <style:paragraph-properties fo:margin-top="0cm" fo:margin-bottom="0.071cm" style:contextual-spacing="false"/>
    </style:style>
    <style:style style:name="P4" style:family="paragraph" style:parent-style-name="Standard">
      <style:paragraph-properties fo:margin-top="0cm" fo:margin-bottom="0.071cm" style:contextual-spacing="false"/>
      <style:text-properties officeooo:rsid="0005c7ae" officeooo:paragraph-rsid="0005c7ae"/>
    </style:style>
    <style:style style:name="P5" style:family="paragraph" style:parent-style-name="Standard">
      <style:paragraph-properties fo:margin-top="0cm" fo:margin-bottom="0.423cm" style:contextual-spacing="false"/>
    </style:style>
    <style:style style:name="P6" style:family="paragraph" style:parent-style-name="Standard">
      <style:paragraph-properties fo:margin-top="0cm" fo:margin-bottom="0.635cm" style:contextual-spacing="false"/>
    </style:style>
    <style:style style:name="P7" style:family="paragraph" style:parent-style-name="Heading_20_1">
      <style:paragraph-properties fo:margin-top="0.494cm" fo:margin-bottom="0.212cm" style:contextual-spacing="false"/>
    </style:style>
    <style:style style:name="P8" style:family="paragraph" style:parent-style-name="List_20_1" style:list-style-name="WWNum1"/>
    <style:style style:name="P9" style:family="paragraph" style:parent-style-name="List_20_1" style:list-style-name="WWNum1">
      <style:text-properties officeooo:paragraph-rsid="0005c7ae"/>
    </style:style>
    <style:style style:name="P10" style:family="paragraph" style:parent-style-name="Standard">
      <style:paragraph-properties fo:margin-top="0cm" fo:margin-bottom="0.353cm" style:contextual-spacing="false" fo:text-align="center" style:justify-single-word="false"/>
    </style:style>
    <style:style style:name="P11" style:family="paragraph" style:parent-style-name="Standard">
      <style:paragraph-properties fo:margin-top="0cm" fo:margin-bottom="0.282cm" style:contextual-spacing="false"/>
    </style:style>
    <style:style style:name="P12" style:family="paragraph" style:parent-style-name="Standard">
      <style:paragraph-properties fo:margin-left="1.016cm" fo:margin-top="0cm" fo:margin-bottom="0.212cm" style:contextual-spacing="false"/>
    </style:style>
    <style:style style:name="P13" style:family="paragraph" style:parent-style-name="Standard">
      <style:paragraph-properties fo:margin-top="0.423cm" fo:margin-bottom="0.847cm" style:contextual-spacing="false"/>
    </style:style>
    <style:style style:name="P14" style:family="paragraph" style:parent-style-name="Standard">
      <style:paragraph-properties fo:margin-top="0cm" fo:margin-bottom="0.847cm" style:contextual-spacing="false"/>
      <style:text-properties fo:font-weight="bold" officeooo:paragraph-rsid="0005c7ae" style:font-weight-asian="bold"/>
    </style:style>
    <style:style style:name="P15" style:family="paragraph" style:parent-style-name="Standard">
      <style:paragraph-properties fo:margin-top="0cm" fo:margin-bottom="0.847cm" style:contextual-spacing="false"/>
      <style:text-properties officeooo:paragraph-rsid="0005c7ae"/>
    </style:style>
    <style:style style:name="P16" style:family="paragraph" style:parent-style-name="Standard">
      <style:paragraph-properties fo:margin-top="0cm" fo:margin-bottom="0.141cm" style:contextual-spacing="false"/>
    </style:style>
    <style:style style:name="P17" style:family="paragraph" style:parent-style-name="Standard">
      <style:paragraph-properties fo:margin-top="0cm" fo:margin-bottom="0.847cm" style:contextual-spacing="false"/>
    </style:style>
    <style:style style:name="T1" style:family="text">
      <style:text-properties fo:color="#1f497d" loext:opacity="100%" fo:font-size="15pt" fo:font-weight="bold" style:font-size-asian="15pt" style:font-weight-asian="bold"/>
    </style:style>
    <style:style style:name="T2" style:family="text">
      <style:text-properties fo:color="#595959" loext:opacity="100%" style:font-name="Arial" fo:font-size="9pt" fo:language="en" fo:country="US" fo:font-style="italic" style:font-family-generic-asian="roman" style:font-size-asian="11pt" style:language-asian="en" style:country-asian="US" style:font-name-complex="Arial" style:font-size-complex="11pt" style:language-complex="ar" style:country-complex="SA"/>
    </style:style>
    <style:style style:name="T3" style:family="text">
      <style:text-properties fo:color="#1f497d" loext:opacity="100%" fo:font-size="9.5pt" fo:font-weight="bold" style:font-size-asian="9.5pt" style:font-weight-asian="bold"/>
    </style:style>
    <style:style style:name="T4" style:family="text">
      <style:text-properties fo:font-size="9.5pt" fo:font-style="italic" style:font-size-asian="9.5pt" style:font-style-asian="italic"/>
    </style:style>
    <style:style style:name="T5" style:family="text">
      <style:text-properties fo:font-size="9.5pt" style:font-size-asian="9.5pt"/>
    </style:style>
    <style:style style:name="T6" style:family="text">
      <style:text-properties fo:font-size="9.5pt" officeooo:rsid="0005c7ae" style:font-size-asian="9.5pt"/>
    </style:style>
    <style:style style:name="T7" style:family="text">
      <style:text-properties fo:color="#595959" loext:opacity="100%" fo:font-size="9pt" fo:font-style="italic" style:font-size-asian="9pt" style:font-style-asian="italic"/>
    </style:style>
    <style:style style:name="T8" style:family="text">
      <style:text-properties fo:color="#1f497d" loext:opacity="100%" fo:font-size="11.5pt" fo:font-weight="bold" style:font-size-asian="11.5pt" style:font-weight-asian="bold"/>
    </style:style>
    <style:style style:name="T9" style:family="text">
      <style:text-properties fo:color="#1f497d" loext:opacity="100%" style:font-name="Arial" fo:font-size="13pt" style:font-size-asian="13pt"/>
    </style:style>
    <style:style style:name="T10" style:family="text">
      <style:text-properties fo:font-style="italic" style:font-style-asian="italic"/>
    </style:style>
    <style:style style:name="T11" style:family="text">
      <style:text-properties fo:font-weight="bold" style:font-weight-asian="bold"/>
    </style:style>
    <style:style style:name="T12" style:family="text">
      <style:text-properties officeooo:rsid="0005c7ae"/>
    </style:style>
    <style:style style:name="T13" style:family="text">
      <style:text-properties fo:font-weight="bold" style:font-weight-asian="bold" style:font-weight-complex="bold"/>
    </style:style>
    <style:style style:name="T14" style:family="text">
      <style:text-properties fo:font-weight="bold" officeooo:rsid="0005c7ae" style:font-weight-asian="bold"/>
    </style:style>
    <style:style style:name="T15" style:family="text">
      <style:text-properties fo:color="#1f497d" loext:opacity="100%" fo:font-size="12.5pt" fo:font-weight="bold" style:font-size-asian="12.5pt" style:font-weight-asian="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RMO DE ASSENTIMENTO LIVRE E ESCLARECIDO </text:span><text:span text:style-name="T1"><office:annotation office:name="__Annotation__1540_3965360203" loext:resolved="false"><dc:creator>Autor desconhecido</dc:creator><dc:date>2026-08-27T02:23:46.505144400</dc:date><text:p text:style-name="P2"><text:span text:style-name="T2">Instruções para o pesquisador (remover antes de submeter ao CEP):</text:span><text:span text:style-name="T2"><text:line-break/></text:span><text:span text:style-name="T2">Este termo destina-se a obter o assentimento de participantes menores de idade (crianças e adolescentes) ou legalmente incapazes. A linguagem do TALE deve ser simples, direta e acessível para o entendimento do participante de acordo com sua faixa etária e capacidade de compreensão. O assentimento não elimina a necessidade do consentimento (TCLE) dos pais/responsáveis.</text:span></text:p><text:p text:style-name="P2"><text:span text:style-name="T2"/></text:p></office:annotation></text:span><text:span text:style-name="T1">(TALE)</text:span><office:annotation-end office:name="__Annotation__1540_3965360203"/></text:p>
      <table:table table:name="Tabela1" table:style-name="Tabela1">
        <table:table-column table:style-name="Tabela1.A"/>
        <table:table-column table:style-name="Tabela1.B"/>
        <table:table-row table:style-name="Tabela1.1">
          <table:table-cell table:style-name="Tabela1.A1" office:value-type="string">
            <text:p text:style-name="P3"><text:span text:style-name="T3">Título do Projeto:</text:span></text:p>
          </table:table-cell>
          <table:table-cell table:style-name="Tabela1.A1" office:value-type="string">
            <text:p text:style-name="P3"><text:span text:style-name="T4">[Inserir o título idêntico ao cadastrado na Plataforma Brasil / TCLE]</text:span></text:p>
          </table:table-cell>
        </table:table-row>
        <table:table-row table:style-name="Tabela1.1">
          <table:table-cell table:style-name="Tabela1.A1" office:value-type="string">
            <text:p text:style-name="P3"><text:span text:style-name="T3">Pesquisador Responsável:</text:span></text:p>
          </table:table-cell>
          <table:table-cell table:style-name="Tabela1.A1" office:value-type="string">
            <text:p text:style-name="P4"><text:span text:style-name="T5">xxxxxxxxxxxxxxxxxx</text:span></text:p>
          </table:table-cell>
        </table:table-row>
        <table:table-row table:style-name="Tabela1.1">
          <table:table-cell table:style-name="Tabela1.A1" office:value-type="string">
            <text:p text:style-name="P3"><text:span text:style-name="T3">Orientadora:</text:span></text:p>
          </table:table-cell>
          <table:table-cell table:style-name="Tabela1.A1" office:value-type="string">
            <text:p text:style-name="P3"><text:span text:style-name="T5">Prof. </text:span><text:span text:style-name="T6">xxxxxxxxxxxxxxxxxx</text:span></text:p>
          </table:table-cell>
        </table:table-row>
        <table:table-row table:style-name="Tabela1.1">
          <table:table-cell table:style-name="Tabela1.A1" office:value-type="string">
            <text:p text:style-name="P3"><text:span text:style-name="T3">Instituição Proponente:</text:span></text:p>
          </table:table-cell>
          <table:table-cell table:style-name="Tabela1.A1" office:value-type="string">
            <text:p text:style-name="P4"><text:span text:style-name="T5">xxxxxxxxxxxxxxxxxxxxxxxxx</text:span></text:p>
          </table:table-cell>
        </table:table-row>
        <table:table-row table:style-name="Tabela1.1">
          <table:table-cell table:style-name="Tabela1.A1" office:value-type="string">
            <text:p text:style-name="P3"><text:span text:style-name="T3">Curso / Programa:</text:span></text:p>
          </table:table-cell>
          <table:table-cell table:style-name="Tabela1.A1" office:value-type="string">
            <text:p text:style-name="P3"><text:span text:style-name="T4">[Inserir o curso ou programa de pós-graduação, ex: PPGPPD]</text:span></text:p>
          </table:table-cell>
        </table:table-row>
        <table:table-row table:style-name="Tabela1.1">
          <table:table-cell table:style-name="Tabela1.A1" office:value-type="string">
            <text:p text:style-name="P3"><text:span text:style-name="T3">CAAE nº:</text:span></text:p>
          </table:table-cell>
          <table:table-cell table:style-name="Tabela1.A1" office:value-type="string">
            <text:p text:style-name="P3"><text:span text:style-name="T4">[Preencher após aprovação do CEP]</text:span></text:p>
          </table:table-cell>
        </table:table-row>
      </table:table>
      <text:p text:style-name="P5"><text:span text:style-name="T7">De acordo com a Lei nº 14.874/2024, a Resolução CNS nº 510/2016 e a Resolução CNS nº 466/2012.</text:span></text:p>
      <text:p text:style-name="P6"><text:span text:style-name="T7"/></text:p>
      <text:p text:style-name="P5"><text:span text:style-name="T8">Olá! </text:span>Queremos convidar você para participar de uma pesquisa científica. Nós conversamos com seus pais (ou responsáveis) e eles deixaram você participar, mas a decisão final de participar é todinha sua. Você pode ler o que escrevemos abaixo, ou pedir para alguém ler com você, para entender bem o que faremos.</text:p>
      <text:h text:style-name="P7" text:outline-level="1"><text:span text:style-name="T9">1. O que é esta pesquisa?</text:span></text:h>
      <text:p text:style-name="Standard">Pesquisa é um estudo que fazemos para descobrir coisas novas, estudar um problema ou entender melhor como as pessoas pensam e agem. Nós estamos fazendo esta pesquisa para entender sobre <text:span text:style-name="T10">[explicar o tema da pesquisa de forma bem simplificada, em linguagem lúdica ou acessível à criança/adolescente]</text:span>. O nosso objetivo é descobrir <text:span text:style-name="T10">[explicar o objetivo principal do estudo de forma simples, ex: como as crianças utilizam jogos digitais em sala de aula]</text:span>.</text:p>
      <text:h text:style-name="P7" text:outline-level="1"><text:span text:style-name="T9">2. Como será a sua participação?</text:span></text:h>
      <text:p text:style-name="Standard">Se você aceitar fazer parte do estudo, faremos as seguintes atividades com você:</text:p>
      <text:list text:style-name="WWNum1">
        <text:list-item>
          <text:p text:style-name="P8"><text:span text:style-name="T11">Uma conversa divertida (entrevista): </text:span>Vamos fazer uma entrevista individual onde você poderá nos contar o que pensa sobre o assunto. Essa conversa vai durar cerca de <text:span text:style-name="T10">[xx a xx]</text:span> minutos.</text:p>
        </text:list-item>
        <text:list-item>
          <text:p text:style-name="P8"><text:span text:style-name="T11">Ambiente virtual: </text:span>Se a conversa for pela internet, nos encontraremos em uma sala de vídeo online (como o Google Meet) em um dia e horário que você e seus pais escolherem.</text:p>
        </text:list-item>
        <text:list-item>
          <text:p text:style-name="P8"><text:span text:style-name="T11">Gravação: </text:span>Para não esquecermos nenhum detalhe importante do que você nos disser, gostaríamos de gravar a nossa conversa em áudio ou vídeo. Nós só faremos essa gravação se você concordar e marcar a opção no final deste termo.</text:p>
        </text:list-item>
        <text:list-item>
          <text:p text:style-name="P8"><text:soft-page-break/><text:span text:style-name="T11">Ver as perguntas antes: </text:span>Você tem o direito de olhar todas as perguntas do nosso roteiro antes de decidirmos começar, assim você já sabe exatamente sobre o que vamos conversar.</text:p>
        </text:list-item>
      </text:list>
      <text:h text:style-name="P7" text:outline-level="1"><text:span text:style-name="T9">3. Coisas chatas ou riscos que podem acontecer</text:span></text:h>
      <text:p text:style-name="Standard">Toda atividade que fazemos no dia a dia tem alguns pequenos riscos. Nesta pesquisa, as coisas que podem te causar algum desconforto são:</text:p>
      <text:list text:continue-numbering="true" text:style-name="WWNum1">
        <text:list-item>
          <text:p text:style-name="P8"><text:span text:style-name="T11">Cansaço ou vergonha: </text:span>Você pode se cansar de responder às perguntas ou se sentir um pouco tímido(a). Se você cansar ou não gostar de alguma pergunta, não precisa responder e podemos fazer uma pausa para você descansar ou brincar.</text:p>
        </text:list-item>
        <text:list-item>
          <text:p text:style-name="P8"><text:span text:style-name="T11">Riscos da internet (digitais): </text:span>Como usaremos o computador ou celular para conversar e guardar as informações, existe um risco muito pequeno de que os dados vazem na internet. Mas para te proteger, nós vamos guardar todos os arquivos criptografados (com senhas secretas muito fortes) que só os pesquisadores conhecem.</text:p>
        </text:list-item>
        <text:list-item>
          <text:p text:style-name="P8"><text:span text:style-name="T11">Proteção absoluta (Anonimização): </text:span>Ninguém que ler o nosso trabalho vai saber que foi você quem respondeu. Não usaremos o seu nome de verdade. Vamos criar códigos (como 'Participante Criança 1') para que sua identidade fique em segredo.</text:p>
        </text:list-item>
      </text:list>
      <text:h text:style-name="P7" text:outline-level="1"><text:span text:style-name="T9">4. Coisas boas da pesquisa (benefícios)</text:span></text:h>
      <text:p text:style-name="Standard">Você não receberá nenhum prêmio físico, dinheiro ou nota na escola por participar. Porém, as suas respostas e ideias são muito valiosas! Elas vão nos ajudar a <text:span text:style-name="T10">[descrever o benefício social/indireto, ex: entender como melhorar as aulas das escolas]</text:span>. Nós vamos mandar para você e para a sua escola um resumo com tudo de legal que descobrimos nesta pesquisa.</text:p>
      <text:h text:style-name="P7" text:outline-level="1"><text:span text:style-name="T9">5. Seus Direitos</text:span></text:h>
      <text:p text:style-name="Standard">A lei brasileira garante que você tem direitos muito importantes ao participar de uma pesquisa:</text:p>
      <text:list text:continue-numbering="true" text:style-name="WWNum1">
        <text:list-item>
          <text:p text:style-name="P8"><text:span text:style-name="T11">Você é livre para desistir: </text:span>Se você aceitar agora e depois mudar de ideia, pode parar de participar a qualquer momento. Você não precisa dar explicações e ninguém vai ficar chateado ou bravo com você. Basta você ou seus pais nos mandarem uma mensagem.</text:p>
        </text:list-item>
        <text:list-item>
          <text:p text:style-name="P8"><text:span text:style-name="T11">Gratuidade (não custa nada): </text:span>Você e sua família não vão pagar absolutamente nada para participar desta pesquisa. Se vocês tiverem qualquer gasto por causa do estudo, nós pagaremos esses custos de volta imediatamente.</text:p>
        </text:list-item>
        <text:list-item>
          <text:p text:style-name="P8"><text:span text:style-name="T11">Assistência gratuita: </text:span>Se você sofrer qualquer tipo de incômodo ou dano por causa da pesquisa, nós e a UNILA daremos todo o suporte e assistência gratuita que você precisar de forma imediata.</text:p>
        </text:list-item>
      </text:list>
      <text:h text:style-name="P7" text:outline-level="1"><text:span text:style-name="T9">6. Como as informações serão guardadas?</text:span></text:h>
      <text:p text:style-name="Standard">Tudo o que conversarmos e as gravações serão guardadas pel<text:span text:style-name="T12">o (a)</text:span> pesquisador <text:span text:style-name="T12">(a)</text:span> responsável por pelo menos <text:span text:style-name="T13">5 (cinco) anos</text:span>. Depois desse tempo, os arquivos no computador serão apagados permanentemente ou guardados de forma totalmente sem nome (anonimizada) para outros estudos científicos importantes.</text:p>
      <text:h text:style-name="P7" text:outline-level="1"><text:soft-page-break/><text:span text:style-name="T9">7. Contatos para tirar dúvidas</text:span></text:h>
      <text:p text:style-name="Standard">Se você ou seus pais quiserem conversar, fazer perguntas ou tirar dúvidas, vocês podem entrar em contato com:</text:p>
      <text:list text:continue-numbering="true" text:style-name="WWNum1">
        <text:list-item>
          <text:p text:style-name="P8"><text:span text:style-name="T11">Pesquisador </text:span><text:span text:style-name="T14">(</text:span><text:span text:style-name="T11">a</text:span><text:span text:style-name="T14">)</text:span><text:span text:style-name="T11"> Responsável: </text:span><text:span text:style-name="T14">xxxxxxxxxxxxxxxxxxxxxxxxxxxxxx</text:span> | Telefone/WhatsApp: <text:span text:style-name="T10">+55 (xx) xxxxxxxxx</text:span> | E-mail: <text:span text:style-name="T10">xxxxxxx@gmail.com</text:span></text:p>
        </text:list-item>
        <text:list-item>
          <text:p text:style-name="P8"><text:span text:style-name="T11">Orientador</text:span><text:span text:style-name="T14">(a)</text:span><text:span text:style-name="T11">: </text:span>Prof<text:span text:style-name="T12">(a)</text:span>. <text:span text:style-name="T12">xxxxxxxxxxxxxxxxxxxxxxxxxxxxx</text:span> | E-mail: <text:span text:style-name="T10">xxxxxxx@gmail.com</text:span></text:p>
        </text:list-item>
        <text:list-item>
          <text:p text:style-name="P9"><text:span text:style-name="T11">Comitê de Ética em Pesquisa da UNILA (CEP/UNILA): </text:span>O CEP é um grupo de professores e pesquisadores da universidade que ajuda a garantir que as pesquisas respeitem as pessoas. Se você achar que algo não foi legal ou que seus direitos foram desrespeitados, pode entrar em contato com eles pelo telefone +55 (45) 3522-9791 ou e-mail <text:a xlink:type="simple" xlink:href="mailto:cep@unila.edu.br" text:style-name="Internet_20_link" text:visited-style-name="Visited_20_Internet_20_Link">cep@unila.edu.br</text:a> </text:p>
          <text:p text:style-name="P9">O endereço físico deles é: Avenida Tarquínio Joslin dos Santos, 1000 – Jardim Universitário – Sala G-110, Foz do Iguaçu, PR.</text:p>
        </text:list-item>
      </text:list>
      <text:p text:style-name="P5"/>
      <text:p text:style-name="P10"><text:span text:style-name="T15">DECLARAÇÃO DE ASSENTIMENTO</text:span></text:p>
      <text:p text:style-name="P11">Se você concorda em participar, por favor, marque com um 'X' as opções abaixo que mostram o que você prefere:</text:p>
      <text:p text:style-name="P12"><text:span text:style-name="T11">[ <text:s/>] SIM <text:s/>[ <text:s/>] NÃO <text:s text:c="2"/></text:span>Eu concordo com a gravação de áudio e vídeo de nossa conversa (entrevista) para que os pesquisadores possam ouvi-la depois.</text:p>
      <text:p text:style-name="P12"><text:span text:style-name="T11">[ <text:s/>] SIM <text:s/>[ <text:s/>] NÃO <text:s text:c="2"/></text:span>Eu autorizo que meu nome verdadeiro apareça na pesquisa. (Se marcar NÃO, você participará usando um nome inventado ou código, em segredo).</text:p>
      <text:p text:style-name="P12"><text:span text:style-name="T11">[ <text:s/>] SIM <text:s/>[ <text:s/>] NÃO <text:s text:c="2"/></text:span>Eu autorizo que as minhas respostas (sem o meu nome) sejam guardadas pela UNILA e usadas em estudos parecidos no futuro.</text:p>
      <text:p text:style-name="P13">Declaro que entendi as explicações sobre esta pesquisa, tirei todas as minhas dúvidas e quero participar de forma voluntária (porque eu quero). Sei que posso desistir quando eu quiser sem que ninguém fique triste ou bravo comigo.</text:p>
      <text:p text:style-name="P14">Nome Completo do(a) Participante (Menor/Incapaz):</text:p>
      <text:p text:style-name="P14"><text:s/>_________________________________________________<text:line-break/></text:p>
      <text:p text:style-name="P15">Assinatura (ou impressão digital) do(a) Participant<text:span text:style-name="T12">e:</text:span></text:p>
      <text:p text:style-name="P15"><text:s/>_____________________________________________ <text:line-break/>Data: ____/____/_______</text:p>
      <text:p text:style-name="P16"><text:soft-page-break/><text:span text:style-name="T11">Compromisso Ético e Científico da Equipe de Pesquisa:</text:span></text:p>
      <text:p text:style-name="P17">Declaramos cumprir integralmente todas as obrigações e exigências contidas na legislação brasileira vigente, em especial na Lei nº 14.874/2024, no Decreto nº 12.651/2025, na Resolução CNS nº 466/2012 e na Resolução CNS nº 510/2016, garantindo proteger a identidade do participante, manter o segredo e conduzir o estudo estritamente de acordo com o protocolo aprovado pelo Comitê de Ética em Pesquisa.</text:p>
      <text:p text:style-name="Standard"><text:span text:style-name="T11">_____________________________________<text:line-break/></text:span><text:span text:style-name="T14">Nome do Pesquisador</text:span><text:span text:style-name="T11"><text:line-break/></text:span>Pesquisador Responsável <text:line-break/><text:line-break/><text:line-break/><text:span text:style-name="T11">_____________________________________<text:line-break/>Pr</text:span><text:span text:style-name="T14">of. xxxxxxxxxxxxx</text:span><text:span text:style-name="T11"><text:line-break/></text:span>Orientador<text:span text:style-name="T12">(a)</text:span><text:line-break/><text:line-break/>Data: ____/____/_______</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7cm"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5%" fo:text-align="start" style:justify-single-word="false" fo:orphans="2" fo:widows="2" style:writing-mode="lr-tb"/>
      <style:text-properties fo:color="#333333" loext:opacity="100%" style:font-name="Arial" fo:font-family="Arial" style:font-family-generic="roman" style:font-pitch="variable" fo:font-size="11pt" style:font-size-asian="11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cm" fo:margin-bottom="0.212cm" style:contextual-spacing="false"/>
    </style:style>
    <style:style style:name="List" style:family="paragraph" style:parent-style-name="Standard" style:class="list">
      <style:paragraph-properties fo:margin-left="0.635cm" fo:margin-top="0cm" fo:margin-bottom="0.212cm" style:contextual-spacing="true" fo:text-indent="-0.635cm"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847cm" fo:margin-bottom="0cm" style:contextual-spacing="false" fo:keep-together="always" fo:keep-with-next="always"/>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cm" fo:margin-bottom="0cm"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cm" fo:margin-bottom="0.529cm" style:contextual-spacing="tru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1.27cm" fo:margin-top="0cm" fo:margin-bottom="0.212cm" style:contextual-spacing="true"/>
    </style:style>
    <style:style style:name="Body_20_Text_20_2" style:display-name="Body Text 2" style:family="paragraph" style:parent-style-name="Standard" loext:linked-style-name="Body_20_Text_20_2_20_Char">
      <style:paragraph-properties fo:margin-top="0cm" fo:margin-bottom="0.212cm" style:contextual-spacing="false" fo:line-height="200%"/>
    </style:style>
    <style:style style:name="Body_20_Text_20_3" style:display-name="Body Text 3" style:family="paragraph" style:parent-style-name="Standard" loext:linked-style-name="Body_20_Text_20_3_20_Char">
      <style:paragraph-properties fo:margin-top="0cm" fo:margin-bottom="0.212cm" style:contextual-spacing="false"/>
      <style:text-properties fo:font-size="8pt" style:font-size-asian="8pt" style:font-size-complex="8pt"/>
    </style:style>
    <style:style style:name="List_20_2_20__28_WW_29_" style:display-name="List 2 (WW)" style:family="paragraph" style:parent-style-name="Standard">
      <style:paragraph-properties fo:margin-left="1.27cm" fo:margin-top="0cm" fo:margin-bottom="0.212cm" style:contextual-spacing="true" fo:text-indent="-0.635cm" style:auto-text-indent="false"/>
    </style:style>
    <style:style style:name="List_20_3_20__28_WW_29_" style:display-name="List 3 (WW)" style:family="paragraph" style:parent-style-name="Standard">
      <style:paragraph-properties fo:margin-left="1.905cm" fo:margin-top="0cm" fo:margin-bottom="0.212cm" style:contextual-spacing="true" fo:text-indent="-0.635cm" style:auto-text-indent="false"/>
    </style:style>
    <style:style style:name="List_20_1" style:display-name="List 1" style:family="paragraph" style:parent-style-name="Standard" style:list-style-name="WWNum1" style:class="list">
      <style:paragraph-properties fo:margin-top="0cm" fo:margin-bottom="0.212cm" style:contextual-spacing="true"/>
    </style:style>
    <style:style style:name="List_20_2" style:display-name="List 2" style:family="paragraph" style:parent-style-name="Standard" style:list-style-name="WWNum2" style:class="list">
      <style:paragraph-properties fo:margin-top="0cm" fo:margin-bottom="0.212cm" style:contextual-spacing="true"/>
    </style:style>
    <style:style style:name="List_20_3" style:display-name="List 3" style:family="paragraph" style:parent-style-name="Standard" style:list-style-name="WWNum3" style:class="list">
      <style:paragraph-properties fo:margin-top="0cm" fo:margin-bottom="0.212cm" style:contextual-spacing="true"/>
    </style:style>
    <style:style style:name="Numbering_20_1" style:display-name="Numbering 1" style:family="paragraph" style:parent-style-name="Standard" style:list-style-name="WWNum5" style:class="list">
      <style:paragraph-properties fo:margin-top="0cm" fo:margin-bottom="0.212cm" style:contextual-spacing="true"/>
    </style:style>
    <style:style style:name="Numbering_20_2" style:display-name="Numbering 2" style:family="paragraph" style:parent-style-name="Standard" style:list-style-name="WWNum6" style:class="list">
      <style:paragraph-properties fo:margin-top="0cm" fo:margin-bottom="0.212cm" style:contextual-spacing="true"/>
    </style:style>
    <style:style style:name="Numbering_20_3" style:display-name="Numbering 3" style:family="paragraph" style:parent-style-name="Standard" style:list-style-name="WWNum7" style:class="list">
      <style:paragraph-properties fo:margin-top="0cm" fo:margin-bottom="0.212cm" style:contextual-spacing="true"/>
    </style:style>
    <style:style style:name="List_20_1_20_Cont." style:display-name="List 1 Cont." style:family="paragraph" style:parent-style-name="Standard" style:class="list">
      <style:paragraph-properties fo:margin-left="0.635cm" fo:margin-top="0cm" fo:margin-bottom="0.212cm" style:contextual-spacing="true"/>
    </style:style>
    <style:style style:name="List_20_2_20_Cont." style:display-name="List 2 Cont." style:family="paragraph" style:parent-style-name="Standard" style:class="list">
      <style:paragraph-properties fo:margin-left="1.27cm" fo:margin-top="0cm" fo:margin-bottom="0.212cm" style:contextual-spacing="true"/>
    </style:style>
    <style:style style:name="List_20_3_20_Cont." style:display-name="List 3 Cont." style:family="paragraph" style:parent-style-name="Standard" style:class="list">
      <style:paragraph-properties fo:margin-left="1.905cm" fo:margin-top="0cm" fo:margin-bottom="0.212cm" style:contextual-spacing="true"/>
    </style:style>
    <style:style style:name="macro" style:family="paragraph" loext:linked-style-name="Macro_20_Text_20_Char">
      <style:paragraph-properties fo:margin-top="0cm" fo:margin-bottom="0.353cm" style:contextual-spacing="false" fo:line-height="115%" fo:text-align="star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1.651cm" fo:margin-right="1.651cm" fo:margin-top="0.353cm" fo:margin-bottom="0.494cm" style:contextual-spacing="false" fo:padding-left="0cm" fo:padding-right="0cm" fo:padding-top="0cm" fo:padding-bottom="0.141cm"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Comment" style:family="paragraph" style:parent-style-name="Standard" style:class="extra">
      <style:paragraph-properties fo:margin-left="0.1cm" fo:margin-right="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Default_20_Paragraph_20_Font" style:display-name="Default Paragraph Font" style:family="text"/>
    <style:style style:name="Heading_20_1_20_Char" style:display-name="Heading 1 Char" style:family="text" style:parent-style-name="Default_20_Paragraph_20_Font">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9cm"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fo:color="#595959" loext:opacity="100%" style:font-name="Arial" fo:font-size="8.5pt" style:font-size-asian="8.5pt"/>
    </style:style>
    <style:style style:name="MT2" style:family="text">
      <style:text-properties fo:color="#595959" loext:opacity="100%" style:font-name="Arial" fo:font-size="8.5pt" officeooo:rsid="0005c7ae" style:font-size-asian="8.5pt"/>
    </style:style>
    <style:page-layout style:name="Mpm1">
      <style:page-layout-properties fo:page-width="21.59cm" fo:page-height="27.94cm" style:num-format="1" style:print-orientation="portrait" fo:margin-top="1.27cm" fo:margin-bottom="1.27cm" fo:margin-left="2.54cm" fo:margin-right="2.54cm" style:writing-mode="lr-tb" style:layout-grid-color="#c0c0c0" style:layout-grid-lines="36"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7cm" fo:margin-left="0cm" fo:margin-right="0cm" fo:margin-bottom="1.169cm" style:dynamic-spacing="true"/>
      </style:header-style>
      <style:footer-style>
        <style:header-footer-properties fo:min-height="1.27cm" fo:margin-left="0cm" fo:margin-right="0cm" fo:margin-top="1.1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Termo de Assentimento Livre e Esclarecido (TALE) | CEP-UNILA</text:span></text:p>
      </style:header>
      <style:footer>
        <text:p text:style-name="MP2"><text:span text:style-name="MT1">Página </text:span><text:span text:style-name="MT1"><text:page-number text:select-page="current">4</text:page-number></text:span><text:span text:style-name="MT1"><text:s/></text:span><text:span text:style-name="MT2">de </text:span><text:span text:style-name="MT2"><text:page-count>4</text:page-coun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python-docx</meta:initial-creator>
    <dc:description>generated by python-docx</dc:description>
    <meta:editing-cycles>2</meta:editing-cycles>
    <meta:creation-date>2013-12-23T23:15:00</meta:creation-date>
    <dc:date>2026-08-27T02:30:10.483015700</dc:date>
    <meta:editing-duration>PT7M31S</meta:editing-duration>
    <meta:generator>LibreOffice/25.2.7.2$Windows_X86_64 LibreOffice_project/5cbfd1ab6520636bb5f7b99185aa69bd7456825d</meta:generator>
    <meta:document-statistic meta:table-count="1" meta:image-count="0" meta:object-count="0" meta:page-count="4" meta:paragraph-count="58" meta:word-count="1120" meta:character-count="7149" meta:non-whitespace-character-count="6075"/>
    <meta:user-defined meta:name="AppVersion">14.0000</meta:user-defined>
    <meta:template xlink:type="simple" xlink:actuate="onRequest" xlink:title="Normal.dotm" xlink:href=""/>
  </office:meta>
</office:document-meta>
</file>