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Tabela3" style:family="table">
      <style:table-properties style:width="16.51cm" fo:margin-left="-0.191cm" fo:margin-top="0cm" fo:margin-bottom="0cm" table:align="left" style:writing-mode="lr-tb"/>
    </style:style>
    <style:style style:name="Tabela3.A" style:family="table-column">
      <style:table-column-properties style:column-width="8.255cm"/>
    </style:style>
    <style:style style:name="Tabela3.1" style:family="table-row">
      <style:table-row-properties fo:keep-together="auto"/>
    </style:style>
    <style:style style:name="Tabela3.A1" style:family="table-cell">
      <style:table-cell-properties fo:background-color="#f2f2f2" fo:padding-left="0.191cm" fo:padding-right="0.191cm" fo:padding-top="0cm" fo:padding-bottom="0cm" fo:border="0.5pt solid #000000" style:writing-mode="lr-tb">
        <style:background-image/>
      </style:table-cell-properties>
    </style:style>
    <style:style style:name="Tabela3.B1" style:family="table-cell">
      <style:table-cell-properties fo:padding-left="0.191cm" fo:padding-right="0.191cm" fo:padding-top="0cm" fo:padding-bottom="0cm" fo:border="0.5pt solid #000000" style:writing-mode="lr-tb"/>
    </style:style>
    <style:style style:name="Tabela3.B2" style:family="table-cell">
      <style:table-cell-properties fo:padding-left="0.191cm" fo:padding-right="0.191cm" fo:padding-top="0cm" fo:padding-bottom="0cm" fo:border="0.5pt solid #000000" style:writing-mode="lr-tb"/>
    </style:style>
    <style:style style:name="Tabela3.B3" style:family="table-cell">
      <style:table-cell-properties fo:padding-left="0.191cm" fo:padding-right="0.191cm" fo:padding-top="0cm" fo:padding-bottom="0cm" fo:border="0.5pt solid #000000" style:writing-mode="lr-tb"/>
    </style:style>
    <style:style style:name="Tabela3.B4" style:family="table-cell">
      <style:table-cell-properties fo:padding-left="0.191cm" fo:padding-right="0.191cm" fo:padding-top="0cm" fo:padding-bottom="0cm" fo:border="0.5pt solid #000000" style:writing-mode="lr-tb"/>
    </style:style>
    <style:style style:name="Tabela1" style:family="table">
      <style:table-properties style:width="16.51cm" fo:margin-top="0cm" fo:margin-bottom="0cm" table:align="center" style:writing-mode="page"/>
    </style:style>
    <style:style style:name="Tabela1.A" style:family="table-column">
      <style:table-column-properties style:column-width="8.255cm"/>
    </style:style>
    <style:style style:name="Tabela1.1" style:family="table-row">
      <style:table-row-properties fo:keep-together="auto"/>
    </style:style>
    <style:style style:name="Tabela1.A1" style:family="table-cell">
      <style:table-cell-properties fo:background-color="#1b4f72" fo:padding-left="0.176cm" fo:padding-right="0.176cm" fo:padding-top="0.141cm" fo:padding-bottom="0.141cm" fo:border="none">
        <style:background-image/>
      </style:table-cell-properties>
    </style:style>
    <style:style style:name="Tabela1.A2" style:family="table-cell">
      <style:table-cell-properties fo:background-color="#ffffff" fo:padding-left="0.176cm" fo:padding-right="0.176cm" fo:padding-top="0.141cm" fo:padding-bottom="0.141cm" fo:border="none">
        <style:background-image/>
      </style:table-cell-properties>
    </style:style>
    <style:style style:name="Tabela1.A3" style:family="table-cell">
      <style:table-cell-properties fo:background-color="#f2f4f4" fo:padding-left="0.176cm" fo:padding-right="0.176cm" fo:padding-top="0.141cm" fo:padding-bottom="0.141cm" fo:border="none">
        <style:background-image/>
      </style:table-cell-properties>
    </style:style>
    <style:style style:name="Tabela2" style:family="table">
      <style:table-properties style:width="16.51cm" fo:margin-top="0cm" fo:margin-bottom="0cm" table:align="center" style:writing-mode="page"/>
    </style:style>
    <style:style style:name="Tabela2.A" style:family="table-column">
      <style:table-column-properties style:column-width="8.255cm"/>
    </style:style>
    <style:style style:name="Tabela2.1" style:family="table-row">
      <style:table-row-properties fo:keep-together="auto"/>
    </style:style>
    <style:style style:name="Tabela2.A1" style:family="table-cell">
      <style:table-cell-properties fo:padding="0.176cm" fo:border="none"/>
    </style:style>
    <style:style style:name="P1" style:family="paragraph" style:parent-style-name="Standard">
      <style:paragraph-properties fo:margin-top="0cm" fo:margin-bottom="0.635cm" style:contextual-spacing="false" fo:line-height="115%" fo:text-align="center" style:justify-single-word="false"/>
      <style:text-properties fo:color="#1b4f72" loext:opacity="100%" fo:font-size="14pt" fo:font-weight="bold" style:font-size-asian="14pt" style:font-weight-asian="bold"/>
    </style:style>
    <style:style style:name="P2" style:family="paragraph" style:parent-style-name="Comment">
      <style:paragraph-properties fo:margin-top="0cm" fo:margin-bottom="0.423cm" fo:line-height="115%" fo:text-align="justify" style:text-autospace="none" style:writing-mode="lr-tb"/>
    </style:style>
    <style:style style:name="P3" style:family="paragraph" style:parent-style-name="Standard">
      <style:paragraph-properties fo:margin-top="0cm" fo:margin-bottom="0.635cm" style:contextual-spacing="false" fo:line-height="100%" fo:text-align="center" style:justify-single-word="false"/>
      <style:text-properties fo:color="#1b4f72" loext:opacity="100%" fo:font-size="11pt" fo:font-style="italic" fo:font-weight="bold" style:font-size-asian="11pt" style:font-style-asian="italic" style:font-weight-asian="bold" style:font-size-complex="11pt" style:font-style-complex="italic"/>
    </style:style>
    <style:style style:name="P4" style:family="paragraph" style:parent-style-name="Standard">
      <style:paragraph-properties fo:margin-top="0.071cm" fo:margin-bottom="0.071cm" style:contextual-spacing="false" fo:text-align="start" style:justify-single-word="false" fo:orphans="2" fo:widows="2"/>
      <style:text-properties fo:font-size="9.5pt" fo:language="en" fo:country="US" fo:font-weight="bold" officeooo:paragraph-rsid="0017d1d7" style:letter-kerning="false" style:font-name-asian="ＭＳ 明朝" style:font-size-asian="9.5pt" style:language-asian="en" style:country-asian="US" style:font-weight-asian="bold" style:font-size-complex="11pt" style:language-complex="ar" style:country-complex="SA"/>
    </style:style>
    <style:style style:name="P5" style:family="paragraph" style:parent-style-name="Standard">
      <style:paragraph-properties fo:margin-top="0.071cm" fo:margin-bottom="0.071cm" style:contextual-spacing="false" fo:text-align="start" style:justify-single-word="false" fo:orphans="2" fo:widows="2"/>
      <style:text-properties fo:font-size="9.5pt" fo:language="en" fo:country="US" officeooo:rsid="0017d1d7" officeooo:paragraph-rsid="0017d1d7" style:letter-kerning="false" style:font-name-asian="ＭＳ 明朝" style:font-size-asian="9.5pt" style:language-asian="en" style:country-asian="US" style:font-size-complex="11pt" style:language-complex="ar" style:country-complex="SA"/>
    </style:style>
    <style:style style:name="P6" style:family="paragraph" style:parent-style-name="Standard">
      <style:paragraph-properties fo:margin-top="0.071cm" fo:margin-bottom="0.071cm" style:contextual-spacing="false" fo:text-align="start" style:justify-single-word="false" fo:orphans="2" fo:widows="2"/>
      <style:text-properties fo:language="en" fo:country="US" officeooo:paragraph-rsid="0017d1d7" style:letter-kerning="false" style:font-name-asian="ＭＳ 明朝" style:language-asian="en" style:country-asian="US" style:font-size-complex="11pt" style:language-complex="ar" style:country-complex="SA"/>
    </style:style>
    <style:style style:name="P7" style:family="paragraph" style:parent-style-name="Standard">
      <style:paragraph-properties fo:margin-top="0.071cm" fo:margin-bottom="0.071cm" style:contextual-spacing="false" fo:text-align="start" style:justify-single-word="false" fo:orphans="2" fo:widows="2"/>
      <style:text-properties fo:font-size="9.5pt" fo:language="en" fo:country="US" officeooo:paragraph-rsid="0017d1d7" style:letter-kerning="false" style:font-name-asian="ＭＳ 明朝" style:font-size-asian="9.5pt" style:language-asian="en" style:country-asian="US" style:font-size-complex="11pt" style:language-complex="ar" style:country-complex="SA"/>
    </style:style>
    <style:style style:name="P8" style:family="paragraph" style:parent-style-name="Standard">
      <style:paragraph-properties fo:margin-top="0cm" fo:margin-bottom="0.635cm" style:contextual-spacing="false" fo:line-height="100%" fo:text-align="center" style:justify-single-word="false"/>
      <style:text-properties fo:color="#1b4f72" loext:opacity="100%" fo:font-size="11pt" fo:font-style="italic" fo:font-weight="bold" officeooo:paragraph-rsid="0017d1d7" style:font-size-asian="11pt" style:font-style-asian="italic" style:font-weight-asian="bold" style:font-size-complex="11pt" style:font-style-complex="italic"/>
    </style:style>
    <style:style style:name="P9" style:family="paragraph" style:parent-style-name="Standard">
      <style:paragraph-properties fo:margin-top="0cm" fo:margin-bottom="0.423cm" style:contextual-spacing="false" fo:line-height="115%" fo:text-align="justify" style:justify-single-word="false"/>
      <style:text-properties fo:font-weight="bold" officeooo:paragraph-rsid="0017d1d7" style:font-weight-asian="bold"/>
    </style:style>
    <style:style style:name="P10" style:family="paragraph" style:parent-style-name="Standard">
      <style:paragraph-properties fo:margin-top="0cm" fo:margin-bottom="0.423cm" style:contextual-spacing="false" fo:line-height="115%" fo:text-align="justify" style:justify-single-word="false"/>
      <style:text-properties officeooo:paragraph-rsid="0017d1d7"/>
    </style:style>
    <style:style style:name="P11" style:family="paragraph" style:parent-style-name="Standard">
      <style:paragraph-properties fo:margin-top="0cm" fo:margin-bottom="0.423cm" style:contextual-spacing="false" fo:line-height="115%" fo:text-align="justify" style:justify-single-word="false"/>
    </style:style>
    <style:style style:name="P12" style:family="paragraph" style:parent-style-name="Standard">
      <style:paragraph-properties fo:margin-top="0cm" fo:margin-bottom="0.212cm" style:contextual-spacing="false" fo:line-height="115%" fo:text-align="start" style:justify-single-word="false"/>
    </style:style>
    <style:style style:name="P13" style:family="paragraph" style:parent-style-name="Standard">
      <style:paragraph-properties fo:margin-top="0cm" fo:margin-bottom="0.423cm" style:contextual-spacing="false" fo:line-height="115%" fo:text-align="justify" style:justify-single-word="false"/>
      <style:text-properties officeooo:paragraph-rsid="001577dc"/>
    </style:style>
    <style:style style:name="P14" style:family="paragraph" style:parent-style-name="Standard">
      <style:paragraph-properties fo:margin-top="0cm" fo:margin-bottom="0.423cm" style:contextual-spacing="false" fo:line-height="115%" fo:text-align="justify" style:justify-single-word="false"/>
      <style:text-properties fo:font-weight="bold" officeooo:paragraph-rsid="001577dc" style:font-weight-asian="bold"/>
    </style:style>
    <style:style style:name="P15" style:family="paragraph" style:parent-style-name="Standard">
      <style:paragraph-properties fo:margin-top="0cm" fo:margin-bottom="0.212cm" style:contextual-spacing="false" fo:line-height="115%" fo:text-align="start" style:justify-single-word="false"/>
      <style:text-properties fo:color="#1b4f72" loext:opacity="100%" fo:font-size="14pt" fo:font-weight="bold" style:font-size-asian="14pt" style:font-weight-asian="bold" style:font-size-complex="14pt"/>
    </style:style>
    <style:style style:name="P16" style:family="paragraph" style:parent-style-name="Standard">
      <style:paragraph-properties fo:margin-top="0cm" fo:margin-bottom="0.423cm" style:contextual-spacing="false" fo:line-height="115%" fo:text-align="justify" style:justify-single-word="false"/>
      <style:text-properties officeooo:paragraph-rsid="001761a8"/>
    </style:style>
    <style:style style:name="P17" style:family="paragraph" style:parent-style-name="Standard">
      <style:paragraph-properties fo:margin-top="0cm" fo:margin-bottom="0.423cm" style:contextual-spacing="false" fo:line-height="115%" fo:text-align="justify" style:justify-single-word="false"/>
      <style:text-properties officeooo:paragraph-rsid="0018bdaf"/>
    </style:style>
    <style:style style:name="P18" style:family="paragraph" style:parent-style-name="Standard">
      <style:paragraph-properties fo:margin-top="0cm" fo:margin-bottom="0.635cm" style:contextual-spacing="false" fo:line-height="115%" fo:text-align="center" style:justify-single-word="false" fo:break-before="page"/>
      <style:text-properties fo:color="#1b4f72" loext:opacity="100%" fo:font-size="14pt" fo:font-weight="bold" style:font-size-asian="14pt" style:font-weight-asian="bold"/>
    </style:style>
    <style:style style:name="P19" style:family="paragraph" style:parent-style-name="Standard">
      <style:paragraph-properties fo:margin-top="0cm" fo:margin-bottom="0.071cm" style:contextual-spacing="false" fo:text-align="center" style:justify-single-word="false"/>
      <style:text-properties fo:color="#ffffff" loext:opacity="100%" fo:font-weight="bold" style:font-weight-asian="bold"/>
    </style:style>
    <style:style style:name="P20" style:family="paragraph" style:parent-style-name="Standard">
      <style:paragraph-properties fo:margin-top="0cm" fo:margin-bottom="0.071cm" style:contextual-spacing="false" fo:text-align="start" style:justify-single-word="false"/>
      <style:text-properties fo:color="#ffffff" loext:opacity="100%" fo:font-weight="bold" style:font-weight-asian="bold"/>
    </style:style>
    <style:style style:name="P21" style:family="paragraph" style:parent-style-name="Standard">
      <style:paragraph-properties fo:margin-top="0cm" fo:margin-bottom="0.071cm" style:contextual-spacing="false" fo:text-align="center" style:justify-single-word="false"/>
      <style:text-properties fo:font-size="10pt" style:font-size-asian="10pt"/>
    </style:style>
    <style:style style:name="P22" style:family="paragraph" style:parent-style-name="Standard">
      <style:paragraph-properties fo:margin-top="0cm" fo:margin-bottom="0.071cm" style:contextual-spacing="false"/>
      <style:text-properties fo:font-size="10pt" style:font-size-asian="10pt"/>
    </style:style>
    <style:style style:name="P23" style:family="paragraph" style:parent-style-name="Standard">
      <style:paragraph-properties fo:margin-top="0cm" fo:margin-bottom="0.071cm" style:contextual-spacing="false"/>
    </style:style>
    <style:style style:name="P24" style:family="paragraph" style:parent-style-name="Standard">
      <style:paragraph-properties fo:margin-top="0cm" fo:margin-bottom="0.847cm" style:contextual-spacing="false" fo:line-height="115%" fo:text-align="start" style:justify-single-word="false"/>
    </style:style>
    <style:style style:name="P25" style:family="paragraph" style:parent-style-name="Standard">
      <style:paragraph-properties fo:margin-top="0cm" fo:margin-bottom="0.847cm" style:contextual-spacing="false" fo:line-height="115%" fo:text-align="justify" style:justify-single-word="false"/>
    </style:style>
    <style:style style:name="P26" style:family="paragraph" style:parent-style-name="Standard">
      <style:paragraph-properties fo:margin-top="0cm" fo:margin-bottom="0.423cm" style:contextual-spacing="false" fo:line-height="115%" fo:text-align="start" style:justify-single-word="false"/>
    </style:style>
    <style:style style:name="P27" style:family="paragraph" style:parent-style-name="Standard">
      <style:paragraph-properties fo:margin-top="0cm" fo:margin-bottom="0.635cm" style:contextual-spacing="false" fo:line-height="115%" fo:text-align="justify" style:justify-single-word="false"/>
    </style:style>
    <style:style style:name="P28" style:family="paragraph" style:parent-style-name="Standard">
      <style:paragraph-properties fo:margin-top="0cm" fo:margin-bottom="0.071cm" style:contextual-spacing="false" fo:text-align="center" style:justify-single-word="false"/>
    </style:style>
    <style:style style:name="T1" style:family="text">
      <style:text-properties fo:color="#333333" loext:opacity="100%" style:font-name="Calibri" fo:font-size="11pt" fo:language="en" fo:country="US" style:font-size-asian="11pt" style:language-asian="en" style:country-asian="US" style:font-name-complex="Calibri" style:font-size-complex="11pt" style:language-complex="ar" style:country-complex="SA"/>
    </style:style>
    <style:style style:name="T2" style:family="text">
      <style:text-properties fo:font-size="9.5pt" officeooo:rsid="0017d1d7" style:font-size-asian="9.5pt"/>
    </style:style>
    <style:style style:name="T3" style:family="text">
      <style:text-properties fo:font-size="9.5pt" style:font-size-asian="9.5pt"/>
    </style:style>
    <style:style style:name="T4" style:family="text">
      <style:text-properties fo:font-weight="bold" style:font-weight-asian="bold"/>
    </style:style>
    <style:style style:name="T5" style:family="text">
      <style:text-properties fo:font-weight="bold" officeooo:rsid="0016c4f3" style:font-weight-asian="bold"/>
    </style:style>
    <style:style style:name="T6" style:family="text">
      <style:text-properties officeooo:rsid="0016c4f3"/>
    </style:style>
    <style:style style:name="T7" style:family="text">
      <style:text-properties fo:color="#7d6608" loext:opacity="100%" fo:font-weight="bold" style:font-weight-asian="bold"/>
    </style:style>
    <style:style style:name="T8" style:family="text">
      <style:text-properties fo:color="#1b4f72" loext:opacity="100%" fo:font-size="12pt" fo:font-weight="bold" style:font-size-asian="12pt" style:font-weight-asian="bold"/>
    </style:style>
    <style:style style:name="T9" style:family="text">
      <style:text-properties fo:color="#1b4f72" loext:opacity="100%" fo:font-size="14pt" fo:font-weight="bold" style:font-size-asian="14pt" style:font-weight-asian="bold" style:font-size-complex="14pt"/>
    </style:style>
    <style:style style:name="T10" style:family="text">
      <style:text-properties officeooo:rsid="001761a8"/>
    </style:style>
    <style:style style:name="T11" style:family="text">
      <style:text-properties fo:font-weight="bold" style:font-weight-asian="bold" style:font-weight-complex="bold"/>
    </style:style>
    <style:style style:name="T12" style:family="text">
      <style:text-properties fo:font-size="10pt" style:font-size-asian="10pt"/>
    </style:style>
    <style:style style:name="T13" style:family="text">
      <style:text-properties fo:font-size="10pt" officeooo:rsid="001577dc" style:font-size-asian="10pt"/>
    </style:style>
    <style:style style:name="T14" style:family="text">
      <style:text-properties fo:color="#1b4f72" loext:opacity="100%" fo:font-weight="bold" style:font-weight-asian="bold"/>
    </style:style>
    <style:style style:name="T15" style:family="text">
      <style:text-properties fo:font-weight="bold" officeooo:rsid="001a0fa4" style:font-weight-asian="bold"/>
    </style:style>
    <style:style style:name="T16" style:family="text">
      <style:text-properties fo:font-size="9pt" style:font-size-asian="9pt"/>
    </style:style>
    <style:style style:name="T17" style:family="text">
      <style:text-properties fo:font-size="9pt" officeooo:rsid="001a0fa4" style:font-size-asian="9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office:annotation office:name="__Annotation__1314_3965360203" loext:resolved="false"><dc:creator>Autor desconhecido</dc:creator><dc:date>2026-08-27T02:08:12.151930600</dc:date><text:p text:style-name="Comment">Para pesquisas de Ciências Humanas</text:p><text:p text:style-name="Comment"/><text:p text:style-name="P2"><text:span text:style-name="T1">Esta minuta serve apenas como modelo e não deve conter preenchimentos de assinaturas no momento da submissão inicial ao CEP.</text:span></text:p><text:p text:style-name="P2"><text:span text:style-name="T1"/></text:p></office:annotation>TERMO DE CONSENTIMENTO LIVRE E ESCLARECIDO (TCLE)<office:annotation-end office:name="__Annotation__1314_3965360203"/></text:p>
      <text:p text:style-name="P3"/>
      <table:table table:name="Tabela3" table:style-name="Tabela3">
        <table:table-column table:style-name="Tabela3.A" table:number-columns-repeated="2"/>
        <table:table-row table:style-name="Tabela3.1">
          <table:table-cell table:style-name="Tabela3.A1" office:value-type="string">
            <text:p text:style-name="P4">Título do Projeto:</text:p>
          </table:table-cell>
          <table:table-cell table:style-name="Tabela3.B1" office:value-type="string">
            <text:p text:style-name="P5">xxxxxxxxxxxxxxxxxxxxxxxxxxxxxxxxxxxxxxxxxxxxxxxxxxxxxxxxxxxxxxxxxxxxxxxxxxxxxxxxxxxxxxxxxxxxxxxxxxx</text:p>
          </table:table-cell>
        </table:table-row>
        <table:table-row table:style-name="Tabela3.1">
          <table:table-cell table:style-name="Tabela3.A1" office:value-type="string">
            <text:p text:style-name="P4">Pesquisadora Responsável:</text:p>
          </table:table-cell>
          <table:table-cell table:style-name="Tabela3.B2" office:value-type="string">
            <text:p text:style-name="P6"><text:span text:style-name="T2">Xxxxxxxxxxxxxxxxxx </text:span><text:span text:style-name="T3">(Doutorand</text:span><text:span text:style-name="T2">o, mestrando, pós-graduando, graduando</text:span><text:span text:style-name="T3"> </text:span><text:span text:style-name="T2">do curso ou programa xxxxxx</text:span><text:span text:style-name="T3">)</text:span></text:p>
          </table:table-cell>
        </table:table-row>
        <table:table-row table:style-name="Tabela3.1">
          <table:table-cell table:style-name="Tabela3.A1" office:value-type="string">
            <text:p text:style-name="P4">Orientadora:</text:p>
          </table:table-cell>
          <table:table-cell table:style-name="Tabela3.B3" office:value-type="string">
            <text:p text:style-name="P6"><text:span text:style-name="T3">Prof. </text:span><text:span text:style-name="T2">(</text:span><text:span text:style-name="T3">a</text:span><text:span text:style-name="T2">)</text:span><text:span text:style-name="T3"> </text:span><text:span text:style-name="T2">xxxxxxxxxxxxxxxxxx</text:span></text:p>
          </table:table-cell>
        </table:table-row>
        <table:table-row table:style-name="Tabela3.1">
          <table:table-cell table:style-name="Tabela3.A1" office:value-type="string">
            <text:p text:style-name="P4">CAAE nº:</text:p>
          </table:table-cell>
          <table:table-cell table:style-name="Tabela3.B4" office:value-type="string">
            <text:p text:style-name="P7">[Preencher após aprovação do CEP]</text:p>
          </table:table-cell>
        </table:table-row>
      </table:table>
      <text:p text:style-name="P8">De acordo com a Lei 14.874/2024 e Resolução CNS 510/2016 e 466/2012</text:p>
      <text:p text:style-name="P9">Prezado(a) Senhor(a),</text:p>
      <text:p text:style-name="P10"><text:span text:style-name="T4"><text:line-break/></text:span>Você está sendo convidado(a) a participar, de forma inteiramente voluntária, da pesquisa intitulada <text:span text:style-name="T4">"</text:span><text:span text:style-name="T5">xxxxxxxxxxxxxxxxxxxxxxxxxxxxxxxxxxxxxxxxxxxxxxxxxxxxxxxxxxxxxxxxxxxxxxxxxxxxxxxxxxxxxxxxxxxxxxxxxxxxxxxxxxxxxxxxxxxx</text:span><text:span text:style-name="T4">"</text:span>, sob coordenação d<text:span text:style-name="T6">o (a)</text:span> pesquisador <text:span text:style-name="T6">(</text:span>a<text:span text:style-name="T6">)</text:span> <text:span text:style-name="T6">xxxxxxxxxxxxxxxxxxxx</text:span> e orientação d<text:span text:style-name="T6">o (a)</text:span> Prof <text:span text:style-name="T6">(</text:span>a<text:span text:style-name="T6">)</text:span>. <text:span text:style-name="T6">xxxxxxxxxxxxxxxxxxxxxxx</text:span>. Este termo destina-se a explicar os objetivos, procedimentos, riscos e benefícios do estudo, bem como assegurar os seus direitos legais como participante.</text:p>
      <text:p text:style-name="P11"><office:annotation office:name="__Annotation__687_3965360203" loext:resolved="false"><dc:creator>Autor desconhecido</dc:creator><dc:date>2026-08-27T01:44:37.307014000</dc:date><text:p text:style-name="Comment">No caso de pesquisas aplicadas em ambiente virtual (por exemplo, google forms). Se a pesquisa for aplicada pessoalmente, informar que o TCLE será assinado em duas vias e que uma via ficará com o participante e a outra com o pesquisador responsável.</text:p><text:p text:style-name="Comment"/></office:annotation><text:span text:style-name="T7">IMPORTANTE (Procedimento em Ambiente Virtual): Como esta pesquisa e a obtenção de consentimento ocorrem em ambiente não presencial (remoto), é fundamental que você leia todo o teor deste documento. Caso concorde em participar, solicitamos que você SALVE OU IMPRIMA UMA VIA DIGITAL DESTE TERMO em seu computador ou dispositivo eletrônico particular para sua segurança e guarda pessoal. O acesso às perguntas do roteiro de entrevista somente ocorrerá após a manifestação do seu consentimento livre e esclarecido.</text:span><office:annotation-end office:name="__Annotation__687_3965360203"/></text:p>
      <text:p text:style-name="P12"><text:span text:style-name="T8">1. </text:span><text:span text:style-name="T9">JUSTIFICATIVA E OBJETIVOS</text:span></text:p>
      <text:p text:style-name="P11">Este estudo justifica-se pelo <text:span text:style-name="T6">xxxxxxxxxxxxxxxxxxxxxxxxxxxxxxxxxxxxxxxxxxxxxxxxxxxxxxxxxxxxxxxx</text:span>. O objetivo principal da pesquisa é <text:span text:style-name="T6">xxxxxxxxxxxxxxxxxxxxxxxxxxxxxxxxxxxxxx</text:span>, de forma a discutir <text:span text:style-name="T6">xxxxxxxxxxxxxxxxxxxxxxxxxxxxxxxxxxxxxxxxxxxxxxxxxxxxxxxxxxx</text:span>.</text:p>
      <text:p text:style-name="P12"><text:span text:style-name="T8">2. </text:span><text:span text:style-name="T9">PROCEDIMENTOS E PARTICIPAÇÃO</text:span></text:p>
      <text:p text:style-name="P13">Caso você decida participar voluntariamente do estudo, os procedimentos envolverão as seguintes etapas:<text:line-break/>• Realização de uma única <text:span text:style-name="T6">(ou diversas)</text:span> entrevista <text:span text:style-name="T6">(s)</text:span> individual de formato semiestruturado, com duração aproximada de <text:span text:style-name="T6">xx</text:span> a <text:span text:style-name="T6">xx</text:span> minutos;</text:p>
      <text:p text:style-name="P13"><text:soft-page-break/>• A entrevista será conduzida em<office:annotation office:name="__Annotation__688_3965360203" loext:resolved="false"><dc:creator>Autor desconhecido</dc:creator><dc:date>2026-08-27T01:47:48.510371100</dc:date><text:p text:style-name="Comment">Caso a pesquisa seja conduzida presencialmente, descreva como será realizada</text:p></office:annotation> ambiente virtual remoto por meio da plataforma de videoconferência Google Meet<office:annotation-end office:name="__Annotation__688_3965360203"/>, em data e horário previamente agendados em comum acordo;</text:p>
      <text:p text:style-name="P13">• Os temas abordados versarão <text:span text:style-name="T6">sobre xxxxxxxxxxxxxxxxxxxxxxxxxxxxxxxxxxxxxxxxxxxxxxxxxxxxxxxxxxxx</text:span>;</text:p>
      <text:p text:style-name="P13">• A entrevista será <office:annotation office:name="__Annotation__689_3965360203" loext:resolved="false"><dc:creator>Autor desconhecido</dc:creator><dc:date>2026-08-27T01:49:06.471101000</dc:date><text:p text:style-name="Comment">Descreva qual a forma de de captação da entrevista. Se for áudio e vídeo, anexe também o Termo de Autorização de Uso e Imagem, disponível no site do CEP/UNILA.</text:p><text:p text:style-name="Comment"/></office:annotation>gravada em áudio e vídeo unicamente com a sua autorização prévia e expressa neste termo, servindo as gravações exclusivamente para fins de transcrição, sistematização e posterior análise científica qualitativa pela equipe de pesquisa<office:annotation-end office:name="__Annotation__689_3965360203"/>;</text:p>
      <text:p text:style-name="P13">• É garantido a você o direito de ter acesso prévio ao teor do instrumento (tópicos que serão abordados) antes de iniciar a entrevista, para que possa tomar uma decisão autônoma e informada.</text:p>
      <text:p text:style-name="P12"><text:span text:style-name="T8">3. </text:span><text:span text:style-name="T9">RISCOS E MEDIDAS DE PROTEÇÃO</text:span></text:p>
      <text:p text:style-name="P13">Toda pesquisa científica envolvendo seres humanos apresenta riscos em tipos e gradações variadas. Nesta pesquisa, os riscos identificados são:</text:p>
      <text:p text:style-name="P13">• Desconforto ou Fadiga: Eventual cansaço intelectual ou desconforto emocional leve ao responder às questões relativas <text:span text:style-name="T6">xxxxxxxxxxxxxxxxxxxxxxxxxxxxxxxxxxxxxxxxxxxxxxxxxxxxxxxxxxxxxxxxxxxxxxxxxxxxxxx</text:span>.<text:line-break/>• Riscos Digitais Inerentes: Pelo fato de a pesquisa utilizar <office:annotation office:name="__Annotation__690_3965360203" loext:resolved="false"><dc:creator>Autor desconhecido</dc:creator><dc:date>2026-08-27T01:51:22.209571500</dc:date><text:p text:style-name="Comment">Especifique quais riscos dos vazamento de informações, ainda que seja em ambiente presencial.</text:p><text:p text:style-name="Comment"/></office:annotation>canais virtuais de comunicação (Google Meet, e-mail) e armazenamento eletrônico, há um risco residual de quebra de sigilo ou vazamento acidental de dados, decorrente de limitações técnicas das tecnologias de rede e armazenamento em servidores de terceiros ou em nuvem.<office:annotation-end office:name="__Annotation__690_3965360203"/></text:p>
      <text:p text:style-name="P14">Medidas de Proteção e Mitigação adotadas pelos pesquisadores:</text:p>
      <text:p text:style-name="P13">1. Liberdade de Resposta: Você tem o direito de não responder a qualquer pergunta específica do roteiro, sem a necessidade de fornecer justificativas, e pode interromper a entrevista ou retirar-se do estudo a qualquer momento, sem que sofra penalidades ou restrições;</text:p>
      <text:p text:style-name="P13">2. Segurança Digital: Todo o material coletado (gravações e transcrições) será armazenado em <office:annotation office:name="__Annotation__709_3965360203" loext:resolved="false"><dc:creator>Autor desconhecido</dc:creator><dc:date>2026-08-27T01:53:41.582737500</dc:date><text:p text:style-name="Comment">Especifique as cautelas com material coletado</text:p></office:annotation>ambiente digital seguro, criptografado e protegido por senha robusta sob custódia direta d<text:span text:style-name="T6">o</text:span> pesquisador responsável. Após o encerramento da coleta e conclusão da transcrição das entrevistas, a pesquisadora fará o download dos dados para um dispositivo eletrônico físico local seguro, apagando permanentemente os registros da plataforma virtual original<office:annotation-end office:name="__Annotation__709_3965360203"/>, de ambientes compartilhados ou de serviços de nuvem de terceiros, conforme preconiza a Carta Circular nº 1/2021-CONEP;</text:p>
      <text:p text:style-name="P13">3. Anonimização: Na publicação dos resultados, as informações individuais serão tratadas de forma confidencial e agregada, utilizando-se códigos alfanuméricos (ex: <text:span text:style-name="T10">participante </text:span>L1, <text:span text:style-name="T10">aluno</text:span>A1, Gestor G1) para impedir sua identificação direta, exceto se você manifestar opção expressa pela identificação de suas falas e autoria nas Ciências Humanas e Sociais.</text:p>
      <text:p text:style-name="P12"><text:span text:style-name="T8">4. </text:span><text:span text:style-name="T9">BENEFÍCIOS</text:span></text:p>
      <text:p text:style-name="P11"><text:soft-page-break/>Não estão previstos benefícios diretos imediatos para você decorrentes de sua participação. No entanto, os benefícios indiretos e sociais compreendem <text:span text:style-name="T10">xxxxxxxxxxxxxxxxxxxxxxxxxxxxxxxxxxxxxxxxxxxxxxxxxxxxxxxxxxxxxxxxxxxxx</text:span>. Os resultados consolidados da pesquisa serão compartilhados digitalmente com você <office:annotation office:name="__Annotation__710_3965360203" loext:resolved="false"><dc:creator>Autor desconhecido</dc:creator><dc:date>2026-08-27T01:55:32.583515900</dc:date><text:p text:style-name="Comment">Considerar de acordo com a pesquisa</text:p></office:annotation>e com as instituições participantes que demonstrarem interesse<office:annotation-end office:name="__Annotation__710_3965360203"/>.</text:p>
      <text:p text:style-name="P15">5. DIREITOS DO PARTICIPANTE (CONFORME A LEI Nº 14.874/2024 E RESOLUÇÃO CNS Nº 510/2016)</text:p>
      <text:p text:style-name="P16">Como participante desta pesquisa científica, você possui as seguintes garantias asseguradas por lei, que deverão ser integralmente cumpridas pela equipe responsável:</text:p>
      <text:p text:style-name="P16">• Autonomia de Identidade: De acordo com as metodologias das Ciências Humanas e Sociais, você tem o direito garantido de optar entre o sigilo e a confidencialidade absoluta dos seus dados (garantindo-se o anonimato na tese e em artigos) ou pela divulgação expressa de sua identidade associada às suas contribuições de autoria intelectual;<text:span text:style-name="T10">3</text:span></text:p>
      <text:p text:style-name="P16">• Liberdade de Retirada: O consentimento pode ser retirado a qualquer momento por você, sem necessidade de justificativas, bastando entrar em contato com a equipe de pesquisa por e-mail ou telefone. Uma mensagem de ciência confirmando a exclusão dos dados será enviada a você pela pesquisadora responsável;</text:p>
      <text:p text:style-name="P16">• Assistência e Indenização: É garantida a prestação de assistência integral e imediata, de forma totalmente gratuita, por parte do pesquisador e da instituição executora para atender a quaisquer complicações ou danos imateriais ou materiais decorrentes da pesquisa. É garantido o direito de buscar indenização por danos materiais ou imateriais comprovadamente sofridos em decorrência direta de sua participação no estudo, inclusive por vias judiciais (nos termos do Art. 23 da Lei nº 14.874/2024 e do Art. 9º, inciso VI da Resolução CNS nº 510/2016);</text:p>
      <text:p text:style-name="P13">• Custos e Gratuidade: A sua participação é completamente gratuita. O pesquisador é integralmente responsável por assumir os custos diretos e indiretos da pesquisa, garantindo que você não sofra ônus financeiro de nenhuma espécie. Caso ocorra alguma despesa imprevista em virtude de sua participação, o ressarcimento integral e imediato de todas as despesas está formalmente assegurado.</text:p>
      <text:p text:style-name="P12"><text:span text:style-name="T8">6. </text:span><text:span text:style-name="T9">GUARDA DOS DADOS E USO EM PESQUISAS FUTURAS</text:span></text:p>
      <text:p text:style-name="P11">Os dados resultantes deste estudo serão mantidos sob guarda, custódia e responsabilidade direta da pesquisadora responsável e da instituição proponente (UNILA) pelo<text:span text:style-name="T11"> </text:span><office:annotation office:name="__Annotation__711_3965360203" loext:resolved="false"><dc:creator>Autor desconhecido</dc:creator><dc:date>2026-08-27T01:58:42.310601900</dc:date><text:p text:style-name="Comment">Esse prazo é irredutível,</text:p></office:annotation><text:span text:style-name="T11">prazo mínimo de 5 (cinco) anos</text:span><office:annotation-end office:name="__Annotation__711_3965360203"/> após o término ou descontinuidade formal da pesquisa, em conformidade com o Art. 51 da Lei nº 14.874/2024. Ao final desse período regulamentar de custódia, os dados digitais originais poderão ser eliminados permanentemente por meios seguros ou mantidos de forma completamente anonimizada para viabilizar novas investigações de fins puramente científicos, desde que tais futuros projetos venham a ser previamente avaliados e aprovados por Comitê de Ética em Pesquisa (CEP/CONEP).</text:p>
      <text:p text:style-name="P12"><text:soft-page-break/><text:span text:style-name="T8">7. </text:span><text:span text:style-name="T9">CONTATOS E CANAIS DE COMUNICAÇÃO</text:span></text:p>
      <text:p text:style-name="P16"><text:span text:style-name="T4">Para dúvidas sobre o desenvolvimento da pesquisa, procedimentos ou agendamentos:<text:line-break/></text:span>• Pesquisador Responsável: <text:span text:style-name="T10">xxxxxxxxxxxxxxxxxxxx</text:span></text:p>
      <text:p text:style-name="P16">Endereço profissional: Av. <text:span text:style-name="T10">xxxxxxxxxxxxxxxxxxxxxxxx</text:span> – <text:span text:style-name="T10">Cidade, estado, País</text:span>, CEP: <text:span text:style-name="T10">xxxxxxxxxxxxxxxxx</text:span>.</text:p>
      <text:p text:style-name="P16">Telefone celular (WhatsApp): +55 (<text:span text:style-name="T10">xx</text:span>) <text:span text:style-name="T10">xxxxxxxxxxxx</text:span> | E-mail: <text:span text:style-name="T10">xxxxxxx</text:span><text:a xlink:type="simple" xlink:href="mailto:saradiazji@gmail.com" text:style-name="Internet_20_link" text:visited-style-name="Visited_20_Internet_20_Link">@gmail.com</text:a> <text:line-break/><text:line-break/>• Orientador<text:span text:style-name="T10">(a)</text:span>: <text:span text:style-name="T10">xxxxxxxxxxxxxxxxxxxxx</text:span> | E-mail institucional: <text:span text:style-name="T10">xxxxxxx</text:span><text:a xlink:type="simple" xlink:href="mailto:saradiazji@gmail.com" text:style-name="Internet_20_link" text:visited-style-name="Visited_20_Internet_20_Link">@gmail.com</text:a> </text:p>
      <text:p text:style-name="P13"><text:line-break/><text:span text:style-name="T4">Para dúvidas éticas, reclamações, denúncias ou informações sobre os seus direitos legais como participante:<text:line-break/></text:span>• Comitê de Ética em Pesquisa da UNILA (CEP/UNILA)</text:p>
      <text:p text:style-name="P13"><text:s text:c="2"/>Endereço físico: Avenida Tarquínio Joslin dos Santos, 1000 – Jardim Universitário – Sala G-110, Foz do Iguaçu, PR, Brasil, CEP: 85870-650.</text:p>
      <text:p text:style-name="P17">Telefone de contato: +55 (45) 3522-9791 | E-mail institucional: <text:a xlink:type="simple" xlink:href="mailto:cep@unila.edu.br" text:style-name="Internet_20_link" text:visited-style-name="Visited_20_Internet_20_Link">cep@unila.edu.br</text:a></text:p>
      <text:p text:style-name="P17"><text:line-break/><text:span text:style-name="T11">Breve explicação sobre o CEP: </text:span>O CEP é um colegiado interdisciplinar, independente e de utilidade pública, criado para avaliar e acompanhar pesquisas que envolvem seres humanos. Sua principal missão é garantir a defesa da dignidade, da integridade e dos direitos fundamentais dos participantes de pesquisa no Brasil, atuando em conformidade com as diretrizes do Conselho Nacional de Saúde (CNS).</text:p>
      <text:p text:style-name="Standard"/>
      <text:p text:style-name="P18">DECLARAÇÃO DE ANUÊNCIA E CONSENTIMENTO</text:p>
      <text:p text:style-name="P11">Por favor, assinale abaixo as suas opções de manifestação de vontade com relação ao sigilo de sua identidade, gravação da entrevista e armazenamento futuro dos seus dados. </text:p>
      <table:table table:name="Tabela1" table:style-name="Tabela1">
        <table:table-column table:style-name="Tabela1.A" table:number-columns-repeated="2"/>
        <table:table-row table:style-name="Tabela1.1">
          <table:table-cell table:style-name="Tabela1.A1" office:value-type="string">
            <text:p text:style-name="P19">Escolha</text:p>
          </table:table-cell>
          <table:table-cell table:style-name="Tabela1.A1" office:value-type="string">
            <text:p text:style-name="P20">Opções de Consentimento Livre e Esclarecido</text:p>
          </table:table-cell>
        </table:table-row>
        <table:table-row table:style-name="Tabela1.1">
          <table:table-cell table:style-name="Tabela1.A2" office:value-type="string">
            <text:p text:style-name="P21">[ <text:s text:c="2"/>]</text:p>
          </table:table-cell>
          <table:table-cell table:style-name="Tabela1.A2" office:value-type="string">
            <text:p text:style-name="P22">SIM, concordo com a gravação em áudio e vídeo de minha entrevista para fins exclusivos de transcrição e análise qualitativa.</text:p>
          </table:table-cell>
        </table:table-row>
        <table:table-row table:style-name="Tabela1.1">
          <table:table-cell table:style-name="Tabela1.A3" office:value-type="string">
            <text:p text:style-name="P21">[ <text:s text:c="2"/>]</text:p>
          </table:table-cell>
          <table:table-cell table:style-name="Tabela1.A3" office:value-type="string">
            <text:p text:style-name="P22">NÃO, não autorizo a gravação de minha entrevista. Desejo participar apenas por meio de anotações manuais em tempo real.</text:p>
          </table:table-cell>
        </table:table-row>
        <table:table-row table:style-name="Tabela1.1">
          <table:table-cell table:style-name="Tabela1.A2" office:value-type="string">
            <text:p text:style-name="P21">[ <text:s text:c="2"/>]</text:p>
          </table:table-cell>
          <table:table-cell table:style-name="Tabela1.A2" office:value-type="string">
            <text:p text:style-name="P22">SIM, autorizo a divulgação de meu nome e de minha identidade (cargo/função pública) associados às minhas declarações na publicação dos resultados das Ciências Humanas e Sociais.</text:p>
          </table:table-cell>
        </table:table-row>
        <table:table-row table:style-name="Tabela1.1">
          <table:table-cell table:style-name="Tabela1.A3" office:value-type="string">
            <text:p text:style-name="P21">[ <text:s text:c="2"/>]</text:p>
          </table:table-cell>
          <table:table-cell table:style-name="Tabela1.A3" office:value-type="string">
            <text:p text:style-name="P22">NÃO, prefiro que minha identidade seja mantida sob sigilo absoluto (anonimato), devendo minhas declarações ser associadas apenas a um código alfanumérico genérico.</text:p>
          </table:table-cell>
        </table:table-row>
        <table:table-row table:style-name="Tabela1.1">
          <table:table-cell table:style-name="Tabela1.A2" office:value-type="string">
            <text:p text:style-name="P21">[ <text:s text:c="2"/>]</text:p>
          </table:table-cell>
          <table:table-cell table:style-name="Tabela1.A2" office:value-type="string">
            <text:p text:style-name="P23"><text:span text:style-name="T12">Autorizo a guarda e o armazenamento futuro dos meus dados anonimizados para uso exclusivo em investigações científicas futuras similares, desde que previamente aprovadas por </text:span><text:span text:style-name="T13">Comitê de Ética em Pesquisa</text:span><text:span text:style-name="T12">.</text:span></text:p>
          </table:table-cell>
        </table:table-row>
      </table:table>
      <text:p text:style-name="P24"/>
      <text:p text:style-name="P25">Declaro que fui informado(a) e esclarecido(a) detalhadamente sobre a justificativa, objetivos, procedimentos, riscos e benefícios deste estudo, tive a oportunidade de sanar todas as minhas dúvidas com os pesquisadores, e concordo voluntariamente em participar deste projeto científico, ciente de que posso retirar o meu consentimento a qualquer momento sem nenhuma penalização. Assinalei minhas escolhas nas opções acima.</text:p>
      <text:p text:style-name="P26">Nome Completo do(a) Participante: _________________________________________________<text:line-break/><text:line-break/>Assinatura do(a) Participante: _____________________________________________________<text:line-break/><text:line-break/>Data de Assinatura: _____/_____/_________</text:p>
      <text:p text:style-name="P26"><text:soft-page-break/><text:span text:style-name="T14">Compromisso Ético e Científico da Equipe de Pesquisa:</text:span></text:p>
      <text:p text:style-name="P27">Declaramos cumprir integralmente todas as obrigações e exigências contidas na legislação brasileira vigente, em especial na Lei nº 14.874/2024, no Decreto nº 12.651/2025, na Resolução CNS nº 466/2012 e na Resolução CNS nº 510/2016, comprometendo-nos a manter o sigilo das informações e realizar a pesquisa estritamente conforme o protocolo aprovado por este Comitê de Ética em Pesquisa.</text:p>
      <table:table table:name="Tabela2" table:style-name="Tabela2">
        <table:table-column table:style-name="Tabela2.A" table:number-columns-repeated="2"/>
        <table:table-row table:style-name="Tabela2.1">
          <table:table-cell table:style-name="Tabela2.A1" office:value-type="string">
            <text:p text:style-name="P28"><text:span text:style-name="T4">_____________________________________<text:line-break/></text:span><text:span text:style-name="T15">Nome do Pesquisador (a)</text:span><text:span text:style-name="T4"><text:line-break/></text:span><text:span text:style-name="T16">Pesquisador Responsável (</text:span><text:span text:style-name="T17">Instituição</text:span><text:span text:style-name="T16">)</text:span></text:p>
          </table:table-cell>
          <table:table-cell table:style-name="Tabela2.A1" office:value-type="string">
            <text:p text:style-name="P28"><text:span text:style-name="T4">_____________________________________<text:line-break/></text:span><text:span text:style-name="T15">Nome do Orientador (a)</text:span><text:span text:style-name="T4"><text:line-break/></text:span><text:span text:style-name="T16">Orientador </text:span><text:span text:style-name="T17">(</text:span><text:span text:style-name="T16">a</text:span><text:span text:style-name="T17">)</text:span></text:p>
          </table:table-cell>
        </table:table-row>
        <table:table-row table:style-name="Tabela2.1">
          <table:table-cell table:style-name="Tabela2.A1" office:value-type="string">
            <text:p text:style-name="P21">Data: ____/____/_______</text:p>
          </table:table-cell>
          <table:table-cell table:style-name="Tabela2.A1" office:value-type="string">
            <text:p text:style-name="P21">Data: ____/____/_______</text:p>
          </table:table-cell>
        </table:table-row>
      </table:table>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1.27cm"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text-align="start" style:justify-single-word="false" fo:orphans="2" fo:widows="2" style:writing-mode="lr-tb"/>
      <style:text-properties fo:color="#333333" loext:opacity="100%" style:font-name="Calibri" fo:font-family="Calibri" style:font-family-generic="roman" style:font-pitch="variable" fo:font-size="11pt" style:font-size-asian="11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cm" fo:margin-bottom="0.212cm" style:contextual-spacing="false"/>
    </style:style>
    <style:style style:name="List" style:family="paragraph" style:parent-style-name="Standard" style:class="list">
      <style:paragraph-properties fo:margin-left="0.635cm" fo:margin-top="0cm" fo:margin-bottom="0.353cm" style:contextual-spacing="true" fo:text-indent="-0.635cm"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Footer" style:family="paragraph" style:parent-style-name="Standard" loext:linked-style-name="Footer_20_Char" style:class="extra">
      <style:paragraph-properties fo:margin-top="0cm" fo:margin-bottom="0cm" style:contextual-spacing="false" fo:line-height="100%">
        <style:tab-stops>
          <style:tab-stop style:position="8.255cm" style:type="center"/>
          <style:tab-stop style:position="16.51cm"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847cm" fo:margin-bottom="0cm" style:contextual-spacing="false" fo:keep-together="always" fo:keep-with-next="always"/>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Tahoma" style:font-family-complex="Tahoma"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Tahoma" style:font-family-complex="Tahoma" style:font-family-generic-complex="system" style:font-pitch-complex="variable" style:font-size-complex="13pt" style:font-weight-complex="bold">
        <loext:char-complex-color loext:theme-type="accent1" loext:color-type="theme"/>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Tahoma" style:font-family-complex="Tahoma"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Tahoma" style:font-family-complex="Tahoma"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353cm" fo:margin-bottom="0cm"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353cm" fo:margin-bottom="0cm"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Tahoma" style:font-family-complex="Tahoma"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353cm" fo:margin-bottom="0cm"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Tahoma" style:font-family-complex="Tahoma"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cm" fo:margin-bottom="0cm"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cm" fo:margin-bottom="0.529cm" style:contextual-spacing="true" fo:line-height="100%" fo:padding-left="0cm" fo:padding-right="0cm" fo:padding-top="0cm" fo:padding-bottom="0.141cm" fo:border-left="none" fo:border-right="none" fo:border-top="none" fo:border-bottom="0.99pt solid #4f81bd"/>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Tahoma" style:font-family-complex="Tahoma"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 style:family="paragraph" style:parent-style-name="Standard" style:next-style-name="Standard" loext:linked-style-name="Subtitle_20_Char" style:class="chapter">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Tahoma" style:font-family-complex="Tahoma" style:font-family-generic-complex="system" style:font-pitch-complex="variable" style:font-size-complex="12pt" style:font-style-complex="italic">
        <loext:char-complex-color loext:theme-type="accent1" loext:color-type="theme"/>
      </style:text-properties>
    </style:style>
    <style:style style:name="List_20_Paragraph" style:display-name="List Paragraph" style:family="paragraph" style:parent-style-name="Standard">
      <style:paragraph-properties fo:margin-left="1.27cm" fo:margin-top="0cm" fo:margin-bottom="0.353cm" style:contextual-spacing="true"/>
    </style:style>
    <style:style style:name="Body_20_Text_20_2" style:display-name="Body Text 2" style:family="paragraph" style:parent-style-name="Standard" loext:linked-style-name="Body_20_Text_20_2_20_Char">
      <style:paragraph-properties fo:margin-top="0cm" fo:margin-bottom="0.212cm" style:contextual-spacing="false" fo:line-height="200%"/>
    </style:style>
    <style:style style:name="Body_20_Text_20_3" style:display-name="Body Text 3" style:family="paragraph" style:parent-style-name="Standard" loext:linked-style-name="Body_20_Text_20_3_20_Char">
      <style:paragraph-properties fo:margin-top="0cm" fo:margin-bottom="0.212cm" style:contextual-spacing="false"/>
      <style:text-properties fo:font-size="8pt" style:font-size-asian="8pt" style:font-size-complex="8pt"/>
    </style:style>
    <style:style style:name="List_20_2_20__28_WW_29_" style:display-name="List 2 (WW)" style:family="paragraph" style:parent-style-name="Standard">
      <style:paragraph-properties fo:margin-left="1.27cm" fo:margin-top="0cm" fo:margin-bottom="0.353cm" style:contextual-spacing="true" fo:text-indent="-0.635cm" style:auto-text-indent="false"/>
    </style:style>
    <style:style style:name="List_20_3_20__28_WW_29_" style:display-name="List 3 (WW)" style:family="paragraph" style:parent-style-name="Standard">
      <style:paragraph-properties fo:margin-left="1.905cm" fo:margin-top="0cm" fo:margin-bottom="0.353cm" style:contextual-spacing="true" fo:text-indent="-0.635cm" style:auto-text-indent="false"/>
    </style:style>
    <style:style style:name="List_20_1" style:display-name="List 1" style:family="paragraph" style:parent-style-name="Standard" style:list-style-name="WWNum1" style:class="list">
      <style:paragraph-properties fo:margin-top="0cm" fo:margin-bottom="0.353cm" style:contextual-spacing="true"/>
    </style:style>
    <style:style style:name="List_20_2" style:display-name="List 2" style:family="paragraph" style:parent-style-name="Standard" style:list-style-name="WWNum2" style:class="list">
      <style:paragraph-properties fo:margin-top="0cm" fo:margin-bottom="0.353cm" style:contextual-spacing="true"/>
    </style:style>
    <style:style style:name="List_20_3" style:display-name="List 3" style:family="paragraph" style:parent-style-name="Standard" style:list-style-name="WWNum3" style:class="list">
      <style:paragraph-properties fo:margin-top="0cm" fo:margin-bottom="0.353cm" style:contextual-spacing="true"/>
    </style:style>
    <style:style style:name="Numbering_20_1" style:display-name="Numbering 1" style:family="paragraph" style:parent-style-name="Standard" style:list-style-name="WWNum5" style:class="list">
      <style:paragraph-properties fo:margin-top="0cm" fo:margin-bottom="0.353cm" style:contextual-spacing="true"/>
    </style:style>
    <style:style style:name="Numbering_20_2" style:display-name="Numbering 2" style:family="paragraph" style:parent-style-name="Standard" style:list-style-name="WWNum6" style:class="list">
      <style:paragraph-properties fo:margin-top="0cm" fo:margin-bottom="0.353cm" style:contextual-spacing="true"/>
    </style:style>
    <style:style style:name="Numbering_20_3" style:display-name="Numbering 3" style:family="paragraph" style:parent-style-name="Standard" style:list-style-name="WWNum7" style:class="list">
      <style:paragraph-properties fo:margin-top="0cm" fo:margin-bottom="0.353cm" style:contextual-spacing="true"/>
    </style:style>
    <style:style style:name="List_20_1_20_Cont." style:display-name="List 1 Cont." style:family="paragraph" style:parent-style-name="Standard" style:class="list">
      <style:paragraph-properties fo:margin-left="0.635cm" fo:margin-top="0cm" fo:margin-bottom="0.212cm" style:contextual-spacing="true"/>
    </style:style>
    <style:style style:name="List_20_2_20_Cont." style:display-name="List 2 Cont." style:family="paragraph" style:parent-style-name="Standard" style:class="list">
      <style:paragraph-properties fo:margin-left="1.27cm" fo:margin-top="0cm" fo:margin-bottom="0.212cm" style:contextual-spacing="true"/>
    </style:style>
    <style:style style:name="List_20_3_20_Cont." style:display-name="List 3 Cont." style:family="paragraph" style:parent-style-name="Standard" style:class="list">
      <style:paragraph-properties fo:margin-left="1.905cm" fo:margin-top="0cm" fo:margin-bottom="0.212cm" style:contextual-spacing="true"/>
    </style:style>
    <style:style style:name="macro" style:family="paragraph" loext:linked-style-name="Macro_20_Text_20_Char">
      <style:paragraph-properties fo:margin-top="0cm" fo:margin-bottom="0.353cm" style:contextual-spacing="false" fo:line-height="115%" fo:text-align="start" style:justify-single-word="false" fo:orphans="2" fo:widows="2" style:writing-mode="lr-tb">
        <style:tab-stops>
          <style:tab-stop style:position="1.016cm"/>
          <style:tab-stop style:position="2.032cm"/>
          <style:tab-stop style:position="3.048cm"/>
          <style:tab-stop style:position="4.064cm"/>
          <style:tab-stop style:position="5.08cm"/>
          <style:tab-stop style:position="6.096cm"/>
          <style:tab-stop style:position="7.112cm"/>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1.651cm" fo:margin-right="1.651cm" fo:margin-top="0.353cm" fo:margin-bottom="0.494cm" style:contextual-spacing="false" fo:padding-left="0cm" fo:padding-right="0cm" fo:padding-top="0cm" fo:padding-bottom="0.141cm"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Comment" style:family="paragraph" style:parent-style-name="Standard" style:class="extra">
      <style:paragraph-properties fo:margin-left="0.101cm" fo:margin-right="0.101cm" fo:margin-top="0.099cm" fo:margin-bottom="0cm" style:contextual-spacing="false" fo:line-height="100%" fo:text-indent="0cm" style:auto-text-indent="false"/>
      <style:text-properties style:use-window-font-color="true" loext:opacity="0%"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Default_20_Paragraph_20_Font" style:display-name="Default Paragraph Font" style:family="text"/>
    <style:style style:name="Heading_20_1_20_Char" style:display-name="Heading 1 Char" style:family="text" style:parent-style-name="Default_20_Paragraph_20_Font">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Tahoma" style:font-family-complex="Tahoma"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Tahoma" style:font-family-complex="Tahoma"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Tahoma" style:font-family-complex="Tahoma"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style:text-properties fo:color="#17365d" loext:opacity="100%" style:font-name="Calibri" fo:font-family="Calibri" style:font-family-generic="roman" style:font-pitch="variable" fo:font-size="26pt" fo:letter-spacing="0.009cm" style:letter-kerning="true" style:font-name-asian="ＭＳ ゴシック" style:font-family-asian="'ＭＳ ゴシック'" style:font-family-generic-asian="system" style:font-pitch-asian="variable" style:font-size-asian="26pt" style:font-name-complex="Tahoma" style:font-family-complex="Tahoma"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style:text-properties fo:color="#4f81bd" loext:opacity="100%" style:font-name="Calibri" fo:font-family="Calibri" style:font-family-generic="roman" style:font-pitch="variable" fo:font-size="12pt" fo:letter-spacing="0.026cm" fo:font-style="italic" style:font-name-asian="ＭＳ ゴシック" style:font-family-asian="'ＭＳ ゴシック'" style:font-family-generic-asian="system" style:font-pitch-asian="variable" style:font-size-asian="12pt" style:font-style-asian="italic" style:font-name-complex="Tahoma" style:font-family-complex="Tahoma"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Tahoma" style:font-family-complex="Tahoma"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Tahoma" style:font-family-complex="Tahoma"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Tahoma" style:font-family-complex="Tahoma"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9cm"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9cm"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 style:font-family-generic="roman" style:font-pitch="variable"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end" style:justify-single-word="false"/>
    </style:style>
    <style:style style:name="MT1" style:family="text">
      <style:text-properties fo:color="#888888" loext:opacity="100%" fo:font-size="8.5pt" style:font-size-asian="8.5pt"/>
    </style:style>
    <style:page-layout style:name="Mpm1">
      <style:page-layout-properties fo:page-width="21.59cm" fo:page-height="27.94cm" style:num-format="1" style:print-orientation="portrait" fo:margin-top="2.54cm" fo:margin-bottom="1.27cm" fo:margin-left="2.54cm" fo:margin-right="2.54cm" style:writing-mode="lr-tb" style:layout-grid-color="#c0c0c0" style:layout-grid-lines="36"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1.27cm" fo:margin-left="0cm" fo:margin-right="0cm" fo:margin-top="1.16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rmo de Consentimento Livre e Esclarecido (TCLE) | Página </text:span><text:page-number text:select-page="current">4</text:page-number><text:span text:style-name="MT1"><text:s/>de </text:span><text:page-count>6</text:page-count></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python-docx</meta:initial-creator>
    <dc:description>generated by python-docx</dc:description>
    <meta:editing-cycles>5</meta:editing-cycles>
    <meta:creation-date>2013-12-23T23:15:00</meta:creation-date>
    <dc:date>2026-08-27T02:35:14.251739100</dc:date>
    <meta:editing-duration>PT18M22S</meta:editing-duration>
    <meta:generator>LibreOffice/25.2.7.2$Windows_X86_64 LibreOffice_project/5cbfd1ab6520636bb5f7b99185aa69bd7456825d</meta:generator>
    <meta:document-statistic meta:table-count="3" meta:image-count="0" meta:object-count="0" meta:page-count="6" meta:paragraph-count="69" meta:word-count="1512" meta:character-count="11225" meta:non-whitespace-character-count="9758"/>
    <meta:user-defined meta:name="AppVersion">14.0000</meta:user-defined>
    <meta:template xlink:type="simple" xlink:actuate="onRequest" xlink:title="Normal.dotm" xlink:href=""/>
  </office:meta>
</office:document-meta>
</file>